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c8d77301bbe7ac2e22dc7891b77ab96.png"/>
  <manifest:file-entry manifest:media-type="image/png" manifest:full-path="Pictures/3bee7fa59344ac9b142758a96843ad2c.png"/>
  <manifest:file-entry manifest:media-type="image/png" manifest:full-path="Pictures/5625cc17e4d96f6af9f0ebba4762b3e5.png"/>
  <manifest:file-entry manifest:media-type="image/png" manifest:full-path="Pictures/aa8b9edbbcb296cbbf1eea0144908bee.png"/>
  <manifest:file-entry manifest:media-type="image/png" manifest:full-path="Pictures/1af63592a26840fc8dd7fab25942a34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fn-aai:dfn-aai"/><text:bookmark-start text:name="__RefHeading___verteilte_authentifizierungs-_und_autorisierungsinfrastruktur_dfn-aai_1"/><text:bookmark-start text:name="verteilte_authentifizierungs-_und_autorisierungsinfrastruktur_dfn-aai"/>Verteilte Authentifizierungs- und Autorisierungsinfrastruktur (DFN-AAI)<text:bookmark-end text:name="__RefHeading___verteilte_authentifizierungs-_und_autorisierungsinfrastruktur_dfn-aai_1"/><text:bookmark-end text:name="verteilte_authentifizierungs-_und_autorisierungsinfrastruktur_dfn-aai"/></text:h>
      <text:h text:style-name="Heading_20_2" text:outline-level="2"><text:bookmark-start text:name="__RefHeading___einleitung_2"/><text:bookmark-start text:name="einleitung"/>Einleitung<text:bookmark-end text:name="__RefHeading___einleitung_2"/><text:bookmark-end text:name="einleitung"/></text:h>
      <text:p text:style-name="Text_20_body">Die TU Clausthal ist Teilnehmer der AAI-Föderation <text:span text:style-name="Emphasis"><text:span text:style-name="Strong_20_Emphasis"><text:a xlink:type="simple" xlink:href="https://www.aai.dfn.de/der-dienst/" text:style-name="Internet_20_link" text:visited-style-name="Visited_20_Internet_20_Link"> DFN-AAI advanced</text:a></text:span></text:span>. Die verteilte Authentifizierungs- und Autorisierungsinfrastruktur des DFN bietet regulären Angehörigen der TU Clausthal<text:note text:id="ftn0" text:note-class="footnote"><text:note-citation text:label="1)">1)</text:note-citation><text:note-body><text:p text:style-name="Text_20_body">Aufgrund vertraglicher Bestimmungen umfasst diese Gruppe zur Zeit die Studierenden und die im Hochschulverwaltungssystem SAP HR geführten Mitarbeiter!</text:p></text:note-body></text:note> die Möglichkeit, sich im Rahmen der Föderation bei externen Dienstanbietern als Angehöriger der TU Clausthal auszuweisen und Zugriff auf geschützte Inhalte zu bekommen.</text:p>
      <text:h text:style-name="Heading_20_2" text:outline-level="2"><text:bookmark-start text:name="__RefHeading___externer_dienstanbieter_3"/><text:bookmark-start text:name="externer_dienstanbieter"/>Externer Dienstanbieter<text:bookmark-end text:name="__RefHeading___externer_dienstanbieter_3"/><text:bookmark-end text:name="externer_dienstanbieter"/></text:h>
      <text:p text:style-name="Text_20_body">Auf den Webseiten des externen Dienstanbieters wählen Sie die Login-Option mit den Stichworten <text:span text:style-name="Strong_20_Emphasis">Shibboleth</text:span> oder <text:span text:style-name="Strong_20_Emphasis">DFN-AAI</text:span>. Sie werden dann zur Auswahl Ihrer Heimateinrichtung aufgefordert (siehe nächster Punkt).</text:p>
      <text:h text:style-name="Heading_20_2" text:outline-level="2"><text:bookmark-start text:name="__RefHeading___where-are-you-from_angaben_zur_heimateinrichtung_4"/><text:bookmark-start text:name="where-are-you-from_angaben_zur_heimateinrichtung"/>Where-Are-You-From?! Angaben zur Heimateinrichtung<text:bookmark-end text:name="__RefHeading___where-are-you-from_angaben_zur_heimateinrichtung_4"/><text:bookmark-end text:name="where-are-you-from_angaben_zur_heimateinrichtung"/></text:h>
      <text:p text:style-name="Text_20_body">Wählen Sie als Heimateinrichtung <text:span text:style-name="Strong_20_Emphasis">Technische Universität Clausthal</text:span> aus der Liste aus und bestätigen Sie die Auswahl über den Button.</text:p>
      <text:p text:style-name="Text_20_body"><draw:frame draw:style-name="medialeft" draw:name=" Where-Are-You-From?! Angaben zur Heimateinrichtung Legend" text:anchor-type="paragraph" draw:z-index="0" svg:width="11.90625cm"><draw:text-box><text:p text:style-name="legendcenter"><draw:frame draw:style-name="medialeft" draw:name=" Where-Are-You-From?! Angaben zur Heimateinrichtung" text:anchor-type="paragraph" draw:z-index="0" svg:width="11.90625cm" svg:height="6.7386067708333cm"><draw:image xlink:href="Pictures/6c8d77301bbe7ac2e22dc7891b77ab96.png" xlink:type="simple" xlink:show="embed" xlink:actuate="onLoad"/></draw:frame> Where-Are-You-From?! Angaben zur Heimateinrichtung</text:p></draw:text-box></draw:frame></text:p>
      <text:h text:style-name="Heading_20_2" text:outline-level="2"><text:bookmark-start text:name="__RefHeading___login_beim_identity_provider_der_heimateinrichtung_5"/><text:bookmark-start text:name="login_beim_identity_provider_der_heimateinrichtung"/>Login beim Identity Provider der Heimateinrichtung<text:bookmark-end text:name="__RefHeading___login_beim_identity_provider_der_heimateinrichtung_5"/><text:bookmark-end text:name="login_beim_identity_provider_der_heimateinrichtung"/></text:h>
      <text:p text:style-name="Text_20_body">Sie werden nun auf die Webseite des <text:span text:style-name="Emphasis"><text:span text:style-name="Strong_20_Emphasis">Identity Providers der TU Clausthal</text:span></text:span> geleitet. Dort müssen Sie sich unter Angabe Ihrer <text:span text:style-name="Strong_20_Emphasis">RZ-Kennung</text:span> und des zugehörigen <text:span text:style-name="Strong_20_Emphasis">Passworts</text:span> am System anmelden. Achten Sie bitte darauf, dass die Verbindung korrekt verschlüsselt ist. Dazu können Sie auch das Zertifikat des Servers überprüfen, der angegebene Fingerprint SHA1 muss mit dem unten angegebenen übereinstimmen (siehe Abbildungen). </text:p>
      <text:p text:style-name="Text_20_body"><draw:frame draw:style-name="media" draw:name="1" text:anchor-type="as-char" draw:z-index="1" svg:width="11.90625cm" svg:height="6.7587179042332cm"><draw:image xlink:href="Pictures/3bee7fa59344ac9b142758a96843ad2c.png" xlink:type="simple" xlink:show="embed" xlink:actuate="onLoad"/></draw:frame></text:p>
      <text:p text:style-name="Text_20_body"><draw:frame draw:style-name="media" draw:name="2" text:anchor-type="as-char" draw:z-index="2" svg:width="11.90625cm" svg:height="6.746875cm"><draw:image xlink:href="Pictures/5625cc17e4d96f6af9f0ebba4762b3e5.png" xlink:type="simple" xlink:show="embed" xlink:actuate="onLoad"/></draw:frame></text:p>
      <text:p text:style-name="Text_20_body"><draw:frame draw:style-name="media" draw:name="3" text:anchor-type="as-char" draw:z-index="3" svg:width="11.90625cm" svg:height="13.067835365854cm"><draw:image xlink:href="Pictures/aa8b9edbbcb296cbbf1eea0144908bee.png" xlink:type="simple" xlink:show="embed" xlink:actuate="onLoad"/></draw:frame></text:p>
      <text:h text:style-name="Heading_20_2" text:outline-level="2"><text:bookmark-start text:name="__RefHeading___zustimmung_zur_weitergabe_von_personenbezogenen_daten_6"/><text:bookmark-start text:name="zustimmung_zur_weitergabe_von_personenbezogenen_daten"/>Zustimmung zur Weitergabe von personenbezogenen Daten<text:bookmark-end text:name="__RefHeading___zustimmung_zur_weitergabe_von_personenbezogenen_daten_6"/><text:bookmark-end text:name="zustimmung_zur_weitergabe_von_personenbezogenen_daten"/></text:h>
      <text:p text:style-name="Text_20_body">Der externe Dienstanbieter fordert in der Regel bestimmte <text:span text:style-name="Strong_20_Emphasis">personenbezogene Daten</text:span> über den Nutzer an. Auf der folgenden Webseite (uApprove) können Sie die zu übertragenden Daten noch einmal kontrollieren und müssen dann Ihre <text:span text:style-name="Strong_20_Emphasis">Zustimmung zur Weitergabe</text:span> der personenbezogenen Daten an den externen Dienstanbieter geben.</text:p>
      <text:p text:style-name="Text_20_body"><draw:frame draw:style-name="medialeft" draw:name=" Kontrolle und Zustimmung zur Weitergabe personenbezogener Daten Legend" text:anchor-type="paragraph" draw:z-index="0" svg:width="11.90625cm"><draw:text-box><text:p text:style-name="legendcenter"><draw:frame draw:style-name="medialeft" draw:name=" Kontrolle und Zustimmung zur Weitergabe personenbezogener Daten" text:anchor-type="paragraph" draw:z-index="4" svg:width="11.90625cm" svg:height="6.7551432291667cm"><draw:image xlink:href="Pictures/1af63592a26840fc8dd7fab25942a34f.png" xlink:type="simple" xlink:show="embed" xlink:actuate="onLoad"/></draw:frame> Kontrolle und Zustimmung zur Weitergabe personenbezogener Daten</text:p></draw:text-box></draw:frame></text:p>
      <text:h text:style-name="Heading_20_2" text:outline-level="2"><text:bookmark-start text:name="__RefHeading___umleitung_zum_externen_dienstanbieters_7"/><text:bookmark-start text:name="umleitung_zum_externen_dienstanbieters"/>Umleitung zum externen Dienstanbieters<text:bookmark-end text:name="__RefHeading___umleitung_zum_externen_dienstanbieters_7"/><text:bookmark-end text:name="umleitung_zum_externen_dienstanbieters"/></text:h>
      <text:p text:style-name="Text_20_body">Nun erfolgt eine <text:span text:style-name="Strong_20_Emphasis">automatische Umleitung</text:span> zu den Angeboten des externen Dienstanbieters.</text:p>
      <text:h text:style-name="Heading_20_2" text:outline-level="2"><text:bookmark-start text:name="__RefHeading___liste_externer_diensteanbieter_8"/><text:bookmark-start text:name="liste_externer_diensteanbieter"/>Liste externer Diensteanbieter<text:bookmark-end text:name="__RefHeading___liste_externer_diensteanbieter_8"/><text:bookmark-end text:name="liste_externer_diensteanbieter"/></text:h>
      <text:list text:style-name="List_20_1" text:continue-numbering="false">
        <text:list-item>
          <text:p text:style-name="List_20_1_Content_First"> <text:a xlink:type="simple" xlink:href="https://webconf.vc.dfn.de" text:style-name="Internet_20_link" text:visited-style-name="Visited_20_Internet_20_Link">https://webconf.vc.dfn.de</text:a></text:p>
        </text:list-item>
        <text:list-item>
          <text:p text:style-name="List_20_1_Content_Last"> <text:a xlink:type="simple" xlink:href="http://www.springerlink.com" text:style-name="Internet_20_link" text:visited-style-name="Visited_20_Internet_20_Link">http://www.springerlink.com</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9T07::40:49</meta:creation-date>
    <dc:creator>Generated</dc:creator>
    <dc:date>2026-08-29T07::40:49</dc:date>
    <dc:language>en-US</dc:language>
    <meta:editing-cycles>1</meta:editing-cycles>
    <meta:editing-duration>PT0S</meta:editing-duration>
    <dc:title>dfn-aai:dfn-aai</dc:title>
  </office:meta>
</office:document-meta>
</file>