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02ad9fdce5f60bf6186896cc63a50ce.png"/>
  <manifest:file-entry manifest:media-type="image/png" manifest:full-path="Pictures/0e4aaa259d812f14124e41fc59ed8704.png"/>
  <manifest:file-entry manifest:media-type="image/png" manifest:full-path="Pictures/79809a115887a237d54135f26943dd0d.png"/>
  <manifest:file-entry manifest:media-type="image/png" manifest:full-path="Pictures/4dabef93a2ef2746f434c0a8275282ad.png"/>
  <manifest:file-entry manifest:media-type="image/png" manifest:full-path="Pictures/6d7e3a2ea9113be043651d9736921c27.png"/>
  <manifest:file-entry manifest:media-type="image/jpeg" manifest:full-path="Pictures/60d91a9cb6f3d89f089105f49878ed6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-mail_und_kommunikation:exchange:android_exchange:start"/><text:bookmark-start text:name="__RefHeading___exchange_unter_android_1"/><text:bookmark-start text:name="exchange_unter_android"/>Exchange unter Android<text:bookmark-end text:name="__RefHeading___exchange_unter_android_1"/><text:bookmark-end text:name="exchange_unter_android"/></text:h>
      <text:p text:style-name="Text_20_body">Im Folgenden wird die Einrichtung eines E-Mail-Kontos auf dem Exchange-System der TU Clausthal unter Android-Geräten beschrieben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Die Anleitung kann von Ihrem Gerät abweichen, da die Konfiguration von Hersteller zu Hersteller unterschiedlich ist. Die Konfiguration mit anderen Mail Apps verläuft ähnlich.</text:p>
          </table:table-cell>
        </table:table-row>
      </table:table>
      <text:list text:style-name="List_20_1" text:continue-numbering="false">
        <text:list-item>
          <text:p text:style-name="LastListParagraph_List_20_1_Content_First"> Einstellungen → Konten → Konto hinzufügen </text:p>
        </text:list-item>
      </text:list>
      <text:p text:style-name="Text_20_body"><draw:frame draw:style-name="mediacenter" draw:name="0" text:anchor-type="paragraph" draw:z-index="0" svg:width="5.2916666666667cm" style:rel-width="100%" svg:height="11.171296296296cm" style:rel-height="scale"><draw:image xlink:href="Pictures/802ad9fdce5f60bf6186896cc63a50ce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Emphasis">Microsoft Exchange</text:span> auswählen.</text:p>
        </text:list-item>
      </text:list>
      <text:p text:style-name="Text_20_body"><draw:frame draw:style-name="mediacenter" draw:name="1" text:anchor-type="paragraph" draw:z-index="1" svg:width="5.2916666666667cm" style:rel-width="100%" svg:height="11.171296296296cm" style:rel-height="scale"><draw:image xlink:href="Pictures/0e4aaa259d812f14124e41fc59ed8704.png" xlink:type="simple" xlink:show="embed" xlink:actuate="onLoad"/></draw:frame></text:p>
      <text:list text:style-name="List_20_1" text:continue-numbering="false">
        <text:list-item>
          <text:p text:style-name="LastListParagraph_List_20_1_Content_First"> Geben Sie nun Ihre Hochschul-E-Mail-Adresse, Ihr TUC-User und Ihr TUC-Passwort ein. Klicken Sie auf <text:span text:style-name="Emphasis">Einloggen</text:span>.</text:p>
        </text:list-item>
      </text:list>
      <text:p text:style-name="Text_20_body"><draw:frame draw:style-name="mediacenter" draw:name="2" text:anchor-type="paragraph" draw:z-index="2" svg:width="5.2916666666667cm" style:rel-width="100%" svg:height="4.3803240740741cm" style:rel-height="scale"><draw:image xlink:href="Pictures/79809a115887a237d54135f26943dd0d.png" xlink:type="simple" xlink:show="embed" xlink:actuate="onLoad"/></draw:frame></text:p>
      <text:list text:style-name="List_20_1" text:continue-numbering="false">
        <text:list-item>
          <text:p text:style-name="LastListParagraph_List_20_1_Content_First"> Anschließend konfigurieren Sie die Einrichtung manuell. Vervollständigen Sie den Domänennamen mit <text:span text:style-name="Strong_20_Emphasis">tu-clausthal</text:span> und passen Sie den Server wie folgt an: <text:span text:style-name="Strong_20_Emphasis">exchange.tu-clausthal.de</text:span>. Fahren Sie mit <text:span text:style-name="Emphasis">weiter</text:span> fort.</text:p>
        </text:list-item>
      </text:list>
      <text:p text:style-name="Text_20_body"><draw:frame draw:style-name="mediacenter" draw:name="3" text:anchor-type="paragraph" draw:z-index="3" svg:width="5.2916666666667cm" style:rel-width="100%" svg:height="11.190835850957cm" style:rel-height="scale"><draw:image xlink:href="Pictures/4dabef93a2ef2746f434c0a8275282ad.png" xlink:type="simple" xlink:show="embed" xlink:actuate="onLoad"/></draw:frame></text:p>
      <text:list text:style-name="List_20_1" text:continue-numbering="false">
        <text:list-item>
          <text:p text:style-name="LastListParagraph_List_20_1_Content_First"> Ggf. fordert Ihr Gerät einige Sicherheitsabfragen ab. Bestätigen Sie diese mit <text:span text:style-name="Strong_20_Emphasis">OK</text:span>.</text:p>
        </text:list-item>
      </text:list>
      <text:p text:style-name="Text_20_body"><draw:frame draw:style-name="mediacenter" draw:name="4" text:anchor-type="paragraph" draw:z-index="4" svg:width="10.583333333333cm" svg:height="11.173956762192cm"><draw:image xlink:href="Pictures/6d7e3a2ea9113be043651d9736921c27.png" xlink:type="simple" xlink:show="embed" xlink:actuate="onLoad"/></draw:frame></text:p>
      <text:list text:style-name="List_20_1" text:continue-numbering="false">
        <text:list-item>
          <text:p text:style-name="LastListParagraph_List_20_1_Content_First"> Aktivieren Sie die gewünschten Optionen zum Synchronisieren von E-Mails, Kalender und Kontakten. Stellen Sie hier die Häufigkeit des E-Mail-Abrufs und den Synchronisations-Zeitraum wie gewünscht ein.</text:p>
        </text:list-item>
      </text:list>
      <text:p text:style-name="Text_20_body"><draw:frame draw:style-name="mediacenter" draw:name="5" text:anchor-type="paragraph" draw:z-index="5" svg:width="5.2916666666667cm" style:rel-width="100%" svg:height="11.171296296296cm" style:rel-height="scale"><draw:image xlink:href="Pictures/60d91a9cb6f3d89f089105f49878ed65.jpg" xlink:type="simple" xlink:show="embed" xlink:actuate="onLoad"/></draw:frame></text:p>
      <text:list text:style-name="List_20_1" text:continue-numbering="false">
        <text:list-item>
          <text:p text:style-name="LastListParagraph_List_20_1_Content_First"> Ihre Konfiguration ist nun erfolgreich abgeschloss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8::56:45</meta:creation-date>
    <dc:creator>Generated</dc:creator>
    <dc:date>2026-09-17T08::56:45</dc:date>
    <dc:language>en-US</dc:language>
    <meta:editing-cycles>1</meta:editing-cycles>
    <meta:editing-duration>PT0S</meta:editing-duration>
    <dc:title>e-mail_und_kommunikation:exchange:android_exchange:start</dc:title>
  </office:meta>
</office:document-meta>
</file>