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472740f01adc4e4b72198da955af9a.png"/>
  <manifest:file-entry manifest:media-type="image/png" manifest:full-path="Pictures/06d7fcb141ad78ead2e916d4862d4137.png"/>
  <manifest:file-entry manifest:media-type="image/png" manifest:full-path="Pictures/efafdb2869ff3c826140cbfa05190484.png"/>
  <manifest:file-entry manifest:media-type="image/png" manifest:full-path="Pictures/2f991aedd3793ae61517ce02d10e24e4.png"/>
  <manifest:file-entry manifest:media-type="image/png" manifest:full-path="Pictures/e15380d5f4394e8261025a9d3d0b06d7.png"/>
  <manifest:file-entry manifest:media-type="image/jpeg" manifest:full-path="Pictures/162d17fc6b1cbf5fc9a5adac668dacac.jpg"/>
  <manifest:file-entry manifest:media-type="image/png" manifest:full-path="Pictures/6b15f1dfebd66feb1f5d04e2f07bb79f.png"/>
  <manifest:file-entry manifest:media-type="image/png" manifest:full-path="Pictures/b356285d2bc21f08fa15edacd955cf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exchange_unter_ios_iphone_ipad_ipod:start"/><text:bookmark-start text:name="__RefHeading___exchange_unter_ios_iphone_ipod_ipad_1"/><text:bookmark-start text:name="exchange_unter_ios_iphone_ipod_ipad"/>Exchange unter iOS (iPhone, iPod, iPad)<text:bookmark-end text:name="__RefHeading___exchange_unter_ios_iphone_ipod_ipad_1"/><text:bookmark-end text:name="exchange_unter_ios_iphone_ipod_ipad"/></text:h>
      <text:p text:style-name="Text_20_body">Im Folgenden wird die Einrichtung eines E-Mail-Kontos auf dem Exchange-System der TU Clausthal unter iOS beschrieben. </text:p>
      <text:p text:style-name="Text_20_body"><text:span text:style-name="Strong_20_Emphasis">Schritt 1:</text:span> Einstellungen → Kalender→ Accounts → Account hinzufügen
<draw:frame draw:style-name="mediacenter" draw:name=" Kalender wählen  Legend" text:anchor-type="paragraph" draw:z-index="0" svg:width="9.2604166666667cm" style:rel-width="100%"><draw:text-box><text:p text:style-name="legendcenter"><draw:frame draw:style-name="mediacenter" draw:name=" Kalender wählen " text:anchor-type="paragraph" draw:z-index="0" svg:width="9.2604166666667cm" style:rel-width="100%" svg:height="8.8689739331723cm" style:rel-height="scale"><draw:image xlink:href="Pictures/cc472740f01adc4e4b72198da955af9a.png" xlink:type="simple" xlink:show="embed" xlink:actuate="onLoad"/></draw:frame> Kalender wählen </text:p></draw:text-box></draw:frame>
<draw:frame draw:style-name="mediacenter" draw:name=" Accounts wählen  Legend" text:anchor-type="paragraph" draw:z-index="0" svg:width="9.2604166666667cm" style:rel-width="100%"><draw:text-box><text:p text:style-name="legendcenter"><draw:frame draw:style-name="mediacenter" draw:name=" Accounts wählen " text:anchor-type="paragraph" draw:z-index="1" svg:width="9.2604166666667cm" style:rel-width="100%" svg:height="7.7281979669887cm" style:rel-height="scale"><draw:image xlink:href="Pictures/06d7fcb141ad78ead2e916d4862d4137.png" xlink:type="simple" xlink:show="embed" xlink:actuate="onLoad"/></draw:frame> Accounts wählen </text:p></draw:text-box></draw:frame>
<draw:frame draw:style-name="mediacenter" draw:name=" Account hinzufügen Legend" text:anchor-type="paragraph" draw:z-index="0" svg:width="9.2604166666667cm" style:rel-width="100%"><draw:text-box><text:p text:style-name="legendcenter"><draw:frame draw:style-name="mediacenter" draw:name=" Account hinzufügen" text:anchor-type="paragraph" draw:z-index="2" svg:width="9.2604166666667cm" style:rel-width="100%" svg:height="7.1466259057971cm" style:rel-height="scale"><draw:image xlink:href="Pictures/efafdb2869ff3c826140cbfa05190484.png" xlink:type="simple" xlink:show="embed" xlink:actuate="onLoad"/></draw:frame> Account hinzufügen</text:p></draw:text-box></draw:frame>
<text:span text:style-name="Strong_20_Emphasis">Schritt 2:</text:span> 'Microsoft Exchange' auswählen
<draw:frame draw:style-name="mediacenter" draw:name=" Exchange Einstellungen Legend" text:anchor-type="paragraph" draw:z-index="0" svg:width="9.2604166666667cm" style:rel-width="100%"><draw:text-box><text:p text:style-name="legendcenter"><draw:frame draw:style-name="mediacenter" draw:name=" Exchange Einstellungen" text:anchor-type="paragraph" draw:z-index="3" svg:width="9.2604166666667cm" style:rel-width="100%" svg:height="13.492327508961cm" style:rel-height="scale"><draw:image xlink:href="Pictures/2f991aedd3793ae61517ce02d10e24e4.png" xlink:type="simple" xlink:show="embed" xlink:actuate="onLoad"/></draw:frame> Exchange Einstellungen</text:p></draw:text-box></draw:frame>
<text:span text:style-name="Strong_20_Emphasis">Schritt 3:</text:span> Geben Sie nun Ihren Absendenamen, Ihre Hochschul-E-Mail-Adresse und Ihr TUC-Passwort ein.
<draw:frame draw:style-name="mediacenter" draw:name=" Exchange Einstellungen Legend" text:anchor-type="paragraph" draw:z-index="0" svg:width="9.2604166666667cm" style:rel-width="100%"><draw:text-box><text:p text:style-name="legendcenter"><draw:frame draw:style-name="mediacenter" draw:name=" Exchange Einstellungen" text:anchor-type="paragraph" draw:z-index="4" svg:width="9.2604166666667cm" style:rel-width="100%" svg:height="5.1940648148148cm" style:rel-height="scale"><draw:image xlink:href="Pictures/e15380d5f4394e8261025a9d3d0b06d7.png" xlink:type="simple" xlink:show="embed" xlink:actuate="onLoad"/></draw:frame> Exchange Einstellungen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Je nach iOS-Version kann es nötig sein das Feld <text:span text:style-name="Emphasis">Domain</text:span> auszufüllen, tragen Sie dort dann bitte ggf. <text:span text:style-name="Emphasis">tu-clausthal.de</text:span> ein und bei <text:span text:style-name="Emphasis">Benutzername</text:span> nur Ihr TUC-User.</text:p>
          </table:table-cell>
        </table:table-row>
      </table:table>
      <text:p text:style-name="Text_20_body"><text:span text:style-name="Strong_20_Emphasis">Schritt 4:</text:span> Aktivieren Sie die gewünschten Optionen zum Synchronisieren von E-Mails, Kalender, Kontakte, Erinnerungen und Notizen
 <draw:frame draw:style-name="mediacenter" draw:name=" Optionen  Legend" text:anchor-type="paragraph" draw:z-index="0" svg:width="9.2604166666667cm" style:rel-width="100%"><draw:text-box><text:p text:style-name="legendcenter"><draw:frame draw:style-name="mediacenter" draw:name=" Optionen " text:anchor-type="paragraph" draw:z-index="5" svg:width="9.2604166666667cm" style:rel-width="100%" svg:height="7.5441527777778cm" style:rel-height="scale"><draw:image xlink:href="Pictures/162d17fc6b1cbf5fc9a5adac668dacac.jpg" xlink:type="simple" xlink:show="embed" xlink:actuate="onLoad"/></draw:frame> Optionen </text:p></draw:text-box></draw:frame>
<text:span text:style-name="Strong_20_Emphasis">Schritt 5:</text:span> Anschließend wählen Sie den angelegten Account aus und klicken dort auf den Account im oberen Bereich. Passen Sie den Server wie folgt an: <text:span text:style-name="Strong_20_Emphasis">exchange.tu-clausthal.de</text:span> Bitte achten Sie darauf, dass Ihre Eingabe mit Hacken bestätigt wird. 
<draw:frame draw:style-name="mediacenter" draw:name=" Server anpassen Legend" text:anchor-type="paragraph" draw:z-index="0" svg:width="9.2604166666667cm" style:rel-width="100%"><draw:text-box><text:p text:style-name="legendcenter"><draw:frame draw:style-name="mediacenter" draw:name=" Server anpassen" text:anchor-type="paragraph" draw:z-index="6" svg:width="9.2604166666667cm" style:rel-width="100%" svg:height="17.829388888889cm" style:rel-height="scale"><draw:image xlink:href="Pictures/6b15f1dfebd66feb1f5d04e2f07bb79f.png" xlink:type="simple" xlink:show="embed" xlink:actuate="onLoad"/></draw:frame> Server anpassen</text:p></draw:text-box></draw:frame>
<text:span text:style-name="Strong_20_Emphasis">Schritt 6:</text:span> Gehen Sie nun zurück und wählen Sie das angelegte Konto aus. Wählen Sie bei „Mail synchronisieren:“ „unbegrenzt“ aus. Nur so werden alle ihre E-Mails auf ihrem Gerät angezeigt. 
<draw:frame draw:style-name="mediacenter" draw:name=" Mail synchronisieren: unbegrenzt Legend" text:anchor-type="paragraph" draw:z-index="0" svg:width="9.2604166666667cm" style:rel-width="100%"><draw:text-box><text:p text:style-name="legendcenter"><draw:frame draw:style-name="mediacenter" draw:name=" Mail synchronisieren: unbegrenzt" text:anchor-type="paragraph" draw:z-index="7" svg:width="9.2604166666667cm" style:rel-width="100%" svg:height="18.611218944099cm" style:rel-height="scale"><draw:image xlink:href="Pictures/b356285d2bc21f08fa15edacd955cf34.png" xlink:type="simple" xlink:show="embed" xlink:actuate="onLoad"/></draw:frame> Mail synchronisieren: unbegrenzt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23:50</meta:creation-date>
    <dc:creator>Generated</dc:creator>
    <dc:date>2026-08-09T20::23:50</dc:date>
    <dc:language>en-US</dc:language>
    <meta:editing-cycles>1</meta:editing-cycles>
    <meta:editing-duration>PT0S</meta:editing-duration>
    <dc:title>e-mail_und_kommunikation:exchange:exchange_unter_ios_iphone_ipad_ipod:start</dc:title>
  </office:meta>
</office:document-meta>
</file>