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f8b09a0e99713ea27d445ad5eda935.png"/>
  <manifest:file-entry manifest:media-type="image/png" manifest:full-path="Pictures/e994d330ec0256a7c38c65fd0609dd6c.png"/>
  <manifest:file-entry manifest:media-type="image/png" manifest:full-path="Pictures/ad12aacbc636f9cf515896006e1dc1f5.png"/>
  <manifest:file-entry manifest:media-type="image/png" manifest:full-path="Pictures/10051e356456f789dc511033b81b09eb.png"/>
  <manifest:file-entry manifest:media-type="image/png" manifest:full-path="Pictures/f58e6d642fb383d34ae23a834fa901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_und_kommunikation:exchange:microsoft-outlook:exchange_fremden_kalender_oeffnen"/><text:bookmark-start text:name="__RefHeading___fremden_exchange_kalender_oeffnen_1"/><text:bookmark-start text:name="fremden_exchange_kalender_oeffnen"/>Fremden Exchange Kalender öffnen<text:bookmark-end text:name="__RefHeading___fremden_exchange_kalender_oeffnen_1"/><text:bookmark-end text:name="fremden_exchange_kalender_oeffnen"/></text:h>
      <text:p text:style-name="Text_20_body"> Damit Sie auf den Kalender anderer Benutzer zugreifen können und es Ihnen damit möglich ist, Termine mit Ihren Kollegen abzustimmen, müssen Sie den Kalender Ihrer Kollegen einbinden. </text:p>
      <text:p text:style-name="Text_20_body">1) Öffnen Sie die Kalender in Outlook. Unter dem Reiter „<text:span text:style-name="Strong_20_Emphasis">Start</text:span>“, „<text:span text:style-name="Strong_20_Emphasis">Kalender öffnen</text:span>“ und „<text:span text:style-name="Strong_20_Emphasis">Aus Adressbuch…</text:span>“, können Sie einen fremden Kalender aufrufen.
<draw:frame draw:style-name="mediacenter" draw:name="0" text:anchor-type="paragraph" draw:z-index="0" svg:width="21.166666666667cm" style:rel-width="100%" svg:height="5.6080756013746cm" style:rel-height="scale"><draw:image xlink:href="Pictures/25f8b09a0e99713ea27d445ad5eda935.png" xlink:type="simple" xlink:show="embed" xlink:actuate="onLoad"/></draw:frame></text:p>
      <text:p text:style-name="Text_20_body">2) Wählen Sie anschließend die gewünschten Kalender aus. Hier können Sie auch die Funktionskonten für z.B. Räume aufrufen.
<draw:frame draw:style-name="mediacenter" draw:name="1" text:anchor-type="paragraph" draw:z-index="1" svg:width="15.875cm" svg:height="9.6721854304636cm"><draw:image xlink:href="Pictures/e994d330ec0256a7c38c65fd0609dd6c.png" xlink:type="simple" xlink:show="embed" xlink:actuate="onLoad"/></draw:frame></text:p>
      <text:p text:style-name="Text_20_body">3) In der Seitenleiste erscheinen die gewählten Kalender. Zum Anzeigen setzen Sie den Haken vor dem entsprechenden Kalender.
<draw:frame draw:style-name="mediacenter" draw:name="2" text:anchor-type="paragraph" draw:z-index="2" svg:width="7.9375cm" style:rel-width="100%" svg:height="6.8501712328767cm" style:rel-height="scale"><draw:image xlink:href="Pictures/ad12aacbc636f9cf515896006e1dc1f5.png" xlink:type="simple" xlink:show="embed" xlink:actuate="onLoad"/></draw:frame></text:p>
      <text:p text:style-name="Text_20_body">4) Anpassen der Ansicht: Wenn Sie die Ansicht anpassen möchten, dass alle Termine aus mehreren Kalendern in einer Ansicht angezeigt werden sollen, <text:span text:style-name="Strong_20_Emphasis">wählen Sie den allein stehenden Kalender</text:span> aus.
<draw:frame draw:style-name="mediacenter" draw:name="3" text:anchor-type="paragraph" draw:z-index="3" svg:width="21.166666666667cm" style:rel-width="100%" svg:height="4.8515889114266cm" style:rel-height="scale"><draw:image xlink:href="Pictures/10051e356456f789dc511033b81b09eb.png" xlink:type="simple" xlink:show="embed" xlink:actuate="onLoad"/></draw:frame></text:p>
      <text:p text:style-name="Text_20_body">5) Unter „<text:span text:style-name="Strong_20_Emphasis">Ansicht</text:span>“ gibt es dann den Button „<text:span text:style-name="Strong_20_Emphasis">Überlagern</text:span>“. Anschließend rutschen die Reiter der Kalender in eine Ansicht.
<draw:frame draw:style-name="mediacenter" draw:name="4" text:anchor-type="paragraph" draw:z-index="4" svg:width="15.875cm" svg:height="2.8390461997019cm"><draw:image xlink:href="Pictures/f58e6d642fb383d34ae23a834fa90191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Wenn Sie einen fremden Kalender in Outlook hinzugefügt haben, wird dieser nicht unter Mobilen Endgeräten (iPhone/iPad/…) angezeigt. Sie können sich online unter <text:a xlink:type="simple" xlink:href="http://exchange.tu-clausthal.de" text:style-name="Internet_20_link" text:visited-style-name="Visited_20_Internet_20_Link">exchange.tu-clausthal.de</text:a> anmelden und sich die Kalender ansehe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3::51:27</meta:creation-date>
    <dc:creator>Generated</dc:creator>
    <dc:date>2026-08-13T13::51:27</dc:date>
    <dc:language>en-US</dc:language>
    <meta:editing-cycles>1</meta:editing-cycles>
    <meta:editing-duration>PT0S</meta:editing-duration>
    <dc:title>e-mail_und_kommunikation:exchange:microsoft-outlook:exchange_fremden_kalender_oeffnen</dc:title>
  </office:meta>
</office:document-meta>
</file>