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f55d94b7d00899b50d129fbe5309fe5.png"/>
  <manifest:file-entry manifest:media-type="image/png" manifest:full-path="Pictures/de6993f8d598822d7f452d200e2b5044.png"/>
  <manifest:file-entry manifest:media-type="image/png" manifest:full-path="Pictures/c44adcb8a2136f7e4918173c9ffa41a9.png"/>
  <manifest:file-entry manifest:media-type="image/png" manifest:full-path="Pictures/0a90a601ae01460033d77276cbd823a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-mail_und_kommunikation:exchange:microsoft-outlook:verbindungsproblem-loesen"/><text:bookmark-start text:name="__RefHeading___anmelde-_verbindungsproblem_in_microsoft_outlook_loesen_1"/><text:bookmark-start text:name="anmelde-_verbindungsproblem_in_microsoft_outlook_loesen"/>Anmelde-/Verbindungsproblem in Microsoft Outlook lösen<text:bookmark-end text:name="__RefHeading___anmelde-_verbindungsproblem_in_microsoft_outlook_loesen_1"/><text:bookmark-end text:name="anmelde-_verbindungsproblem_in_microsoft_outlook_loesen"/></text:h>
      <text:p text:style-name="Text_20_body">Bitte schließen Sie Outlook zunächst.</text:p>
      <text:p text:style-name="Text_20_body">Öffnen Sie den Windows-Explorer und geben Sie in der Adressleiste „%localappdata%“ (ohne die Anführungszeichen) ein, damit springen Sie in das Profilverzeichnis des von Ihnen verwendeten Kontos auf dem Rechner:</text:p>
      <text:p text:style-name="Text_20_body"><draw:frame draw:style-name="media" draw:name="0" text:anchor-type="as-char" draw:z-index="0" svg:width="21.166666666667cm" style:rel-width="100%" svg:height="12.366443140542cm" style:rel-height="scale"><draw:image xlink:href="Pictures/0f55d94b7d00899b50d129fbe5309fe5.png" xlink:type="simple" xlink:show="embed" xlink:actuate="onLoad"/></draw:frame></text:p>
      <text:p text:style-name="Text_20_body">Navigieren Sie über „Microsoft“ in den Unterordner „Outlook“:</text:p>
      <text:p text:style-name="Text_20_body"><draw:frame draw:style-name="media" draw:name="1" text:anchor-type="as-char" draw:z-index="1" svg:width="21.166666666667cm" style:rel-width="100%" svg:height="13.063256325633cm" style:rel-height="scale"><draw:image xlink:href="Pictures/de6993f8d598822d7f452d200e2b5044.png" xlink:type="simple" xlink:show="embed" xlink:actuate="onLoad"/></draw:frame>
<draw:frame draw:style-name="media" draw:name="2" text:anchor-type="as-char" draw:z-index="2" svg:width="22.70125cm" style:rel-width="100%" svg:height="13.056159326425cm" style:rel-height="scale"><draw:image xlink:href="Pictures/c44adcb8a2136f7e4918173c9ffa41a9.png" xlink:type="simple" xlink:show="embed" xlink:actuate="onLoad"/></draw:frame></text:p>
      <text:p text:style-name="Text_20_body">Dort sollten Sie eine Datei mit der Endung .ost vorfinden, diese ist im Normalfall nach Ihrer E-Mail-Adresse benannt, also wird die Datei bei Ihnen vermutlich „max.mustermann@tu-clausthal.de.ost“ heißen. Bitte benennen Sie diese Datei um, z.B. in „max.mustermann@tu-clausthal.de.ost.bak“:</text:p>
      <text:p text:style-name="Text_20_body"><draw:frame draw:style-name="media" draw:name="3" text:anchor-type="as-char" draw:z-index="3" svg:width="21.166666666667cm" style:rel-width="100%" svg:height="11.993821712268cm" style:rel-height="scale"><draw:image xlink:href="Pictures/0a90a601ae01460033d77276cbd823a7.png" xlink:type="simple" xlink:show="embed" xlink:actuate="onLoad"/></draw:frame></text:p>
      <text:p text:style-name="Text_20_body">Bitte starten Sie Outlook im Anschluss, Ihr Postfach sollten nun (ggf. nach Passworteingabe) neu vom E-Mail-System synchronisiert werden, dazu legt Outlook eine frische ost-Datei an.</text:p>
      <text:p text:style-name="Text_20_body">Wenn Sie später sicher sind, dass alles wieder zufriedenstellend funktioniert, können Sie die umbenannte ost-Datei gerne löschen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Bitte beachten Sie, dass die E-Mails, die ggf. noch im Ordner <text:span text:style-name="Emphasis">Postausgang</text:span> festhängen, noch nicht verschickt wurden. Die dort gespeicherten E-Mails gehen durch das Anlegen einer neuen ost-Datei verloren und werden nicht mehr verschickt. Sollten sich im Ordner <text:span text:style-name="Emphasis">Postausgang</text:span> also noch E-Mails befinden, sollten diese ggf. zuvor gesichert werden.</text:p>
          </table:table-cell>
        </table:table-row>
      </table:table>
      <text:p text:style-name="Text_20_body">Gerne können Sie den <text:a xlink:type="simple" xlink:href="mailto:mailto:support@rz.tu-clausthal.de" text:style-name="Internet_20_link" text:visited-style-name="Visited_20_Internet_20_Link">RZ-Support</text:a> kontaktieren, wenn Sie bei der Problemlösung Hilfe benötigen soll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1::44:02</meta:creation-date>
    <dc:creator>Generated</dc:creator>
    <dc:date>2026-09-15T21::44:02</dc:date>
    <dc:language>en-US</dc:language>
    <meta:editing-cycles>1</meta:editing-cycles>
    <meta:editing-duration>PT0S</meta:editing-duration>
    <dc:title>e-mail_und_kommunikation:exchange:microsoft-outlook:verbindungsproblem-loesen</dc:title>
  </office:meta>
</office:document-meta>
</file>