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c9191b81ba5e19cbf49e4941e05679.png"/>
  <manifest:file-entry manifest:media-type="image/png" manifest:full-path="Pictures/5a7b06a4b0c90fb99101950a9ce766cf.png"/>
  <manifest:file-entry manifest:media-type="image/png" manifest:full-path="Pictures/fc79bf9e32e965f2b3627aa0a7fc526e.png"/>
  <manifest:file-entry manifest:media-type="image/png" manifest:full-path="Pictures/19bb92a2aae0223c0fd48cdb867c1994.png"/>
  <manifest:file-entry manifest:media-type="image/png" manifest:full-path="Pictures/aec56f43edddb17f45edc164e926c373.png"/>
  <manifest:file-entry manifest:media-type="image/png" manifest:full-path="Pictures/215349d6d3e2e8a2574b6f8a3839ed2c.png"/>
  <manifest:file-entry manifest:media-type="image/png" manifest:full-path="Pictures/c86bf6b44b920465c01ac676865ea5e9.png"/>
  <manifest:file-entry manifest:media-type="image/png" manifest:full-path="Pictures/dea50dfb57054976644882e69824888d.png"/>
  <manifest:file-entry manifest:media-type="image/png" manifest:full-path="Pictures/35a7f625f2872d395d97fb93e00c4070.png"/>
  <manifest:file-entry manifest:media-type="image/png" manifest:full-path="Pictures/887bc73eec2e62b1eb6eb96997263f79.png"/>
  <manifest:file-entry manifest:media-type="image/png" manifest:full-path="Pictures/0ac306414220a69d87c680057a42d3be.png"/>
  <manifest:file-entry manifest:media-type="image/png" manifest:full-path="Pictures/7bf869071906a18ce38d942b19bbf5a5.png"/>
  <manifest:file-entry manifest:media-type="image/png" manifest:full-path="Pictures/df5f6a4e74f3184a78d6d96bff029694.png"/>
  <manifest:file-entry manifest:media-type="image/png" manifest:full-path="Pictures/13d2a9ac135590377e6586caf323a8c4.png"/>
  <manifest:file-entry manifest:media-type="image/png" manifest:full-path="Pictures/aa93307351e2b58d4f10a25fc79e8c84.png"/>
  <manifest:file-entry manifest:media-type="image/png" manifest:full-path="Pictures/f28fbd3eb0848d75b36b831f9e31c51d.png"/>
  <manifest:file-entry manifest:media-type="image/png" manifest:full-path="Pictures/b40f6b1c8db6651ee939c4b2f5844d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ail_und_kommunikation:exchange:mozilla-thunderbird:kalender_einbinden"/><text:bookmark-start text:name="__RefHeading___einbinden_von_kalender_kontakte_und_ldap_adressbuch_mit_davmail_1"/><text:bookmark-start text:name="einbinden_von_kalender_kontakte_und_ldap_adressbuch_mit_davmail"/>Einbinden von Kalender, Kontakte und LDAP Adressbuch mit DavMail<text:bookmark-end text:name="__RefHeading___einbinden_von_kalender_kontakte_und_ldap_adressbuch_mit_davmail_1"/><text:bookmark-end text:name="einbinden_von_kalender_kontakte_und_ldap_adressbuch_mit_davmail"/></text:h>
      <text:p text:style-name="Text_20_body">Unter der Verwendung des DavMail-Servers können Sie Kalender, Kontakte und LDAP-Adressbücher synchronisieren.
Anleitungen zur Konfiguration von Thunderbird zum Synchronisieren Ihrer Kalender, Kontakte und Adressbücher befinden sich hier in diesen Anleitungen.</text:p>
      <text:list text:style-name="List_20_1" text:continue-numbering="false">
        <text:list-item>
          <text:p text:style-name="List_20_1_Content_First"> <text:a xlink:type="simple" xlink:href="#__RefHeading___thunderbird_kalendereinrichtung_2" text:style-name="Local_20_link" text:visited-style-name="Visited_20_Local_20_Link">Thunderbird Kalendereinrichtung</text:a></text:p>
        </text:list-item>
        <text:list-item>
          <text:p text:style-name="List_20_1_Content"> <text:a xlink:type="simple" xlink:href="#__RefHeading___thunderbird_eigene_kontakte_3" text:style-name="Local_20_link" text:visited-style-name="Visited_20_Local_20_Link">Thunderbird Eigene Kontakte</text:a></text:p>
        </text:list-item>
        <text:list-item>
          <text:p text:style-name="List_20_1_Content_Last"> <text:a xlink:type="simple" xlink:href="#__RefHeading___thunderbird_ldap-adressbuch_4" text:style-name="Local_20_link" text:visited-style-name="Visited_20_Local_20_Link">Thunderbird LDAP-Adressbuch</text:a></text:p>
        </text:list-item>
      </text:list>
      <text:h text:style-name="Heading_20_3" text:outline-level="3"><text:bookmark-start text:name="__RefHeading___thunderbird_kalendereinrichtung_2"/><text:bookmark-start text:name="thunderbird_kalendereinrichtung"/>Thunderbird Kalendereinrichtung<text:bookmark-end text:name="__RefHeading___thunderbird_kalendereinrichtung_2"/><text:bookmark-end text:name="thunderbird_kalendereinrichtung"/></text:h>
      <text:list text:style-name="List_20_1" text:continue-numbering="false">
        <text:list-item>
          <text:p text:style-name="LastListParagraph_List_20_1_Content_First"> Öffnen Sie die Kalenderansicht in Mozilla Thunderbird, klicken Sie mit der rechten Maustaste auf eine beliebige Fläche und wählen Sie <text:span text:style-name="Emphasis">Neuer Kalender…</text:span> aus, um einen neuen Kalender einzubinden:</text:p>
        </text:list-item>
      </text:list>
      <text:p text:style-name="Text_20_body"><draw:frame draw:style-name="mediacenter" draw:name="0" text:anchor-type="paragraph" draw:z-index="0" svg:width="10.583333333333cm" svg:height="12.79799382716cm"><draw:image xlink:href="Pictures/0ec9191b81ba5e19cbf49e4941e05679.png" xlink:type="simple" xlink:show="embed" xlink:actuate="onLoad"/></draw:frame></text:p>
      <text:list text:style-name="List_20_1" text:continue-numbering="false">
        <text:list-item>
          <text:p text:style-name="LastListParagraph_List_20_1_Content_First"> Im nächsten Schritt wählen Sie <text:span text:style-name="Emphasis">Im Netzwerk</text:span> aus und klicken anschließend auf <text:span text:style-name="Emphasis">Nächste</text:span>.</text:p>
        </text:list-item>
      </text:list>
      <text:p text:style-name="Text_20_body"><draw:frame draw:style-name="mediacenter" draw:name="1" text:anchor-type="paragraph" draw:z-index="1" svg:width="10.583333333333cm" svg:height="8.6859229747676cm"><draw:image xlink:href="Pictures/5a7b06a4b0c90fb99101950a9ce766cf.png" xlink:type="simple" xlink:show="embed" xlink:actuate="onLoad"/></draw:frame></text:p>
      <text:list text:style-name="List_20_1" text:continue-numbering="false">
        <text:list-item>
          <text:p text:style-name="LastListParagraph_List_20_1_Content_First"> Geben Sie bei <text:span text:style-name="Emphasis">Benutzername</text:span> Ihr TUC-Kürzel ein. Im Feld <text:span text:style-name="Emphasis">Adresse</text:span> geben Sie die Adresse des gewünschten Kalenders ein, den Sie einbinden möchten. Beispiel:<text:span text:style-name="Source_20_Text"><text:a xlink:type="simple" xlink:href="https://davmail.rz.tu-clausthal.de/users/" text:style-name="Internet_20_link" text:visited-style-name="Visited_20_Internet_20_Link">https://davmail.rz.tu-clausthal.de/users/</text:a><text:span text:style-name="Strong_20_Emphasis">TUC-User@tu-clausthal.de</text:span>/calendar</text:span>. Anstatt <text:span text:style-name="Emphasis">TUC-User</text:span> gehen Sie Ihr eigenes TUC-Kürzel ein. Klicken Sie anschließend auf <text:span text:style-name="Emphasis">Kalender suchen</text:span>. Wenn Sie einen fremden Kalender abonnieren möchten, geben Sie bei Adresse entsprechend das TUC-Kürzel oder die TUC-E-Mail-Adresse des Kalenders ein, den Sie abonnieren möchten.</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ollten Sie beim Abonnieren eines fremden Kalenders (z.B. Raumkalender) Probleme haben, so versuchen Sie es ggf. mit dem folgenden Format bei der Adresse des Kalenders:<text:line-break/><text:span text:style-name="Source_20_Text"><text:a xlink:type="simple" xlink:href="https://davmail.rz.tu-clausthal.de/principals/users/raum-123@tu-clausthal.de" text:style-name="Internet_20_link" text:visited-style-name="Visited_20_Internet_20_Link">https://davmail.rz.tu-clausthal.de/principals/users/raum-123@tu-clausthal.de</text:a></text:span></text:p>
          </table:table-cell>
        </table:table-row>
      </table:table>
      <text:p text:style-name="Text_20_body"><draw:frame draw:style-name="mediacenter" draw:name="2" text:anchor-type="paragraph" draw:z-index="2" svg:width="10.583333333333cm" svg:height="7.6901822457378cm"><draw:image xlink:href="Pictures/fc79bf9e32e965f2b3627aa0a7fc526e.png" xlink:type="simple" xlink:show="embed" xlink:actuate="onLoad"/></draw:frame></text:p>
      <text:list text:style-name="List_20_1" text:continue-numbering="false">
        <text:list-item>
          <text:p text:style-name="LastListParagraph_List_20_1_Content_First"> Im nächsten Schritt erscheint ein Fenster, in dem Sie das Passwort Ihres TUC-Kürzels eingeben müssen. Wenn Sie den Passwortspeicher (Passwortverwaltung) von Mozilla Thunderbird verwenden, können Sie das Passwort auch darin speichern lassen. In diesem Fall ist es ratsam, dass Sie den Passwortspeicher (Passwortverwaltung) mit einem Haupt- bzw. Master-Passwort absichern.</text:p>
        </text:list-item>
      </text:list>
      <text:p text:style-name="Text_20_body"><draw:frame draw:style-name="mediacenter" draw:name="3" text:anchor-type="paragraph" draw:z-index="3" svg:width="10.583333333333cm" svg:height="7.661209439528cm"><draw:image xlink:href="Pictures/19bb92a2aae0223c0fd48cdb867c1994.png" xlink:type="simple" xlink:show="embed" xlink:actuate="onLoad"/></draw:frame></text:p>
      <text:list text:style-name="List_20_1" text:continue-numbering="false">
        <text:list-item>
          <text:p text:style-name="LastListParagraph_List_20_1_Content_First"> Im darauffolgenden Fenster wird Ihnen der zu abonnierende Kalender angezeigt, klicken Sie hier auf <text:span text:style-name="Emphasis">Abonnieren</text:span>.</text:p>
        </text:list-item>
      </text:list>
      <text:p text:style-name="Text_20_body"><draw:frame draw:style-name="mediacenter" draw:name="4" text:anchor-type="paragraph" draw:z-index="4" svg:width="10.583333333333cm" svg:height="7.6901822457378cm"><draw:image xlink:href="Pictures/aec56f43edddb17f45edc164e926c373.png" xlink:type="simple" xlink:show="embed" xlink:actuate="onLoad"/></draw:frame></text:p>
      <text:list text:style-name="List_20_1" text:continue-numbering="false">
        <text:list-item>
          <text:p text:style-name="LastListParagraph_List_20_1_Content_First"> Sie sollten nun Einträge in dem soeben abonnierten Kalender sehen können.</text:p>
        </text:list-item>
      </text:list>
      <text:p text:style-name="Text_20_body"><draw:frame draw:style-name="mediacenter" draw:name="5" text:anchor-type="paragraph" draw:z-index="5" svg:width="10.583333333333cm" svg:height="6.6656831187411cm"><draw:image xlink:href="Pictures/215349d6d3e2e8a2574b6f8a3839ed2c.png" xlink:type="simple" xlink:show="embed" xlink:actuate="onLoad"/></draw:frame></text:p>
      <text:list text:style-name="List_20_1" text:continue-numbering="false">
        <text:list-item>
          <text:p text:style-name="LastListParagraph_List_20_1_Content_First"> Die Standardeinstellung ist, dass Mozilla Thunderbird den Kalender nur alle 30 Minuten mit dem E-Mail-System synchronisiert. Dieses Aktualisierungsintervall ist in den meisten Fällen zu lang. Klicken Sie mit der rechten Maustaste auf den gerade eingerichteten Kalender und wählen Sie <text:span text:style-name="Emphasis">Eigenschaften</text:span>. Wählen Sie bei <text:span text:style-name="Emphasis">Kalender aktualisieren</text:span> das gewünschte Intervall aus und klicken Sie anschließend auf <text:span text:style-name="Emphasis">OK</text:span>. In den Eigenschaften des Kalenders können Sie auch die Farbe des Kalenders ändern, wenn Ihnen die automatisch ausgewählte Farbe nicht zusagen sollte.</text:p>
        </text:list-item>
      </text:list>
      <text:p text:style-name="Text_20_body"><draw:frame draw:style-name="mediacenter" draw:name="6" text:anchor-type="paragraph" draw:z-index="6" svg:width="10.583333333333cm" svg:height="6.35cm"><draw:image xlink:href="Pictures/c86bf6b44b920465c01ac676865ea5e9.png" xlink:type="simple" xlink:show="embed" xlink:actuate="onLoad"/></draw:frame></text:p>
      <text:h text:style-name="Heading_20_3" text:outline-level="3"><text:bookmark-start text:name="__RefHeading___thunderbird_eigene_kontakte_3"/><text:bookmark-start text:name="thunderbird_eigene_kontakte"/>Thunderbird Eigene Kontakte<text:bookmark-end text:name="__RefHeading___thunderbird_eigene_kontakte_3"/><text:bookmark-end text:name="thunderbird_eigene_kontakte"/></text:h>
      <text:list text:style-name="List_20_1" text:continue-numbering="false">
        <text:list-item>
          <text:p text:style-name="LastListParagraph_List_20_1_Content_First"> Öffnen Sie das Adressbuch in Mozilla Thunderbird und klicken Sie anschließend auf die Schaltfläche <text:span text:style-name="Emphasis">Neues Adressbuch anlegen</text:span>, anschließend wählen Sie <text:span text:style-name="Emphasis">CardDAV-Adressbuch hinzufügen</text:span> aus:</text:p>
        </text:list-item>
      </text:list>
      <text:p text:style-name="Text_20_body"><draw:frame draw:style-name="mediacenter" draw:name="  Legend" text:anchor-type="paragraph" draw:z-index="0" svg:width="15.875cm"><draw:text-box><text:p text:style-name="legendcenter"><draw:frame draw:style-name="mediacenter" draw:name=" " text:anchor-type="paragraph" draw:z-index="7" svg:width="15.875cm" svg:height="9.851904090268cm"><draw:image xlink:href="Pictures/dea50dfb57054976644882e69824888d.png" xlink:type="simple" xlink:show="embed" xlink:actuate="onLoad"/></draw:frame> </text:p></draw:text-box></draw:frame></text:p>
      <text:list text:style-name="List_20_1" text:continue-numbering="false">
        <text:list-item>
          <text:p text:style-name="LastListParagraph_List_20_1_Content_First"> Geben Sie bei Benutzername Ihr eigenes TUC-Kürzel (RZ-Account) ein, bei Adresse (<text:a xlink:type="simple" xlink:href="https://davmail.rz.tu-clausthal.de/users/TUC-User@tu-clausthal.de/contacts" text:style-name="Internet_20_link" text:visited-style-name="Visited_20_Internet_20_Link">https://davmail.rz.tu-clausthal.de/users/TUC-User@tu-clausthal.de/contacts</text:a>) ersetzen Sie <text:span text:style-name="Emphasis">TUC-User</text:span> bitte ebenfalls durch Ihr eigenes TUC-Kürzel:</text:p>
        </text:list-item>
      </text:list>
      <text:p text:style-name="Text_20_body"><draw:frame draw:style-name="mediacenter" draw:name="  Legend" text:anchor-type="paragraph" draw:z-index="0" svg:width="13.229166666667cm"><draw:text-box><text:p text:style-name="legendcenter"><draw:frame draw:style-name="mediacenter" draw:name=" " text:anchor-type="paragraph" draw:z-index="8" svg:width="13.229166666667cm" svg:height="6.2296075837743cm"><draw:image xlink:href="Pictures/35a7f625f2872d395d97fb93e00c4070.png" xlink:type="simple" xlink:show="embed" xlink:actuate="onLoad"/></draw:frame> </text:p></draw:text-box></draw:frame></text:p>
      <text:list text:style-name="List_20_1" text:continue-numbering="false">
        <text:list-item>
          <text:p text:style-name="LastListParagraph_List_20_1_Content_First"> Im nächsten Schritt wird das Passwort Ihres RZ-Accounts abgefragt, geben Sie es ein. Wenn Sie den Passwortspeicher (Passwortverwaltung) von Mozilla Thunderbird verwenden, können Sie das Passwort auch darin speichern lassen. In diesem Fall ist es ratsam, dass Sie den Passwortspeicher (Passwortverwaltung) mit einem Haupt- bzw. Master-Passwort absichern.</text:p>
        </text:list-item>
      </text:list>
      <text:p text:style-name="Text_20_body"><draw:frame draw:style-name="mediacenter" draw:name="9" text:anchor-type="paragraph" draw:z-index="9" svg:width="13.229166666667cm" svg:height="5.2399718768502cm"><draw:image xlink:href="Pictures/887bc73eec2e62b1eb6eb96997263f79.png" xlink:type="simple" xlink:show="embed" xlink:actuate="onLoad"/></draw:frame></text:p>
      <text:list text:style-name="List_20_1" text:continue-numbering="false">
        <text:list-item>
          <text:p text:style-name="LastListParagraph_List_20_1_Content_First"> Sofern nach einer erfolgreichen Anmeldung am E-Mail-System ein Adressbuch (Kontakteordner) in Ihrem E-Mail-Konto gefunden wurde, wird Ihnen dieses nun angezeigt, klicken Sie auf <text:span text:style-name="Emphasis">Weiter</text:span>:</text:p>
        </text:list-item>
      </text:list>
      <text:p text:style-name="Text_20_body"><draw:frame draw:style-name="mediacenter" draw:name="  Legend" text:anchor-type="paragraph" draw:z-index="0" svg:width="13.229166666667cm"><draw:text-box><text:p text:style-name="legendcenter"><draw:frame draw:style-name="mediacenter" draw:name=" " text:anchor-type="paragraph" draw:z-index="10" svg:width="13.229166666667cm" svg:height="6.0854166666667cm"><draw:image xlink:href="Pictures/0ac306414220a69d87c680057a42d3be.png" xlink:type="simple" xlink:show="embed" xlink:actuate="onLoad"/></draw:frame> </text:p></draw:text-box></draw:frame></text:p>
      <text:list text:style-name="List_20_1" text:continue-numbering="false">
        <text:list-item>
          <text:p text:style-name="LastListParagraph_List_20_1_Content_First"> Das Adressbuch „contacts“ sollte in Ihnen nun in der Liste der Adressbücher angezeigt werden. Sofern das Adressbuch bereits vollständig vom E-Mail-System synchronisiert wurde, sollten Sie im Adressbuch nun auch Kontakte vorfinden:</text:p>
        </text:list-item>
      </text:list>
      <text:p text:style-name="Text_20_body"><draw:frame draw:style-name="mediacenter" draw:name="11" text:anchor-type="paragraph" draw:z-index="11" svg:width="13.229166666667cm" svg:height="6.9547619047619cm"><draw:image xlink:href="Pictures/7bf869071906a18ce38d942b19bbf5a5.png" xlink:type="simple" xlink:show="embed" xlink:actuate="onLoad"/></draw:frame></text:p>
      <text:list text:style-name="List_20_1" text:continue-numbering="false">
        <text:list-item>
          <text:p text:style-name="LastListParagraph_List_20_1_Content_First"> Wenn Sie die Bezeichnung des Adressbuch „contacts“ ändern wollen, können Sie mit der rechten Maustaste darauf klicken und <text:span text:style-name="Emphasis">Eigenschaften</text:span> auswählen. Tragen Sie im darauffolgenden Fenster bei <text:span text:style-name="Emphasis">Adressbuch-Name</text:span> die gewünschte Bezeichnung ein.</text:p>
        </text:list-item>
      </text:list>
      <text:h text:style-name="Heading_20_3" text:outline-level="3"><text:bookmark-start text:name="__RefHeading___thunderbird_ldap-adressbuch_4"/><text:bookmark-start text:name="thunderbird_ldap-adressbuch"/>Thunderbird LDAP-Adressbuch<text:bookmark-end text:name="__RefHeading___thunderbird_ldap-adressbuch_4"/><text:bookmark-end text:name="thunderbird_ldap-adressbuch"/></text:h>
      <text:list text:style-name="List_20_1" text:continue-numbering="false">
        <text:list-item>
          <text:p text:style-name="LastListParagraph_List_20_1_Content_First"> Öffnen Sie das Adressbuch in Mozilla Thunderbird und klicken Sie dort auf das Symbol <text:span text:style-name="Emphasis">Neues Adressbuch anlegen</text:span>:</text:p>
        </text:list-item>
      </text:list>
      <text:p text:style-name="Text_20_body"><draw:frame draw:style-name="mediacenter" draw:name="12" text:anchor-type="paragraph" draw:z-index="12" svg:width="15.875cm" svg:height="11.056906614786cm"><draw:image xlink:href="Pictures/df5f6a4e74f3184a78d6d96bff029694.png" xlink:type="simple" xlink:show="embed" xlink:actuate="onLoad"/></draw:frame></text:p>
      <text:list text:style-name="List_20_1" text:continue-numbering="false">
        <text:list-item>
          <text:p text:style-name="LastListParagraph_List_20_1_Content_First"> Wählen Sie <text:span text:style-name="Emphasis">LDAP-Adressbuch hinzufügen</text:span> aus:</text:p>
        </text:list-item>
      </text:list>
      <text:p text:style-name="Text_20_body"><draw:frame draw:style-name="mediacenter" draw:name="13" text:anchor-type="paragraph" draw:z-index="13" svg:width="15.875cm" svg:height="12.299116161616cm"><draw:image xlink:href="Pictures/13d2a9ac135590377e6586caf323a8c4.png" xlink:type="simple" xlink:show="embed" xlink:actuate="onLoad"/></draw:frame></text:p>
      <text:list text:style-name="List_20_1" text:continue-numbering="false">
        <text:list-item>
          <text:p text:style-name="List_20_1_Content_First"> Geben Sie im neuem Fenster folgende Daten ein:</text:p>
          <text:list text:style-name="List_20_1">
            <text:list-item>
              <text:p text:style-name="List_20_1_Content"> Name: LDAP</text:p>
            </text:list-item>
            <text:list-item>
              <text:p text:style-name="List_20_1_Content"> Serveradresse: davmail.rz.tu-clausthal.de</text:p>
            </text:list-item>
            <text:list-item>
              <text:p text:style-name="List_20_1_Content"> Port-Nummer: 636</text:p>
            </text:list-item>
            <text:list-item>
              <text:p text:style-name="List_20_1_Content"> den Haken in Verschlüsselte Verbindung (SSL) setzen und klicken Sie abschließend auf <text:span text:style-name="Emphasis">OK</text:span>.</text:p>
            </text:list-item>
            <text:list-item>
              <text:p text:style-name="List_20_1_Content"> Basis-DN: ou=people</text:p>
            </text:list-item>
            <text:list-item>
              <text:p text:style-name="List_20_1_Content_Last"> Bind-DN: &lt;TUC-User&gt;</text:p>
            </text:list-item>
          </text:list>
        </text:list-item>
      </text:list>
      <text:p text:style-name="Text_20_body"><draw:frame draw:style-name="mediacenter" draw:name="14" text:anchor-type="paragraph" draw:z-index="14" svg:width="13.229166666667cm" svg:height="8.9483576948925cm"><draw:image xlink:href="Pictures/aa93307351e2b58d4f10a25fc79e8c84.png" xlink:type="simple" xlink:show="embed" xlink:actuate="onLoad"/></draw:frame></text:p>
      <text:list text:style-name="List_20_1" text:continue-numbering="false">
        <text:list-item>
          <text:p text:style-name="LastListParagraph_List_20_1_Content_First"> Wenn die Konfiguration fertiggestellt wurde, erscheint in der linken Spalte ein neues Adressbuch mit der Bezeichnung <text:span text:style-name="Emphasis">LDAP</text:span>. Klicken Sie auf das Adressbuch und suchen Sie über das Suchfeld nach einer Person, Sie werden dann nach dem Passwort Ihres Accounts gefragt, geben Sie es ein und klicken Sie auf <text:span text:style-name="Emphasis">Anmelden</text:span>:</text:p>
        </text:list-item>
      </text:list>
      <text:p text:style-name="Text_20_body"><draw:frame draw:style-name="mediacenter" draw:name="15" text:anchor-type="paragraph" draw:z-index="15" svg:width="15.875cm" svg:height="9.525cm"><draw:image xlink:href="Pictures/f28fbd3eb0848d75b36b831f9e31c51d.png" xlink:type="simple" xlink:show="embed" xlink:actuate="onLoad"/></draw:frame></text:p>
      <text:list text:style-name="List_20_1" text:continue-numbering="false">
        <text:list-item>
          <text:p text:style-name="LastListParagraph_List_20_1_Content_First"> Anschließend werden Ihnen Kontakte aus dem Adressbuch angezeigt:</text:p>
        </text:list-item>
      </text:list>
      <text:p text:style-name="Text_20_body"><draw:frame draw:style-name="mediacenter" draw:name="16" text:anchor-type="paragraph" draw:z-index="16" svg:width="15.875cm" svg:height="9.2342202970297cm"><draw:image xlink:href="Pictures/b40f6b1c8db6651ee939c4b2f5844d2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21::42:45</meta:creation-date>
    <dc:creator>Generated</dc:creator>
    <dc:date>2026-09-15T21::42:45</dc:date>
    <dc:language>en-US</dc:language>
    <meta:editing-cycles>1</meta:editing-cycles>
    <meta:editing-duration>PT0S</meta:editing-duration>
    <dc:title>e-mail_und_kommunikation:exchange:mozilla-thunderbird:kalender_einbinden</dc:title>
  </office:meta>
</office:document-meta>
</file>