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c470e505955abb0b1f48e3d9d0ca10.png"/>
  <manifest:file-entry manifest:media-type="image/png" manifest:full-path="Pictures/d246034d6302722efea9be46a861ad87.png"/>
  <manifest:file-entry manifest:media-type="image/png" manifest:full-path="Pictures/b641fd1736a27d6b7a690119d5e6e6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-mail_und_kommunikation:exchange:webmail-zugang-owa:webmail-zugang-owa"/><text:bookmark-start text:name="__RefHeading___webmail-zugang_outlook_web_app_1"/><text:bookmark-start text:name="webmail-zugang_outlook_web_app"/>Webmail-Zugang (Outlook Web App)<text:bookmark-end text:name="__RefHeading___webmail-zugang_outlook_web_app_1"/><text:bookmark-end text:name="webmail-zugang_outlook_web_app"/></text:h>
      <text:p text:style-name="Text_20_body">Den Webmail-Zugang des Exchange-Systems (<text:span text:style-name="Emphasis">Outlook Web App</text:span>) in einem Internet-Browser finden Sie unter der folgenden Adresse:</text:p>
      <text:p text:style-name="Text_20_body"><text:a xlink:type="simple" xlink:href="https://exchange.tu-clausthal.de/" text:style-name="Internet_20_link" text:visited-style-name="Visited_20_Internet_20_Link">https://exchange.tu-clausthal.de/</text:a></text:p>
      <text:list text:style-name="List_20_1" text:continue-numbering="false">
        <text:list-item>
          <text:p text:style-name="LastListParagraph_List_20_1_Content_First"> Zum Anmelden am <text:span text:style-name="Emphasis">Outlook Web App</text:span> geben Sie bitte Ihren TUC-User und Ihr TUC-Passwort ein und klicken dann auf <text:span text:style-name="Emphasis">Anmelden</text:span>.</text:p>
        </text:list-item>
      </text:list>
      <text:p text:style-name="Text_20_body"><draw:frame draw:style-name="mediacenter" draw:name="0" text:anchor-type="paragraph" draw:z-index="0" svg:width="15.875cm" svg:height="9.5513485477178cm"><draw:image xlink:href="Pictures/c5c470e505955abb0b1f48e3d9d0ca10.png" xlink:type="simple" xlink:show="embed" xlink:actuate="onLoad"/></draw:frame></text:p>
      <text:list text:style-name="List_20_1" text:continue-numbering="false">
        <text:list-item>
          <text:p text:style-name="LastListParagraph_List_20_1_Content_First"> Bei der ersten Anmeldung am <text:span text:style-name="Emphasis">Outlook Web App</text:span> werden Sie gebeten die gewünschte Sprache und die Zeitzone, in der Sie sich befinden, auszuwählen. Wählen Sie die für Sie zutreffenden Werte aus und klicken Sie dann auf <text:span text:style-name="Emphasis">Speichern</text:span>.</text:p>
        </text:list-item>
      </text:list>
      <text:p text:style-name="Text_20_body"><draw:frame draw:style-name="mediacenter" draw:name="1" text:anchor-type="paragraph" draw:z-index="1" svg:width="15.875cm" svg:height="10.768755615454cm"><draw:image xlink:href="Pictures/d246034d6302722efea9be46a861ad87.png" xlink:type="simple" xlink:show="embed" xlink:actuate="onLoad"/></draw:frame></text:p>
      <text:list text:style-name="List_20_1" text:continue-numbering="false">
        <text:list-item>
          <text:p text:style-name="LastListParagraph_List_20_1_Content_First"> Sind sind nun angemeldet und es wird Ihnen der Posteingang Ihres E-Mail-Kontos angezeigt:</text:p>
        </text:list-item>
      </text:list>
      <text:p text:style-name="Text_20_body"><draw:frame draw:style-name="mediacenter" draw:name="2" text:anchor-type="paragraph" draw:z-index="2" svg:width="15.875cm" svg:height="7.6775514089871cm"><draw:image xlink:href="Pictures/b641fd1736a27d6b7a690119d5e6e67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0::35:53</meta:creation-date>
    <dc:creator>Generated</dc:creator>
    <dc:date>2026-09-15T20::35:53</dc:date>
    <dc:language>en-US</dc:language>
    <meta:editing-cycles>1</meta:editing-cycles>
    <meta:editing-duration>PT0S</meta:editing-duration>
    <dc:title>e-mail_und_kommunikation:exchange:webmail-zugang-owa:webmail-zugang-owa</dc:title>
  </office:meta>
</office:document-meta>
</file>