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a4feeb2ea5e503c7789f0230987f9b.png"/>
  <manifest:file-entry manifest:media-type="image/png" manifest:full-path="Pictures/c50610f3346769cb33a8698681461831.png"/>
  <manifest:file-entry manifest:media-type="image/png" manifest:full-path="Pictures/4a2949cd342bc08330f251753fd8e465.png"/>
  <manifest:file-entry manifest:media-type="image/png" manifest:full-path="Pictures/4f20ba5faf0d424a4338259625fb1374.png"/>
  <manifest:file-entry manifest:media-type="image/png" manifest:full-path="Pictures/8aef1c01967e90d43158b555c1a2a220.png"/>
  <manifest:file-entry manifest:media-type="image/png" manifest:full-path="Pictures/4b4481f0e4e9759e52aa1a8e1ce250b3.png"/>
  <manifest:file-entry manifest:media-type="image/png" manifest:full-path="Pictures/323e73e9312be812be9bc6dfb32d0f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ldap:ldap_macos"/><text:bookmark-start text:name="__RefHeading___tuc-adressbuch_auf_macos_x_1"/><text:bookmark-start text:name="tuc-adressbuch_auf_macos_x"/>TUC-Adressbuch auf MacOS X<text:bookmark-end text:name="__RefHeading___tuc-adressbuch_auf_macos_x_1"/><text:bookmark-end text:name="tuc-adressbuch_auf_macos_x"/></text:h>
      <text:p text:style-name="Text_20_body">Im Adressbuch werden Kontaktdaten, Adressen usw. gespeichert.</text:p>
      <text:p text:style-name="Text_20_body">Das Adressbuch adressbook.app unter MacOS-X 10.6 kann auch an das globale LDAP-Adressbuch der TU Clausthal angebunden werden.  (Unter 10.5 sollte es identisch funktionieren.)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list text:style-name="List_20_1" text:continue-numbering="false">
        <text:list-item>
          <text:p text:style-name="List_20_1_Content_First"> Sie benötigen eine TUC-Account.</text:p>
        </text:list-item>
        <text:list-item>
          <text:p text:style-name="List_20_1_Content_Last"> Sie benötigen Zugang zum Netzwerk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us Sicherheitsgründen ist das zentrale Adressverzeichnis nur aus dem Hochschulnetz der TU-Clausthal heraus erreichbar. Sollten Sie von außerhalb der TU zugreifen wollen, melden Sie sich bitte vorher per <text:a xlink:type="simple" xlink:href="https://doku.tu-clausthal.de/doku.php?id=netzwerk_und_internet:vpn:openvpn_macos" text:style-name="Internet_20_link" text:visited-style-name="Visited_20_Internet_20_Link">VPN-Zugang</text:a> an.
</text:p>
          </table:table-cell>
        </table:table-row>
      </table:table>
      <text:h text:style-name="Heading_20_2" text:outline-level="2"><text:bookmark-start text:name="__RefHeading___konfiguration_3"/><text:bookmark-start text:name="konfiguration"/>Konfiguration<text:bookmark-end text:name="__RefHeading___konfiguration_3"/><text:bookmark-end text:name="konfiguration"/></text:h>
      <text:list text:style-name="Numbering_20_1" text:continue-numbering="false">
        <text:list-item>
          <text:p text:style-name="Numbering_20_1_Content_First"> Starten Sie das Adressbuch: <draw:frame draw:style-name="mediacenter" draw:name="adressbook Legend" text:anchor-type="paragraph" draw:z-index="0" svg:width="16.166041666667cm"><draw:text-box><text:p text:style-name="legendcenter"><draw:frame draw:style-name="mediacenter" draw:name="adressbook" text:anchor-type="paragraph" draw:z-index="0" svg:width="16.166041666667cm" svg:height="4.60375cm"><draw:image xlink:href="Pictures/4ba4feeb2ea5e503c7789f0230987f9b.png" xlink:type="simple" xlink:show="embed" xlink:actuate="onLoad"/></draw:frame>adressbook</text:p></draw:text-box></draw:frame></text:p>
        </text:list-item>
        <text:list-item>
          <text:p text:style-name="Numbering_20_1_Content"> Öffnen Sie das Einstellungsmenü über Adressbuch ⇒ Einstellungen: <draw:frame draw:style-name="mediacenter" draw:name="Adressbuch-Einstellungen Legend" text:anchor-type="paragraph" draw:z-index="0" svg:width="7.5670833333333cm" style:rel-width="100%"><draw:text-box><text:p text:style-name="legendcenter"><draw:frame draw:style-name="mediacenter" draw:name="Adressbuch-Einstellungen" text:anchor-type="paragraph" draw:z-index="1" svg:width="7.5670833333333cm" style:rel-width="100%" svg:height="5.5827083333333cm" style:rel-height="scale"><draw:image xlink:href="Pictures/c50610f3346769cb33a8698681461831.png" xlink:type="simple" xlink:show="embed" xlink:actuate="onLoad"/></draw:frame>Adressbuch-Einstellungen</text:p></draw:text-box></draw:frame></text:p>
        </text:list-item>
        <text:list-item>
          <text:p text:style-name="Numbering_20_1_Content"> Wechseln Sie in dem folgenden Fenster zum Reiter „Accounts“: <draw:frame draw:style-name="mediacenter" draw:name="adressbuch-accounts Legend" text:anchor-type="paragraph" draw:z-index="0" svg:width="15.187083333333cm"><draw:text-box><text:p text:style-name="legendcenter"><draw:frame draw:style-name="mediacenter" draw:name="adressbuch-accounts" text:anchor-type="paragraph" draw:z-index="2" svg:width="15.187083333333cm" svg:height="12.408958333333cm"><draw:image xlink:href="Pictures/4a2949cd342bc08330f251753fd8e465.png" xlink:type="simple" xlink:show="embed" xlink:actuate="onLoad"/></draw:frame>adressbuch-accounts</text:p></draw:text-box></draw:frame> Klicken Sie auf das Pluszeichen (+) unten links in der Ecke.</text:p>
        </text:list-item>
        <text:list-item>
          <text:p text:style-name="Numbering_20_1_Content"> In dem Fenster „Account hinzufügen“ Füllen sie die folgenden Felder aus:  <draw:frame draw:style-name="mediacenter" draw:name="Adressbuch-Account Legend" text:anchor-type="paragraph" draw:z-index="0" svg:width="15.345833333333cm"><draw:text-box><text:p text:style-name="legendcenter"><draw:frame draw:style-name="mediacenter" draw:name="Adressbuch-Account" text:anchor-type="paragraph" draw:z-index="3" svg:width="15.345833333333cm" svg:height="13.149791666667cm"><draw:image xlink:href="Pictures/4f20ba5faf0d424a4338259625fb1374.png" xlink:type="simple" xlink:show="embed" xlink:actuate="onLoad"/></draw:frame>Adressbuch-Account</text:p></draw:text-box></draw:frame></text:p>
          <text:list text:style-name="List_20_1">
            <text:list-item>
              <text:p text:style-name="List_20_1_Content"> Wählen Sie als Typ „LDAP“</text:p>
            </text:list-item>
            <text:list-item>
              <text:p text:style-name="List_20_1_Content"> Der „Servername“ lautet „beelzebub.rz.tu-clausthal.de“</text:p>
            </text:list-item>
            <text:list-item>
              <text:p text:style-name="List_20_1_Content"> Löschen Sie das Feld „Port“ und markieren Sie anschließend das SSL-Kästchen.  Es erscheint die Portnummer 636.</text:p>
            </text:list-item>
            <text:list-item>
              <text:p text:style-name="List_20_1_Content"> Klicken Sie auf den Knopf „Fortfahren“.</text:p>
            </text:list-item>
          </text:list>
        </text:list-item>
        <text:list-item>
          <text:p text:style-name="Numbering_20_1_Content"> Im Fenster „Accounteinstellungen füllen Sie die folgenden Felder aus: <draw:frame draw:style-name="mediacenter" draw:name="Adressbuch-Accounteinstellungen Legend" text:anchor-type="paragraph" draw:z-index="0" svg:width="15.319375cm"><draw:text-box><text:p text:style-name="legendcenter"><draw:frame draw:style-name="mediacenter" draw:name="Adressbuch-Accounteinstellungen" text:anchor-type="paragraph" draw:z-index="4" svg:width="15.319375cm" svg:height="13.123333333333cm"><draw:image xlink:href="Pictures/8aef1c01967e90d43158b555c1a2a220.png" xlink:type="simple" xlink:show="embed" xlink:actuate="onLoad"/></draw:frame>Adressbuch-Accounteinstellungen</text:p></draw:text-box></draw:frame></text:p>
          <text:list text:style-name="List_20_1">
            <text:list-item>
              <text:p text:style-name="List_20_1_Content"> Bei „Beschreibung“ können Sie jeden Namen verwenden.</text:p>
            </text:list-item>
            <text:list-item>
              <text:p text:style-name="List_20_1_Content"> Im „Suchbereich“ tragen Sie bitte ein „ou=people,dc=tu-clausthal,dc=de“</text:p>
            </text:list-item>
            <text:list-item>
              <text:p text:style-name="List_20_1_Content"> Für die Auswahl „Bereich“ ist „Teilbaum“ zu verwenden.</text:p>
            </text:list-item>
            <text:list-item>
              <text:p text:style-name="List_20_1_Content"> Als „Authentifizierung“ ist „Einfach“ auszuwählen.</text:p>
            </text:list-item>
            <text:list-item>
              <text:p text:style-name="List_20_1_Content"> Im Feld Benutzername müssen Sie <text:span text:style-name="Strong_20_Emphasis">uid=&lt;TUC-User&gt;,ou=people,dc=tu-clausthal,dc=de</text:span> eintragen.  Anstelle von &lt;TUC-User&gt; müssen Sie Ihren persönlichen TUC-User(z. B. „tmjb“) eintragen.</text:p>
            </text:list-item>
            <text:list-item>
              <text:p text:style-name="List_20_1_Content"> Geben Sie Ihr TUC-Passwort ein.</text:p>
            </text:list-item>
            <text:list-item>
              <text:p text:style-name="List_20_1_Content"> Klicken Sie auf die Taste „Erstellen“.</text:p>
            </text:list-item>
          </text:list>
        </text:list-item>
        <text:list-item>
          <text:p text:style-name="Numbering_20_1_Content_Last"> Wechseln Sie in die Reiterkarte „Vorlage“.  <draw:frame draw:style-name="mediacenter" draw:name="adressbuch-vorlagen Legend" text:anchor-type="paragraph" draw:z-index="0" svg:width="15.134166666667cm"><draw:text-box><text:p text:style-name="legendcenter"><draw:frame draw:style-name="mediacenter" draw:name="adressbuch-vorlagen" text:anchor-type="paragraph" draw:z-index="5" svg:width="15.134166666667cm" svg:height="12.276666666667cm"><draw:image xlink:href="Pictures/4b4481f0e4e9759e52aa1a8e1ce250b3.png" xlink:type="simple" xlink:show="embed" xlink:actuate="onLoad"/></draw:frame>adressbuch-vorlagen</text:p></draw:text-box></draw:frame>  Wählen Sie In dem Dialog „Feld auswählen“ diejenigen Felder aus, die per se in Ihren Adresskarteikarten erscheinen sollen.</text:p>
        </text:list-item>
      </text:list>
      <text:h text:style-name="Heading_20_2" text:outline-level="2"><text:bookmark-start text:name="__RefHeading___benutzung_4"/><text:bookmark-start text:name="benutzung"/>Benutzung<text:bookmark-end text:name="__RefHeading___benutzung_4"/><text:bookmark-end text:name="benutzung"/></text:h>
      <text:p text:style-name="Text_20_body">Wenn Sie einen Eintrag in dem TU-Adressverzeichnis suchen wollen, dann wählen Sie zuerst das TU-Adressbuch aus (linke Spalte, hier „TUC“ genannt) und geben dann in der Suchmaske den Namen ein.  <draw:frame draw:style-name="mediacenter" draw:name="Adressbuch-Suche Legend" text:anchor-type="paragraph" draw:z-index="0" svg:width="17.039166666667cm" style:rel-width="100%"><draw:text-box><text:p text:style-name="legendcenter"><draw:frame draw:style-name="mediacenter" draw:name="Adressbuch-Suche" text:anchor-type="paragraph" draw:z-index="6" svg:width="17.039166666667cm" style:rel-width="100%" svg:height="9.3397916666667cm" style:rel-height="scale"><draw:image xlink:href="Pictures/323e73e9312be812be9bc6dfb32d0f88.png" xlink:type="simple" xlink:show="embed" xlink:actuate="onLoad"/></draw:frame>Adressbuch-Suche</text:p></draw:text-box></draw:frame></text:p>
      <text:h text:style-name="Heading_20_2" text:outline-level="2"><text:bookmark-start text:name="__RefHeading___hinweise_5"/><text:bookmark-start text:name="hinweise"/>Hinweise<text:bookmark-end text:name="__RefHeading___hinweise_5"/><text:bookmark-end text:name="hinweise"/></text:h>
      <text:p text:style-name="Text_20_body">Wenn das globale Adressbuch installiert ist, dann werden Mailadressen bei der Eingabe im <text:a xlink:type="simple" xlink:href="https://doku.tu-clausthal.de/doku.php?id=e-mail_und_kommunikation:exchange:macos_x" text:style-name="Internet_20_link" text:visited-style-name="Visited_20_Internet_20_Link">Mailprogramm</text:a> automatisch erweitert, bzw. es werden Vorschläge gemacht, welche Adressen zu einem gegeben Namen bekannt si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4::00:50</meta:creation-date>
    <dc:creator>Generated</dc:creator>
    <dc:date>2026-08-12T14::00:50</dc:date>
    <dc:language>en-US</dc:language>
    <meta:editing-cycles>1</meta:editing-cycles>
    <meta:editing-duration>PT0S</meta:editing-duration>
    <dc:title>e-mail_und_kommunikation:ldap:ldap_macos</dc:title>
  </office:meta>
</office:document-meta>
</file>