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d572c0e0db4e1b596cf267b5ee5eb4.png"/>
  <manifest:file-entry manifest:media-type="image/png" manifest:full-path="Pictures/62ed72e8c82ab334d4012d8d3d112d73.png"/>
  <manifest:file-entry manifest:media-type="image/png" manifest:full-path="Pictures/13295c1376f6c6bf9f17ccb976f20ad5.png"/>
  <manifest:file-entry manifest:media-type="image/png" manifest:full-path="Pictures/5fc5cd0c705b8190439b3cfa5770efb3.png"/>
  <manifest:file-entry manifest:media-type="image/png" manifest:full-path="Pictures/1a53ac1fc08acf9d7f45759337a07e37.png"/>
  <manifest:file-entry manifest:media-type="image/png" manifest:full-path="Pictures/6fb35b19da65898f0a5d55a5bc46e9ca.png"/>
  <manifest:file-entry manifest:media-type="image/png" manifest:full-path="Pictures/019387eeebbd8d66e5db758fb4983b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_und_kommunikation:ldap:ldap_thunderbird"/><text:bookmark-start text:name="__RefHeading___mozilla_thunderbird_1"/><text:bookmark-start text:name="mozilla_thunderbird"/>Mozilla Thunderbird<text:bookmark-end text:name="__RefHeading___mozilla_thunderbird_1"/><text:bookmark-end text:name="mozilla_thunderbird"/></text:h>
      <text:list text:style-name="List_20_1" text:continue-numbering="false">
        <text:list-item>
          <text:p text:style-name="LastListParagraph_List_20_1_Content_First"> Öffnen Sie im Dropdown-Menü die „Einstellungen“.</text:p>
        </text:list-item>
      </text:list>
      <text:p text:style-name="Text_20_body"><draw:frame draw:style-name="mediacenter" draw:name="0" text:anchor-type="paragraph" draw:z-index="0" svg:width="10.583333333333cm" svg:height="8.0293388429752cm"><draw:image xlink:href="Pictures/66d572c0e0db4e1b596cf267b5ee5eb4.png" xlink:type="simple" xlink:show="embed" xlink:actuate="onLoad"/></draw:frame></text:p>
      <text:list text:style-name="List_20_1" text:continue-numbering="false">
        <text:list-item>
          <text:p text:style-name="LastListParagraph_List_20_1_Content_First"> Wählen Sie im neu geöffneten Fenster „Verfassen“ (1) aus. Scrollen Sie anschließend bis zum Eintrag „Adressieren“ runter und setzen Sie den Haken für den LDAP Verzeichnisserver (2). Um fortzufahren, drücken Sie auf „Bearbeiten“ (3).</text:p>
        </text:list-item>
      </text:list>
      <text:p text:style-name="Text_20_body"><draw:frame draw:style-name="mediacenter" draw:name="1" text:anchor-type="paragraph" draw:z-index="1" svg:width="10.583333333333cm" svg:height="6.297520661157cm"><draw:image xlink:href="Pictures/62ed72e8c82ab334d4012d8d3d112d73.png" xlink:type="simple" xlink:show="embed" xlink:actuate="onLoad"/></draw:frame></text:p>
      <text:list text:style-name="List_20_1" text:continue-numbering="false">
        <text:list-item>
          <text:p text:style-name="LastListParagraph_List_20_1_Content_First"> Klicken Sie als Nächstes auf „Hinzufügen“. </text:p>
        </text:list-item>
      </text:list>
      <text:p text:style-name="Text_20_body"><draw:frame draw:style-name="mediacenter" draw:name="2" text:anchor-type="paragraph" draw:z-index="2" svg:width="10.583333333333cm" svg:height="6.1050964187328cm"><draw:image xlink:href="Pictures/13295c1376f6c6bf9f17ccb976f20ad5.png" xlink:type="simple" xlink:show="embed" xlink:actuate="onLoad"/></draw:frame></text:p>
      <text:list text:style-name="List_20_1" text:continue-numbering="false">
        <text:list-item>
          <text:p text:style-name="LastListParagraph_List_20_1_Content_First"> Geben Sie in die Felder die Werte der abgebildeten Tabelle in. Ersetzen Sie &lt;TUC-User&gt; durch Ihren persönlichen TUC-User (-kürzel) und setzen Sie den Haken für „Verschlüsselte Verbindung (SSL) verwenden“.</text:p>
        </text:list-item>
      </text:list>
      <table:table table:style-name="Table">
        <table:table-column/>
        <table:table-column/>
        <table:table-row>
          <table:table-cell office:value-type="string" table:style-name="tableheader">
            <text:p text:style-name="Table_20_Heading">Feld</text:p>
          </table:table-cell>
          <table:table-cell office:value-type="string" table:style-name="tableheader">
            <text:p text:style-name="Table_20_Heading">Wert (zum Rauskopieren) </text:p>
          </table:table-cell>
        </table:table-row>
        <table:table-row>
          <table:table-cell office:value-type="string" table:style-name="tablecell">
            <text:p text:style-name="tablealignleft"> Name </text:p>
          </table:table-cell>
          <table:table-cell office:value-type="string" table:style-name="tablecell">
            <text:p text:style-name="tablealignleft"> LDAP-Suche </text:p>
          </table:table-cell>
        </table:table-row>
        <table:table-row>
          <table:table-cell office:value-type="string" table:style-name="tablecell">
            <text:p text:style-name="tablealignleft"> Serveradresse </text:p>
          </table:table-cell>
          <table:table-cell office:value-type="string" table:style-name="tablecell">
            <text:p text:style-name="tablealignleft"> ldap.tu-clausthal.de </text:p>
          </table:table-cell>
        </table:table-row>
        <table:table-row>
          <table:table-cell office:value-type="string" table:style-name="tablecell">
            <text:p text:style-name="tablealignleft"> Portnummer </text:p>
          </table:table-cell>
          <table:table-cell office:value-type="string" table:style-name="tablecell">
            <text:p text:style-name="tablealignleft"> 636  </text:p>
          </table:table-cell>
        </table:table-row>
        <table:table-row>
          <table:table-cell office:value-type="string" table:style-name="tablecell">
            <text:p text:style-name="tablealignleft"> Basis-DN </text:p>
          </table:table-cell>
          <table:table-cell office:value-type="string" table:style-name="tablecell">
            <text:p text:style-name="tablealignleft"> ou=people,dc=tu-clausthal,dc=de </text:p>
          </table:table-cell>
        </table:table-row>
        <table:table-row>
          <table:table-cell office:value-type="string" table:style-name="tablecell">
            <text:p text:style-name="tablealignleft"> Bind-DN </text:p>
          </table:table-cell>
          <table:table-cell office:value-type="string" table:style-name="tablecell">
            <text:p text:style-name="tablealignleft"> uid=&lt;TUC-User&gt;,ou=people,dc=tu-clausthal,dc=de </text:p>
          </table:table-cell>
        </table:table-row>
      </table:table>
      <text:p text:style-name="Text_20_body"><draw:frame draw:style-name="mediacenter" draw:name="3" text:anchor-type="paragraph" draw:z-index="3" svg:width="13.229166666667cm" svg:height="7.687893081761cm"><draw:image xlink:href="Pictures/5fc5cd0c705b8190439b3cfa5770efb3.png" xlink:type="simple" xlink:show="embed" xlink:actuate="onLoad"/></draw:frame></text:p>
      <text:list text:style-name="List_20_1" text:continue-numbering="false">
        <text:list-item>
          <text:p text:style-name="LastListParagraph_List_20_1_Content_First"> Der neu konfigurierte Eintrag „LDAP-Suche“ erscheint nun in der Liste der verfügbaren LDAP-Verzeichnisserver. Wählen Sie diesen aus (1) und klicken Sie anschließend unten auf „OK“ (2). </text:p>
        </text:list-item>
      </text:list>
      <text:p text:style-name="Text_20_body"><draw:frame draw:style-name="mediacenter" draw:name="4" text:anchor-type="paragraph" draw:z-index="4" svg:width="10.583333333333cm" svg:height="6.1575757575758cm"><draw:image xlink:href="Pictures/1a53ac1fc08acf9d7f45759337a07e37.png" xlink:type="simple" xlink:show="embed" xlink:actuate="onLoad"/></draw:frame></text:p>
      <text:list text:style-name="List_20_1" text:continue-numbering="false">
        <text:list-item>
          <text:p text:style-name="LastListParagraph_List_20_1_Content_First"> Wenn Sie das Adressbuch erfolgreich hinzugefügt haben, können Sie dieses mit dem Icon oben links (1) aufrufen und auswählen (2). Versuchen Sie nun den Namen vom Zielkontakt einzugeben (3), wird sich das Passwort-Fenster öffnen (4). Hier wird das Passwort für Ihren TUC-Account benötigt. </text:p>
        </text:list-item>
      </text:list>
      <text:p text:style-name="Text_20_body"><draw:frame draw:style-name="mediacenter" draw:name="5" text:anchor-type="paragraph" draw:z-index="5" svg:width="21.166666666667cm" style:rel-width="100%" svg:height="16.968319559229cm" style:rel-height="scale"><draw:image xlink:href="Pictures/6fb35b19da65898f0a5d55a5bc46e9ca.png" xlink:type="simple" xlink:show="embed" xlink:actuate="onLoad"/></draw:frame></text:p>
      <text:list text:style-name="List_20_1" text:continue-numbering="false">
        <text:list-item>
          <text:p text:style-name="LastListParagraph_List_20_1_Content_First"> Geben Sie nun Namensteile der Zielperson in die Suchleiste ein und wählen Sie sie von den Suchergebnissen aus. Sie können der Person nun eine E-Mail schreiben, indem Sie auf „Nachricht“ drücken.</text:p>
        </text:list-item>
      </text:list>
      <text:p text:style-name="Text_20_body"><draw:frame draw:style-name="mediacenter" draw:name="6" text:anchor-type="paragraph" draw:z-index="6" svg:width="13.229166666667cm" svg:height="8.5934917355372cm"><draw:image xlink:href="Pictures/019387eeebbd8d66e5db758fb4983b1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21::41:56</meta:creation-date>
    <dc:creator>Generated</dc:creator>
    <dc:date>2026-09-15T21::41:56</dc:date>
    <dc:language>en-US</dc:language>
    <meta:editing-cycles>1</meta:editing-cycles>
    <meta:editing-duration>PT0S</meta:editing-duration>
    <dc:title>e-mail_und_kommunikation:ldap:ldap_thunderbird</dc:title>
  </office:meta>
</office:document-meta>
</file>