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28bc137c5fdbeffb75246ab2a719e0.png"/>
  <manifest:file-entry manifest:media-type="image/png" manifest:full-path="Pictures/60df0b5daf101a7a86f1fd45593cfaf8.png"/>
  <manifest:file-entry manifest:media-type="image/png" manifest:full-path="Pictures/279f2c43bc2e0603028bc25b7b70ed6d.png"/>
  <manifest:file-entry manifest:media-type="image/png" manifest:full-path="Pictures/7a08e659f373048d970faab2451c6da7.png"/>
  <manifest:file-entry manifest:media-type="image/png" manifest:full-path="Pictures/cb1fad6a8dee239197c8771cac92470b.png"/>
  <manifest:file-entry manifest:media-type="image/png" manifest:full-path="Pictures/17491a26601c2179ec0e3c4dc5cc31c7.png"/>
  <manifest:file-entry manifest:media-type="image/png" manifest:full-path="Pictures/8cd9675c1a1aa3e591ef27a0df4ab2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_und_kommunikation:ms-teams"/><text:bookmark-start text:name="__RefHeading___microsoft_teams_an_der_tu_clausthal_1"/><text:bookmark-start text:name="microsoft_teams_an_der_tu_clausthal"/>Microsoft Teams an der TU Clausthal<text:bookmark-end text:name="__RefHeading___microsoft_teams_an_der_tu_clausthal_1"/><text:bookmark-end text:name="microsoft_teams_an_der_tu_clausthal"/></text:h>
      <text:h text:style-name="Heading_20_2" text:outline-level="2"><text:bookmark-start text:name="__RefHeading___voraussetzung_2"/><text:bookmark-start text:name="voraussetzung"/>Voraussetzung<text:bookmark-end text:name="__RefHeading___voraussetzung_2"/><text:bookmark-end text:name="voraussetzung"/></text:h>
      <text:p text:style-name="Text_20_body">Um Microsoft Teams mit Ihrem Login nutzen zu können, ist eine <text:a xlink:type="simple" xlink:href="https://doku.tu-clausthal.de/doku.php?id=lizenzen_und_software:microsoft_cloud:start" text:style-name="Internet_20_link" text:visited-style-name="Visited_20_Internet_20_Link">Lizenz für Microsoft 365</text:a> notwendig. Mitarbeitenden wird diese bereits automatisiert zugewiesen, Studierende müssen sie einmalig aktivieren. Beachten Sie bitte, dass die Lizenzzuweisung seitens Microsoft bis zu 2 Stunden dauern kann.</text:p>
      <text:h text:style-name="Heading_20_2" text:outline-level="2"><text:bookmark-start text:name="__RefHeading___download_und_installation_von_ms_teams_3"/><text:bookmark-start text:name="download_und_installation_von_ms_teams"/>Download und Installation von MS Teams<text:bookmark-end text:name="__RefHeading___download_und_installation_von_ms_teams_3"/><text:bookmark-end text:name="download_und_installation_von_ms_teams"/></text:h>
      <text:p text:style-name="Text_20_body">* Sie können nun Microsoft Teams herunterladen.\\Der Download erfolgt über die offizielle Microsoft Seite: <text:a xlink:type="simple" xlink:href="https://www.microsoft.com/de-de/microsoft-teams/download-app?market=de" text:style-name="Internet_20_link" text:visited-style-name="Visited_20_Internet_20_Link">https://www.microsoft.com/de-de/microsoft-teams/download-app?market=de</text:a>, Klicken Sie dort bitte auf „Teams herunterladen“</text:p>
      <text:p text:style-name="Text_20_body"><draw:frame draw:style-name="mediacenter" draw:name="0" text:anchor-type="paragraph" draw:z-index="0" svg:width="15.875cm" svg:height="5.9165129151292cm"><draw:image xlink:href="Pictures/6128bc137c5fdbeffb75246ab2a719e0.png" xlink:type="simple" xlink:show="embed" xlink:actuate="onLoad"/></draw:frame></text:p>
      <text:p text:style-name="Text_20_body">* Sobald die Datei fertig heruntergeladen ist, muss diese nur noch installiert werden. Führen Sie dazu einen Rechtsklick auf die Datei aus und wählen Sie „installieren“.</text:p>
      <text:p text:style-name="Text_20_body"><draw:frame draw:style-name="mediacenter" draw:name="1" text:anchor-type="paragraph" draw:z-index="1" svg:width="15.875cm" svg:height="6.6190226510067cm"><draw:image xlink:href="Pictures/60df0b5daf101a7a86f1fd45593cfaf8.png" xlink:type="simple" xlink:show="embed" xlink:actuate="onLoad"/></draw:frame></text:p>
      <text:p text:style-name="Text_20_body">* Jetzt öffnet sich das Installationsfenster von Microsoft Teams, dort klicken Sie bitte auf den Button „Teams installieren“.</text:p>
      <text:p text:style-name="Text_20_body"><draw:frame draw:style-name="mediacenter" draw:name="2" text:anchor-type="paragraph" draw:z-index="2" svg:width="15.875cm" svg:height="10.111214374226cm"><draw:image xlink:href="Pictures/279f2c43bc2e0603028bc25b7b70ed6d.png" xlink:type="simple" xlink:show="embed" xlink:actuate="onLoad"/></draw:frame></text:p>
      <text:p text:style-name="Text_20_body">* Nachdem Microsoft Teams erfolgreich installiert wurde, müssen Sie sich bei Teams anmelden. Klicken Sie dazu bitte auf den Button „Anmelden“.</text:p>
      <text:p text:style-name="Text_20_body"><draw:frame draw:style-name="mediacenter" draw:name="3" text:anchor-type="paragraph" draw:z-index="3" svg:width="15.875cm" svg:height="8.799791086351cm"><draw:image xlink:href="Pictures/7a08e659f373048d970faab2451c6da7.png" xlink:type="simple" xlink:show="embed" xlink:actuate="onLoad"/></draw:frame></text:p>
      <text:p text:style-name="Text_20_body">* Nun geben Sie ihren Benutzerkürzel an der TU-Clausthal, gefolgt von „@tu-clausthal.de“ ein und klicken daraufhin auf „weiter“.</text:p>
      <text:p text:style-name="Text_20_body"><draw:frame draw:style-name="mediacenter" draw:name="4" text:anchor-type="paragraph" draw:z-index="4" svg:width="15.875cm" svg:height="8.831768558952cm"><draw:image xlink:href="Pictures/cb1fad6a8dee239197c8771cac92470b.png" xlink:type="simple" xlink:show="embed" xlink:actuate="onLoad"/></draw:frame></text:p>
      <text:p text:style-name="Text_20_body">* Nun müssen Sie Ihr TU-Account Passwort eingeben und erneut auf „weiter“ klicken.</text:p>
      <text:p text:style-name="Text_20_body"><draw:frame draw:style-name="mediacenter" draw:name="5" text:anchor-type="paragraph" draw:z-index="5" svg:width="15.875cm" svg:height="8.854969352014cm"><draw:image xlink:href="Pictures/17491a26601c2179ec0e3c4dc5cc31c7.png" xlink:type="simple" xlink:show="embed" xlink:actuate="onLoad"/></draw:frame></text:p>
      <text:p text:style-name="Text_20_body">* Als nächsten Schritt müssen Sie die Verwaltung Ihres Gerätes durch Ihre Organisation zulassen und mit „OK“ bestätigen.</text:p>
      <text:p text:style-name="Text_20_body"><draw:frame draw:style-name="mediacenter" draw:name="6" text:anchor-type="paragraph" draw:z-index="6" svg:width="15.875cm" svg:height="8.8426535087719cm"><draw:image xlink:href="Pictures/8cd9675c1a1aa3e591ef27a0df4ab2ca.png" xlink:type="simple" xlink:show="embed" xlink:actuate="onLoad"/></draw:frame></text:p>
      <text:p text:style-name="Text_20_body">* Nun sollte sich Microsoft Teams schließen und danach automatisch wieder öffnen. Microsoft Teams wurde nun erfolgreich eingerichtet und Sie können das Programm nutz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50:54</meta:creation-date>
    <dc:creator>Generated</dc:creator>
    <dc:date>2026-09-15T07::50:54</dc:date>
    <dc:language>en-US</dc:language>
    <meta:editing-cycles>1</meta:editing-cycles>
    <meta:editing-duration>PT0S</meta:editing-duration>
    <dc:title>e-mail_und_kommunikation:ms-teams</dc:title>
  </office:meta>
</office:document-meta>
</file>