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744dd0e5aefb94817d954bd1b6e1e1.png"/>
  <manifest:file-entry manifest:media-type="image/png" manifest:full-path="Pictures/24ec16fb44e7874bd4e78c3d30feb6e8.png"/>
  <manifest:file-entry manifest:media-type="image/png" manifest:full-path="Pictures/c7bbfd75b8931a05f2852b8233f8cc21.png"/>
  <manifest:file-entry manifest:media-type="image/png" manifest:full-path="Pictures/b31cb68ed674d98c22147cdae35d1df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frastruktur:applikationsserver:ssh_zugriff"/><text:bookmark-start text:name="__RefHeading___ssh_zugriff_auf_den_anwendungsserver_1"/><text:bookmark-start text:name="ssh_zugriff_auf_den_anwendungsserver"/>SSH Zugriff auf den Anwendungsserver<text:bookmark-end text:name="__RefHeading___ssh_zugriff_auf_den_anwendungsserver_1"/><text:bookmark-end text:name="ssh_zugriff_auf_den_anwendungsserver"/></text:h>
      <text:p text:style-name="Text_20_body">Um sich auf dem Linux-basierten Anwendungsserver des Rechenzentrums anzumelden empfiehlt sich
ein SSH-Client wie <text:a xlink:type="simple" xlink:href="http://www.chiark.greenend.org.uk/~sgtatham/putty/download.html" text:style-name="Internet_20_link" text:visited-style-name="Visited_20_Internet_20_Link">PuTTY</text:a>.</text:p>
      <text:list text:style-name="List_20_1" text:continue-numbering="false">
        <text:list-item>
          <text:p text:style-name="LastListParagraph_List_20_1_Content_First"> Unter <text:span text:style-name="Emphasis">Host Name (or IP address)</text:span> muss der Hostname <text:span text:style-name="Strong_20_Emphasis">as.rz.tu-clausthal.de</text:span> eingetragen werden (1).</text:p>
        </text:list-item>
      </text:list>
      <text:list text:style-name="List_20_1" text:continue-numbering="false">
        <text:list-item>
          <text:p text:style-name="LastListParagraph_List_20_1_Content_First"> Wenn man nicht jedesmal diese Eingaben machen möchte, sollte man sich einfach ein Profil für diese Konfiguration anlegen. Dazu einfach unter <text:span text:style-name="Emphasis">Saved Sessions</text:span> einen Namen für das Profil vergeben und dann auf <text:span text:style-name="Emphasis">Save</text:span>  klicken (2).</text:p>
        </text:list-item>
      </text:list>
      <text:p text:style-name="Text_20_body"><draw:frame draw:style-name="mediacenter" draw:name="0" text:anchor-type="paragraph" draw:z-index="0" svg:width="10.583333333333cm" svg:height="10.34918879056cm"><draw:image xlink:href="Pictures/7f744dd0e5aefb94817d954bd1b6e1e1.png" xlink:type="simple" xlink:show="embed" xlink:actuate="onLoad"/></draw:frame></text:p>
      <text:list text:style-name="List_20_1" text:continue-numbering="false">
        <text:list-item>
          <text:p text:style-name="LastListParagraph_List_20_1_Content_First"> Nach dem Klicken auf <text:span text:style-name="Emphasis">Open</text:span> wird die Verbindung zum Server aufgebaut. Bei der ersten Kontaktaufnahme erfolgt zur Sicherheit ein Hinweis zum Hostkey des Servers. Dieses dient dazu sicher zu stellen, dass man mit dem richtigen Rechner verbunden ist. Da sich PuTTY diesen Schlüssel merkt taucht dieser Hinweis nicht wieder auf.</text:p>
        </text:list-item>
      </text:list>
      <text:list text:style-name="List_20_1" text:continue-numbering="false">
        <text:list-item>
          <text:p text:style-name="LastListParagraph_List_20_1_Content_First"> Da über den Namen as.rz.tu-clausthal.de aus technischen Gründen ein Server mit einen anderen Hostnamen meldet, erscheint im Eingabefenster die Überschrift „cloud-249.rz.tu-clausthal.de“. Der „RSA key fingerprint“: <text:span text:style-name="Strong_20_Emphasis">ssh-ed25519 256 97:15:4c:9d:b8:4a:32:eb:e1:6e:f9:61:ff:f4:c2:32</text:span>„ sollte überprüft und akzeptiert werden.</text:p>
        </text:list-item>
      </text:list>
      <text:p text:style-name="Text_20_body"><draw:frame draw:style-name="mediacenter" draw:name="1" text:anchor-type="paragraph" draw:z-index="1" svg:width="10.583333333333cm" svg:height="6.7558656957929cm"><draw:image xlink:href="Pictures/24ec16fb44e7874bd4e78c3d30feb6e8.png" xlink:type="simple" xlink:show="embed" xlink:actuate="onLoad"/></draw:frame></text:p>
      <text:list text:style-name="List_20_1" text:continue-numbering="false">
        <text:list-item>
          <text:p text:style-name="LastListParagraph_List_20_1_Content_First"> Nach der Eingabe Ihres <text:span text:style-name="Strong_20_Emphasis">TUC-Users</text:span> und Ihres <text:span text:style-name="Strong_20_Emphasis">TUC-Passwortes</text:span> sind Sie angemeldet und können terminalbasierte Anwendungen laufen lassen.</text:p>
        </text:list-item>
      </text:list>
      <text:p text:style-name="Text_20_body"><draw:frame draw:style-name="mediacenter" draw:name="2" text:anchor-type="paragraph" draw:z-index="2" svg:width="15.875cm" svg:height="10.03895612708cm"><draw:image xlink:href="Pictures/c7bbfd75b8931a05f2852b8233f8cc21.png" xlink:type="simple" xlink:show="embed" xlink:actuate="onLoad"/></draw:frame></text:p>
      <text:p text:style-name="Text_20_body"><draw:frame draw:style-name="mediacenter" draw:name="3" text:anchor-type="paragraph" draw:z-index="3" svg:width="15.875cm" svg:height="10.03895612708cm"><draw:image xlink:href="Pictures/b31cb68ed674d98c22147cdae35d1df0.png" xlink:type="simple" xlink:show="embed" xlink:actuate="onLoad"/></draw:frame></text:p>
      <text:list text:style-name="List_20_1" text:continue-numbering="false">
        <text:list-item>
          <text:p text:style-name="LastListParagraph_List_20_1_Content_First"> Einen Verweis zum grafischen Anmelde-Client finden Sie <text:a xlink:type="simple" xlink:href="https://doku.tu-clausthal.de/doku.php?id=infrastruktur:applikationsserver:nx_client" text:style-name="Internet_20_link" text:visited-style-name="Visited_20_Internet_20_Link">hier</text:a>. </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8T01::46:16</meta:creation-date>
    <dc:creator>Generated</dc:creator>
    <dc:date>2026-08-28T01::46:16</dc:date>
    <dc:language>en-US</dc:language>
    <meta:editing-cycles>1</meta:editing-cycles>
    <meta:editing-duration>PT0S</meta:editing-duration>
    <dc:title>infrastruktur:applikationsserver:ssh_zugriff</dc:title>
  </office:meta>
</office:document-meta>
</file>