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3bf31ee87b2700bed7042a468b417f9.png"/>
  <manifest:file-entry manifest:media-type="image/png" manifest:full-path="Pictures/18b666aad281ff0645393cca562d9fdf.png"/>
  <manifest:file-entry manifest:media-type="image/png" manifest:full-path="Pictures/8e35bbf87b73978cfdbdc988cbfb153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rastruktur:drucken:poster"/><text:bookmark-start text:name="__RefHeading___posterausdrucke_1"/><text:bookmark-start text:name="posterausdrucke"/>Posterausdrucke<text:bookmark-end text:name="__RefHeading___posterausdrucke_1"/><text:bookmark-end text:name="posterausdrucke"/></text:h>
      <text:p text:style-name="Text_20_body">Das Rechenzentrum der TU Clausthal betreibt einen Großformatdrucker, auf dem Sie Poster im Format von DIN-A2 bis DIN-A0 ausdrucken können.</text:p>
      <text:h text:style-name="Heading_20_2" text:outline-level="2"><text:bookmark-start text:name="__RefHeading___voraussetzungfreischaltung_2"/><text:bookmark-start text:name="voraussetzungfreischaltung"/>Voraussetzung: Freischaltung<text:bookmark-end text:name="__RefHeading___voraussetzungfreischaltung_2"/><text:bookmark-end text:name="voraussetzungfreischaltung"/></text:h>
      <text:p text:style-name="Text_20_body">Bevor Sie den Plotter des Rechenzentrums verwenden können, müssen Sie sich zuerst im <text:a xlink:type="simple" xlink:href="https://service.rz.tu-clausthal.de/apps/services/services" text:style-name="Internet_20_link" text:visited-style-name="Visited_20_Internet_20_Link">Service-Portal</text:a> anmelden. Klicken Sie anschließend auf „Weitere Dienste” und beim „Großformatdruck” auf „Freischalten”. Nach einem Neustart Ihres Rechners können Sie über den Printserver „\\print.rz.tu-clausthal.de” den Drucker „rz-poster” finden und einbinden.</text:p>
      <text:h text:style-name="Heading_20_2" text:outline-level="2"><text:bookmark-start text:name="__RefHeading___abholung_und_bezahlung_3"/><text:bookmark-start text:name="abholung_und_bezahlung"/>Abholung und Bezahlung<text:bookmark-end text:name="__RefHeading___abholung_und_bezahlung_3"/><text:bookmark-end text:name="abholung_und_bezahlung"/></text:h>
      <text:p text:style-name="Text_20_body">Die Posterausdrucke am RZ-Helpdesk (Erzstraße 18, Sockelgeschoss, Raum 42/43) abgeholt werden. Bitte beachten Sie die Öffnungszeiten.</text:p>
      <text:p text:style-name="Text_20_body">Die Zahlung wird bei der Abholung mittels Verrechnung vom Druckkonto geleistet. Es besteht die Möglichkeit Guthaben über PayPal, SEPA-Lastschrift oder giropay einzuzahlen. Melden Sie sich hierzu im <text:a xlink:type="simple" xlink:href="https://service.rz.tu-clausthal.de" text:style-name="Internet_20_link" text:visited-style-name="Visited_20_Internet_20_Link">Serviceportal</text:a> an. Navigieren Sie anschließend über den Reiter „Nutzerservice“ zum Bereich „Druckguthaben“.</text:p>
      <text:p text:style-name="Text_20_body">Alternativ ist eine Bareinzahlung von Druckguthaben in der Universitätsbibliothek möglich.</text:p>
      <text:p text:style-name="Text_20_body">Ebenso kann die Zahlung, beim Drucken für ein Institut, mit einem <text:a xlink:type="simple" xlink:href="https://www.rz.tu-clausthal.de/fileadmin/Sites/Rechenzentrum/Documents/Formulare/Materialschein_Drucken/Materialausgabeschein.pdf" text:style-name="Internet_20_link" text:visited-style-name="Visited_20_Internet_20_Link">Materialausgabeschein</text:a> geleistet werden. Dieser muss mit einem Institutsstempel sowie der Kostenstelle Ihres Instituts versehen sein! Auf dem Materialschein werden dann alle Kosten aufgeführt und berechnet. Der Materialschein muss bei der Abholung vorliegen. Die Kosten für den jeweiligen Druckauftrag werden vom RZ in den Materialschein eingetragen.</text:p>
      <text:p text:style-name="Text_20_body">Die Preise für die Druckaufträge sind Selbstkostenpreise. </text:p>
      <text:h text:style-name="Heading_20_3" text:outline-level="3"><text:bookmark-start text:name="__RefHeading___preistabelle_papierformate_4"/><text:bookmark-start text:name="preistabelle_papierformate"/>Preistabelle Papierformate<text:bookmark-end text:name="__RefHeading___preistabelle_papierformate_4"/><text:bookmark-end text:name="preistabelle_papierformate"/></text:h>
      <table:table table:style-name="Table">
        <table:table-column/>
        <table:table-column/>
        <table:table-row>
          <table:table-cell office:value-type="string" table:style-name="tableheader">
            <text:p text:style-name="Table_20_Heading"> DIN Größe         </text:p>
          </table:table-cell>
          <table:table-cell office:value-type="string" table:style-name="tableheader">
            <text:p text:style-name="Table_20_Heading"> Preis      </text:p>
          </table:table-cell>
        </table:table-row>
        <table:table-row>
          <table:table-cell office:value-type="string" table:style-name="tablecell">
            <text:p text:style-name="tablealignleft"> DIN A0            </text:p>
          </table:table-cell>
          <table:table-cell office:value-type="string" table:style-name="tablecell">
            <text:p text:style-name="tablealignleft"> 10,00 EUR  </text:p>
          </table:table-cell>
        </table:table-row>
        <table:table-row>
          <table:table-cell office:value-type="string" table:style-name="tablecell">
            <text:p text:style-name="tablealignleft"> DIN A1, hochkant  </text:p>
          </table:table-cell>
          <table:table-cell office:value-type="string" table:style-name="tablecell">
            <text:p text:style-name="tablealignleft"> 7,10 EUR   </text:p>
          </table:table-cell>
        </table:table-row>
        <table:table-row>
          <table:table-cell office:value-type="string" table:style-name="tablecell">
            <text:p text:style-name="tablealignleft"> DIN A1, quer      </text:p>
          </table:table-cell>
          <table:table-cell office:value-type="string" table:style-name="tablecell">
            <text:p text:style-name="tablealignleft"> 5,00 EUR   </text:p>
          </table:table-cell>
        </table:table-row>
        <table:table-row>
          <table:table-cell office:value-type="string" table:style-name="tablecell">
            <text:p text:style-name="tablealignleft"> DIN A2, hochkant  </text:p>
          </table:table-cell>
          <table:table-cell office:value-type="string" table:style-name="tablecell">
            <text:p text:style-name="tablealignleft"> 5,00 EUR   </text:p>
          </table:table-cell>
        </table:table-row>
        <table:table-row>
          <table:table-cell office:value-type="string" table:style-name="tablecell">
            <text:p text:style-name="tablealignleft"> DIN A2,quer       </text:p>
          </table:table-cell>
          <table:table-cell office:value-type="string" table:style-name="tablecell">
            <text:p text:style-name="tablealignleft"> 3,50 EUR   </text:p>
          </table:table-cell>
        </table:table-row>
      </table:table>
      <text:h text:style-name="Heading_20_2" text:outline-level="2"><text:bookmark-start text:name="__RefHeading___verwendung_des_posterdruckers_5"/><text:bookmark-start text:name="verwendung_des_posterdruckers"/>Verwendung des Posterdruckers<text:bookmark-end text:name="__RefHeading___verwendung_des_posterdruckers_5"/><text:bookmark-end text:name="verwendung_des_posterdruckers"/></text:h>
      <text:h text:style-name="Heading_20_3" text:outline-level="3"><text:bookmark-start text:name="__RefHeading___papiergroesse_richtig_einstellen_6"/><text:bookmark-start text:name="papiergroesse_richtig_einstellen"/>Papiergröße richtig einstellen<text:bookmark-end text:name="__RefHeading___papiergroesse_richtig_einstellen_6"/><text:bookmark-end text:name="papiergroesse_richtig_einstellen"/></text:h>
      <text:p text:style-name="Text_20_body">Die Poster-Drucker drucken nicht auf vorgegebene Bögen sondern von einer Papierrolle. <text:span text:style-name="Strong_20_Emphasis">Als Standard-Papiergröße ist DIN A4 vorgegeben</text:span>. Vor dem Ausdrucken von Postern über die Posterdrucker des Rechenzentrums ist daher <text:span text:style-name="Strong_20_Emphasis">nötig, dass Sie die gewünschte Papiergröße richtig einstellen</text:span>.</text:p>
      <text:p text:style-name="Text_20_body">Die folgenden Abbildungen zeigen das Einstellen der Papiergröße für einen Posterausdruck in DIN-A0 mit dem Adobe Acrobat Reader aus einer PDF-Datei (empfohlen):</text:p>
      <text:p text:style-name="Text_20_body">Klicken Sie auf „Datei“ und dann auf „Drucken…“. Wählen Sie als nächstes den gewünschten Drucker (hier: \\print.rz.tu-clausthal.de\rz-poster) aus</text:p>
      <text:p text:style-name="Text_20_body">Klicken Sie anschließend auf „Eigenschaften“ um die Papiergröße richtig einzustellen:</text:p>
      <text:p text:style-name="Text_20_body"><draw:frame draw:style-name="mediacenter" draw:name="0" text:anchor-type="paragraph" draw:z-index="0" svg:width="18.520833333333cm" style:rel-width="100%" svg:height="12.555321473159cm" style:rel-height="scale"><draw:image xlink:href="Pictures/b3bf31ee87b2700bed7042a468b417f9.png" xlink:type="simple" xlink:show="embed" xlink:actuate="onLoad"/></draw:frame></text:p>
      <text:p text:style-name="Text_20_body">Wählen Sie im Dropdown-Menü „Dokumentformat“ das gewünschte Papierformat (hier: DIN A0) aus und klicken Sie anschließend auf „OK“.</text:p>
      <text:p text:style-name="Text_20_body"><draw:frame draw:style-name="mediacenter" draw:name="1" text:anchor-type="paragraph" draw:z-index="1" svg:width="18.520833333333cm" style:rel-width="100%" svg:height="19.984576612903cm" style:rel-height="scale"><draw:image xlink:href="Pictures/18b666aad281ff0645393cca562d9fdf.png" xlink:type="simple" xlink:show="embed" xlink:actuate="onLoad"/></draw:frame></text:p>
      <text:p text:style-name="Text_20_body">Wählen Sie bei „Seite anpassen und Optionen“ die Einstellung „Anpassen“ aus und achten Sie darauf, dass „Ausrichtung“ auf „Auto“ steht.
Überprüfen Sie ggf., ob das Papierformat im Vorschaufenster richtig angezeigt wird und klicken Sie dann auf „Drucken“ um den Druckauftrag an den Drucker zu senden.</text:p>
      <text:p text:style-name="Text_20_body"><draw:frame draw:style-name="mediacenter" draw:name="2" text:anchor-type="paragraph" draw:z-index="2" svg:width="18.520833333333cm" style:rel-width="100%" svg:height="12.540389027952cm" style:rel-height="scale"><draw:image xlink:href="Pictures/8e35bbf87b73978cfdbdc988cbfb153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8::42:46</meta:creation-date>
    <dc:creator>Generated</dc:creator>
    <dc:date>2026-09-12T18::42:46</dc:date>
    <dc:language>en-US</dc:language>
    <meta:editing-cycles>1</meta:editing-cycles>
    <meta:editing-duration>PT0S</meta:editing-duration>
    <dc:title>infrastruktur:drucken:poster</dc:title>
  </office:meta>
</office:document-meta>
</file>