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7d1e6b5944c928222448a4a0f4ca5ca.svg"/>
  <manifest:file-entry manifest:media-type="image/png" manifest:full-path="Pictures/d62fbcefec7482df3a4035fbbedcf4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rastruktur:drucken:start"/><text:bookmark-start text:name="__RefHeading___druckdienste_1"/><text:bookmark-start text:name="druckdienste"/>Druckdienste<text:bookmark-end text:name="__RefHeading___druckdienste_1"/><text:bookmark-end text:name="druckdienste"/></text:h>
      <text:p text:style-name="Text_20_body">Auf dieser Seite können Sie sich über die Druckdienste des Rechenzentrums informieren.</text:p>
      <text:p text:style-name="Text_20_body">Um an Geräten im Campus drucken zu können, müssen einige Voraussetzungen erfüllt werden.</text:p>
      <text:h text:style-name="Heading_20_2" text:outline-level="2"><text:bookmark-start text:name="__RefHeading___zugriff_auf_drucker_im_tuc-campus_2"/><text:bookmark-start text:name="zugriff_auf_drucker_im_tuc-campus"/>Zugriff auf Drucker im TUC-Campus<text:bookmark-end text:name="__RefHeading___zugriff_auf_drucker_im_tuc-campus_2"/><text:bookmark-end text:name="zugriff_auf_drucker_im_tuc-campus"/></text:h>
      <text:h text:style-name="Heading_20_2" text:outline-level="2"><text:bookmark-start text:name="__RefHeading___drucken_via_rz-server_3"/><text:bookmark-start text:name="drucken_via_rz-server"/>Drucken (via RZ-Server)<text:bookmark-end text:name="__RefHeading___drucken_via_rz-server_3"/><text:bookmark-end text:name="drucken_via_rz-server"/></text:h>
      <text:p text:style-name="Text_20_body">Sie erhalten nur aus dem Hochschulnetz der TU Clausthal (139.174.0.0/16) Zugriff auf die Drucker und Mulltifunktionsgeräte im Campus. Das Drucken von einem über das WLAN/WIFI/Eduroam der TU Clausthal angebundenen Computer ist ebenfalls möglich. Wenn Sie aus einem externen Netz (zum Beispiel privater Internet-Zugang) drucken wollen, benötigen Sie den <text:a xlink:type="simple" xlink:href="https://doku.tu-clausthal.de/doku.php?id=netzwerk_und_internet:vpn:start" text:style-name="Internet_20_link" text:visited-style-name="Visited_20_Internet_20_Link">VPN-Client</text:a>.</text:p>
      <text:h text:style-name="Heading_20_2" text:outline-level="2"><text:bookmark-start text:name="__RefHeading___personengebundener_zugriff_4"/><text:bookmark-start text:name="personengebundener_zugriff"/>Personengebundener Zugriff<text:bookmark-end text:name="__RefHeading___personengebundener_zugriff_4"/><text:bookmark-end text:name="personengebundener_zugriff"/></text:h>
      <text:list text:style-name="List_20_1" text:continue-numbering="false">
        <text:list-item>
          <text:p text:style-name="List_20_1_Content_First"> Die Person, die den Druckauftrag sendet, muss ihren TUC-Account nutzen und sich damit gegenüber dem Druck-Server authentifizieren. <text:line-break/>Beispiel: Benutzer: <text:span text:style-name="Strong_20_Emphasis">Jens Bordeaux</text:span> TUC-Benutzername: <text:span text:style-name="Strong_20_Emphasis">rzjb</text:span></text:p>
        </text:list-item>
        <text:list-item>
          <text:p text:style-name="List_20_1_Content"> Der Zugriff auf den nicht öffentliche Drucker muss für die Person freigegeben werden. Neue Beschäftigte wenden sich dazu bitte an die IT-beauftragte Person der eigenen Einrichtung.</text:p>
        </text:list-item>
        <text:list-item>
          <text:p text:style-name="List_20_1_Content_Last"> <text:span text:style-name="Strong_20_Emphasis">Sonderfall Posterdruck:</text:span> Um auf dem Posterdrucker drucken zu dürfen, müssen Sie sich <text:span text:style-name="Strong_20_Emphasis">zusätzlich</text:span> einmalig im <text:a xlink:type="simple" xlink:href="https://service.rz.tu-clausthal.de/apps/services/services" text:style-name="Internet_20_link" text:visited-style-name="Visited_20_Internet_20_Link">Service-Portal</text:a> für den Posterdruck „freischalten“. Melden Sie sich an und klicken Sie anschließend auf „Weitere Dienste”. Bei „Großformatdruck” wählen Sie „Freischalten”. Nach einem Neustart Ihres Rechners steht Ihnen der Drucker mit dem Namen <text:span text:style-name="Strong_20_Emphasis">rz-poster</text:span> zur Nutzung zur Verfügung.</text:p>
        </text:list-item>
      </text:list>
      <text:h text:style-name="Heading_20_2" text:outline-level="2"><text:bookmark-start text:name="__RefHeading___druckserver_5"/><text:bookmark-start text:name="druckserver"/>Druckserver<text:bookmark-end text:name="__RefHeading___druckserver_5"/><text:bookmark-end text:name="druckserver"/></text:h>
      <text:p text:style-name="Text_20_body">Der Name des Druck-Servers (auch Print-Server genannt) lautet: <text:span text:style-name="Strong_20_Emphasis">\\print.rz.tu-clausthal.de</text:span></text:p>
      <text:p text:style-name="Text_20_body">Anleitungen zur Installation eines Druckers von diesem Druck-Server finden Sie in der Navigation als Unterpunkt zum jeweiligen Betriebssystem.</text:p>
      <text:h text:style-name="Heading_20_2" text:outline-level="2"><text:bookmark-start text:name="__RefHeading___namensschema_drucker_6"/><text:bookmark-start text:name="namensschema_drucker"/>Namensschema Drucker<text:bookmark-end text:name="__RefHeading___namensschema_drucker_6"/><text:bookmark-end text:name="namensschema_drucker"/></text:h>
      <text:p text:style-name="Text_20_body">Die Drucker am TU Campus werden nach einem international verständlichen Schema bezeichnet.</text:p>
      <text:p text:style-name="Text_20_body"><text:span text:style-name="Strong_20_Emphasis">Einrichtungskürzel</text:span> - <text:span text:style-name="Strong_20_Emphasis">Aufstellungsort</text:span> - <text:span text:style-name="Strong_20_Emphasis">Druckertyp</text:span>
<text:span text:style-name="Strong_20_Emphasis">Beispiele:</text:span> <text:line-break/>
itm - pool - laser - black <text:line-break/>
rz - helpdesk - mfp - color - a3 <text:line-break/>
rz - r217 - mfp - color - a3</text:p>
      <text:h text:style-name="Heading_20_4" text:outline-level="4"><text:bookmark-start text:name="__RefHeading___erlaeuterungen_7"/><text:bookmark-start text:name="erlaeuterungen"/>Erläuterungen<text:bookmark-end text:name="__RefHeading___erlaeuterungen_7"/><text:bookmark-end text:name="erlaeuterungen"/></text:h>
      <text:p text:style-name="Text_20_body">Mit <text:span text:style-name="Strong_20_Emphasis">Einrichtungskürzel</text:span> ist eine kurze aber prägnante Abkürzung der Einrichtung gemeint, <text:line-break/>
in der das Gerät aufgestellt ist. Beispiele: <text:span text:style-name="Strong_20_Emphasis">rz</text:span> (für Rechenzentrum), <text:line-break/>
<text:span text:style-name="Strong_20_Emphasis">itm</text:span> (Institut für Technische Mechanik), etc. <text:line-break/>
Dieses Kürzel kann das offizielle Einrichtungskürzel sein, muss es aber nicht.</text:p>
      <text:p text:style-name="Text_20_body"><text:span text:style-name="Strong_20_Emphasis">Aufstellungsort</text:span> gibt den konkreten Ort wider, an dem das Gerät aufgestellt ist. <text:line-break/>
Beispielsweise der <text:span text:style-name="Strong_20_Emphasis">Raum 217</text:span> in: rz-<text:span text:style-name="Strong_20_Emphasis">r217</text:span>-mfp-color-a3.</text:p>
      <text:p text:style-name="Text_20_body">Mit <text:span text:style-name="Strong_20_Emphasis">Druckertyp</text:span> ist eine möglichst kurze, eindeutige Charakterisierung des Gerätes gemeint, <text:line-break/>
z. B. die Funktionsart des Druckers, wie z. B. Laser-Drucker etc. <text:line-break/>
Ob das Gerät farbig drucken kann ist ebenfalls im Namen enthalten: <text:line-break/>
Ein reines Schwarz-Weiß-Gerät bekommt den Anhang <text:span text:style-name="Strong_20_Emphasis">-black</text:span>, <text:line-break/>
ein Farbgerät entsprechend <text:span text:style-name="Strong_20_Emphasis">-color</text:span>. <text:line-break/>
Im Normalfall können alle Geräte DIN A4 als Papierformat ausgeben, daher wird der Name nicht verändert, <text:line-break/>
ist das Gerät in der Lage Papier im Format DIN A3 zu drucken, wird der Name mit dem Zusatz <text:span text:style-name="Strong_20_Emphasis">-a3</text:span> ergänzt.</text:p>
      <text:h text:style-name="Heading_20_3" text:outline-level="3"><text:bookmark-start text:name="__RefHeading___uebersicht_geraete-namensschema_8"/><text:bookmark-start text:name="uebersicht_geraete-namensschema"/>Übersicht Geräte-Namensschema<text:bookmark-end text:name="__RefHeading___uebersicht_geraete-namensschema_8"/><text:bookmark-end text:name="uebersicht_geraete-namensschema"/></text:h>
      <text:p text:style-name="Text_20_body">Bei dem Gerät <text:span text:style-name="Strong_20_Emphasis">rz-r217-mfp-color-a3</text:span> handelt es sich also um ein</text:p>
      <table:table table:style-name="Table">
        <table:table-column/>
        <table:table-column/>
        <table:table-row>
          <table:table-cell office:value-type="string" table:style-name="tablecell">
            <text:p text:style-name="tablealignleft">rz-r217-<text:span text:style-name="Strong_20_Emphasis">mfp</text:span>-color-a3</text:p>
          </table:table-cell>
          <table:table-cell office:value-type="string" table:style-name="tablecell">
            <text:p text:style-name="tablealignleft"> <text:span text:style-name="Strong_20_Emphasis">Multifunktionsgerät</text:span> (Kopierer, Drucker, Scanner → englisch: <text:span text:style-name="Strong_20_Emphasis">M</text:span>ulti <text:span text:style-name="Strong_20_Emphasis">F</text:span>unction <text:span text:style-name="Strong_20_Emphasis">P</text:span>rinter) </text:p>
          </table:table-cell>
        </table:table-row>
        <table:table-row>
          <table:table-cell office:value-type="string" table:style-name="tablecell">
            <text:p text:style-name="tablealignleft"><text:span text:style-name="Strong_20_Emphasis">rz</text:span>-r217-mfp-color-a3</text:p>
          </table:table-cell>
          <table:table-cell office:value-type="string" table:style-name="tablecell">
            <text:p text:style-name="tablealignleft"> das im <text:span text:style-name="Strong_20_Emphasis">Rechenzentrum</text:span> </text:p>
          </table:table-cell>
        </table:table-row>
        <table:table-row>
          <table:table-cell office:value-type="string" table:style-name="tablecell">
            <text:p text:style-name="tablealignleft">rz-<text:span text:style-name="Strong_20_Emphasis">r217</text:span>-mfp-color-a3</text:p>
          </table:table-cell>
          <table:table-cell office:value-type="string" table:style-name="tablecell">
            <text:p text:style-name="tablealignleft"> im <text:span text:style-name="Strong_20_Emphasis">Raum 217</text:span> steht </text:p>
          </table:table-cell>
        </table:table-row>
        <table:table-row>
          <table:table-cell office:value-type="string" table:style-name="tablecell">
            <text:p text:style-name="tablealignleft">rz-r217-mfp-<text:span text:style-name="Strong_20_Emphasis">color</text:span>-a3</text:p>
          </table:table-cell>
          <table:table-cell office:value-type="string" table:style-name="tablecell">
            <text:p text:style-name="tablealignleft"> <text:span text:style-name="Strong_20_Emphasis">Farbdrucke</text:span> erstellen und </text:p>
          </table:table-cell>
        </table:table-row>
        <table:table-row>
          <table:table-cell office:value-type="string" table:style-name="tablecell">
            <text:p text:style-name="tablealignleft">rz-r217-mfp-<text:span text:style-name="Strong_20_Emphasis">color</text:span>-a3</text:p>
          </table:table-cell>
          <table:table-cell office:value-type="string" table:style-name="tablecell">
            <text:p text:style-name="tablealignleft"> Papier im <text:span text:style-name="Strong_20_Emphasis">DIN A3</text:span> Format bedrucken kann. </text:p>
          </table:table-cell>
        </table:table-row>
      </table:table>
      <text:h text:style-name="Heading_20_2" text:outline-level="2"><text:bookmark-start text:name="__RefHeading___nichtoeffentliche_geraete_9"/><text:bookmark-start text:name="nichtoeffentliche_geraete"/>Nichtöffentliche Geräte<text:bookmark-end text:name="__RefHeading___nichtoeffentliche_geraete_9"/><text:bookmark-end text:name="nichtoeffentliche_geraete"/></text:h>
      <text:p text:style-name="Text_20_body">Die <text:span text:style-name="Strong_20_Emphasis">teilweise</text:span> öffentlichen Geräte sind generell von allen verwendbar, sind jedoch primär <text:line-break/>
für eine bestimmte Personengruppe vorgesehen.</text:p>
      <text:p text:style-name="Text_20_body">Bei komplett <text:span text:style-name="Strong_20_Emphasis">nicht öffentlichen</text:span> Geräten (die meisten Geräte, die einer Einrichtung zugeordnet sind, siehe oben: Erläuterung Namensschema) ist der Zugriff auf die Geräte-Freigabe (durch Sicherheitseinstellungen auf dem Druckserver) eingeschränkt. <text:line-break/>
Hier dürfen explizit nur bestimmte Gruppen/Personen auf die Freigabe zugreifen.</text:p>
      <text:h text:style-name="Heading_20_2" text:outline-level="2"><text:bookmark-start text:name="__RefHeading___druckerinstallation_10"/><text:bookmark-start text:name="druckerinstallation"/>Druckerinstallation<text:bookmark-end text:name="__RefHeading___druckerinstallation_10"/><text:bookmark-end text:name="druckerinstallation"/></text:h>
      <text:p text:style-name="Text_20_body">Eine ausführliche Installationsanleitung finden Sie für diverse Betriebssysteme in der Navigation links.</text:p>
      <text:h text:style-name="Heading_20_2" text:outline-level="2"><text:bookmark-start text:name="__RefHeading___was_ist_kostenpflichtig_11"/><text:bookmark-start text:name="was_ist_kostenpflichtig"/>Was ist kostenpflichtig?<text:bookmark-end text:name="__RefHeading___was_ist_kostenpflichtig_11"/><text:bookmark-end text:name="was_ist_kostenpflichtig"/></text:h>
      <text:p text:style-name="Text_20_body">Jeder Ausdruck kostet Geld. Daher wird jeder Ausdruck abgerechnet.</text:p>
      <text:p text:style-name="Text_20_body">Auf <text:span text:style-name="Strong_20_Emphasis">öffentlich zur Verfügung gestellten Geräten</text:span> (z. B. in den Pools) wird jeder Ausdruck automatisch mit dem persönlichen Druck-Guthaben verrechnet. Steht kein Guthaben mehr zur Verfügung, wird der Ausdruck verweigert und eine Ausgabe ist solange nicht möglich bis neues Guthaben aufgeladen wurde. Es besteht die Möglichkeit Druck-Guthaben über PayPal, SEPA-Lastschrift oder giropay einzuzahlen. Melden Sie sich hierzu im <text:a xlink:type="simple" xlink:href="https://service.rz.tu-clausthal.de" text:style-name="Internet_20_link" text:visited-style-name="Visited_20_Internet_20_Link">Serviceportal</text:a> an. Navigieren Sie anschließend über den Reiter „Nutzerservice“ zum Bereich „Druckguthaben“.</text:p>
      <text:p text:style-name="Text_20_body">Alternativ ist eine Bareinzahlung von Druckguthaben in der Universitätsbibliothek möglich.</text:p>
      <text:h text:style-name="Heading_20_3" text:outline-level="3"><text:bookmark-start text:name="__RefHeading___druck_auf_nichtoeffentlichen_geraeten_12"/><text:bookmark-start text:name="druck_auf_nichtoeffentlichen_geraeten"/>Druck auf nichtöffentlichen Geräten<text:bookmark-end text:name="__RefHeading___druck_auf_nichtoeffentlichen_geraeten_12"/><text:bookmark-end text:name="druck_auf_nichtoeffentlichen_geraeten"/></text:h>
      <text:p text:style-name="Text_20_body">Ausdrucke auf nichtöffentlichen Geräten werden auch abgerechnet. Die Kosten werden jedoch von den Einrichtungen getragen. Die Konten einzelner Personen werden <text:span text:style-name="Strong_20_Emphasis">nicht belastet</text:span>. Daher muss der Zugriff incl. Kostenübernahme für diese Geräte auch explizit freigegeben werden.</text:p>
      <text:h text:style-name="Heading_20_3" text:outline-level="3"><text:bookmark-start text:name="__RefHeading___preistabelle_kleinformatdruck_13"/><text:bookmark-start text:name="preistabelle_kleinformatdruck"/>Preistabelle Kleinformatdruck<text:bookmark-end text:name="__RefHeading___preistabelle_kleinformatdruck_13"/><text:bookmark-end text:name="preistabelle_kleinformatdruck"/></text:h>
      <table:table table:style-name="Table">
        <table:table-column/>
        <table:table-column/>
        <table:table-column/>
        <table:table-row>
          <table:table-cell office:value-type="string" table:style-name="tableheader">
            <text:p text:style-name="Table_20_Heading"> Papierformat    </text:p>
          </table:table-cell>
          <table:table-cell office:value-type="string" table:style-name="tableheader">
            <text:p text:style-name="Table_20_Heading"> Drucker                                                  </text:p>
          </table:table-cell>
          <table:table-cell office:value-type="string" table:style-name="tableheader">
            <text:p text:style-name="Table_20_Heading"> Seitenpreis  </text:p>
          </table:table-cell>
        </table:table-row>
        <table:table-row>
          <table:table-cell office:value-type="string" table:style-name="tablecell">
            <text:p text:style-name="tablealignleft"> DIN A4, s/w     </text:p>
          </table:table-cell>
          <table:table-cell office:value-type="string" table:style-name="tablecell">
            <text:p text:style-name="tablealignleft"> alle Drucker                                             </text:p>
          </table:table-cell>
          <table:table-cell office:value-type="string" table:style-name="tablecell">
            <text:p text:style-name="tablealignleft"> 0,03 €       </text:p>
          </table:table-cell>
        </table:table-row>
        <table:table-row>
          <table:table-cell office:value-type="string" table:style-name="tablecell">
            <text:p text:style-name="tablealignleft"> DIN A3, s/w     </text:p>
          </table:table-cell>
          <table:table-cell office:value-type="string" table:style-name="tablecell">
            <text:p text:style-name="tablealignleft"> alle Drucker                                             </text:p>
          </table:table-cell>
          <table:table-cell office:value-type="string" table:style-name="tablecell">
            <text:p text:style-name="tablealignleft"> 0,06 €       </text:p>
          </table:table-cell>
        </table:table-row>
        <table:table-row>
          <table:table-cell office:value-type="string" table:style-name="tablecell">
            <text:p text:style-name="tablealignleft"> DIN A4, farbig  </text:p>
          </table:table-cell>
          <table:table-cell office:value-type="string" table:style-name="tablecell">
            <text:p text:style-name="tablealignleft"> alle Drucker <text:line-break/><text:span text:style-name="Emphasis">bis auf die nachfolgenden Ausnahmen</text:span>  </text:p>
          </table:table-cell>
          <table:table-cell office:value-type="string" table:style-name="tablecell">
            <text:p text:style-name="tablealignleft"> 0,15 €       </text:p>
          </table:table-cell>
        </table:table-row>
        <table:table-row>
          <table:table-cell office:value-type="string" table:style-name="tablecell">
            <text:p text:style-name="tablealignleft"> DIN A3, farbig  </text:p>
          </table:table-cell>
          <table:table-cell office:value-type="string" table:style-name="tablecell">
            <text:p text:style-name="tablealignleft"> alle Drucker<text:line-break/><text:span text:style-name="Emphasis">bis auf die nachfolgenden Ausnahmen</text:span>   </text:p>
          </table:table-cell>
          <table:table-cell office:value-type="string" table:style-name="tablecell">
            <text:p text:style-name="tablealignleft"> 0,30 €       </text:p>
          </table:table-cell>
        </table:table-row>
        <table:table-row>
          <table:table-cell office:value-type="string" table:style-name="tablecell">
            <text:p text:style-name="tablealignleft"> DIN A4, farbig  </text:p>
          </table:table-cell>
          <table:table-cell office:value-type="string" table:style-name="tablecell">
            <text:p text:style-name="tablealignleft"> stuz-pool-laser-color                                    </text:p>
          </table:table-cell>
          <table:table-cell office:value-type="string" table:style-name="tablecell">
            <text:p text:style-name="tablealignleft"> 0,09 €       </text:p>
          </table:table-cell>
        </table:table-row>
        <table:table-row>
          <table:table-cell office:value-type="string" table:style-name="tablecell">
            <text:p text:style-name="tablealignleft"> DIN A3, farbig  </text:p>
          </table:table-cell>
          <table:table-cell office:value-type="string" table:style-name="tablecell">
            <text:p text:style-name="tablealignleft"> stuz-pool-laser-color                                    </text:p>
          </table:table-cell>
          <table:table-cell office:value-type="string" table:style-name="tablecell">
            <text:p text:style-name="tablealignleft"> 0,20 €       </text:p>
          </table:table-cell>
        </table:table-row>
      </table:table>
      <text:p text:style-name="Text_20_body">Die Preise gelten pro bedruckter Seite (1 Blatt Papier = 2 Seiten, beide Seiten bedruckt = 2x Seitenpreis <draw:frame draw:style-name="media" draw:name="0" text:anchor-type="as-char" draw:z-index="0" svg:width="" svg:rel-width="100%" svg:height="0cm"><draw:image xlink:href="Pictures/b7d1e6b5944c928222448a4a0f4ca5ca.svg" xlink:type="simple" xlink:show="embed" xlink:actuate="onLoad"/></draw:frame>)</text:p>
      <text:h text:style-name="Heading_20_3" text:outline-level="3"><text:bookmark-start text:name="__RefHeading___abrechnung_grossformatdrucker_14"/><text:bookmark-start text:name="abrechnung_grossformatdrucker"/>Abrechnung Großformatdrucker<text:bookmark-end text:name="__RefHeading___abrechnung_grossformatdrucker_14"/><text:bookmark-end text:name="abrechnung_grossformatdrucker"/></text:h>
      <text:p text:style-name="Text_20_body">Alle Geräte stehen nur für Einrichtungen und Beschäftigte der TU Clausthal zur Verfügung. <text:span text:style-name="Strong_20_Emphasis">Ausdrucke kommerzieller Art sind grundsätzlich nicht gestattet</text:span>. Für begründete Ausnahmen ist eine Genehmigung der <text:a xlink:type="simple" xlink:href="http://www.rz.tu-clausthal.de/ueber-uns/mitarbeitende/#c418" text:style-name="Internet_20_link" text:visited-style-name="Visited_20_Internet_20_Link">Rechenzentrumsleitung</text:a> erforderlich. Kosten auf Anfrage.</text:p>
      <text:p text:style-name="Text_20_body">Die Zahlung wird bei der Abholung mittels Verrechnung vom persönlichen Druckkonto geleistet. Es besteht die Möglichkeit Guthaben über PayPal, SEPA-Lastschrift oder giropay einzuzahlen. Melden Sie sich hierzu im Serviceportal an. Navigieren Sie anschließend über den Reiter „Nutzerservice“ zum Bereich „Druckguthaben“.</text:p>
      <text:p text:style-name="Text_20_body">Alternativ ist eine Bareinzahlung von Druckguthaben in der Universitätsbibliothek möglich.</text:p>
      <text:p text:style-name="Text_20_body">Der Druck im Auftrag einer Einrichtung wird mit einem Materialausgabeschein verrechnet. Dieser muss mit einem Institutsstempel sowie der Kostenstelle der Einrichtung versehen sein! Auf dem Materialschein werden dann alle Kosten aufgeführt und berechnet. <text:span text:style-name="Strong_20_Emphasis">Der Materialschein muss bei der Abholung vorliegen</text:span>. Die Kosten für den jeweiligen Druckauftrag wird vom RZ in den Materialschein eingetragen.</text:p>
      <text:p text:style-name="Text_20_body">Die Preise für die Druckaufträge sind Selbstkostenpreise. </text:p>
      <text:h text:style-name="Heading_20_2" text:outline-level="2"><text:bookmark-start text:name="__RefHeading___druckguthaben_beschaeftigte_15"/><text:bookmark-start text:name="druckguthaben_beschaeftigte"/>Druckguthaben Beschäftigte<text:bookmark-end text:name="__RefHeading___druckguthaben_beschaeftigte_15"/><text:bookmark-end text:name="druckguthaben_beschaeftigte"/></text:h>
      <text:p text:style-name="Text_20_body">Beschäftigte der TU Clausthal haben zunächst kein Druckguthaben. Da die Abrechnung der meisten Ausdrucke direkt gegenüber der Einrichtung erfolgt, ist ein Guthaben nicht notwendig.</text:p>
      <text:h text:style-name="Heading_20_2" text:outline-level="2"><text:bookmark-start text:name="__RefHeading___druckguthaben_studierende_16"/><text:bookmark-start text:name="druckguthaben_studierende"/>Druckguthaben Studierende<text:bookmark-end text:name="__RefHeading___druckguthaben_studierende_16"/><text:bookmark-end text:name="druckguthaben_studierende"/></text:h>
      <text:p text:style-name="Text_20_body">Bei der Abrechnung wird zuerst das freie Guthaben verbraucht (siehe Freidruckgutgaben aus SQM), dann das Cash Guthaben. Reicht das Guthaben nicht aus, wird der Druckjob pausiert und kann nach Einzahlung auf das Druckkonto wieder freigeschaltet werden.</text:p>
      <text:p text:style-name="Text_20_body">Werden Ausdrucke nicht direkt vom Konto abgezogen (bspw. bei Posterausdrucken), so ist der Tag der Abholung für die Bezahlung relevant. Bitte beachten Sie dies bei der Abholung eines Ausdrucks <text:span text:style-name="Strong_20_Emphasis">nach</text:span> den turnusmäßigen Semesteraufladungen (SQM Freiguthaben) zum 01.04. und 01.10. eines jeden Jahres!</text:p>
      <text:h text:style-name="Heading_20_2" text:outline-level="2"><text:bookmark-start text:name="__RefHeading___freidruckguthaben_aus_sqm_studierende_17"/><text:bookmark-start text:name="freidruckguthaben_aus_sqm_studierende"/>Freidruckguthaben aus SQM (Studierende)<text:bookmark-end text:name="__RefHeading___freidruckguthaben_aus_sqm_studierende_17"/><text:bookmark-end text:name="freidruckguthaben_aus_sqm_studierende"/></text:h>
      <text:p text:style-name="Text_20_body">Die Freidruckguthaben aus Studienqualitätsmitteln sind zeitlich an ein Semester gebunden und nicht an andere Personen übertragbar.
Nicht genutzte Freidruckguthaben verfallen daher am Ende des Semesters. Die Richtlinien für die Berechtigung Freidruckguthaben
zu erhalten legt die Studienqualitätsmittel-Kommission fest. Alle Studierende (außer Promotionsstudierende!), die sich rechtzeitig zu Beginn des Semesters (01.04. und 01.10. eines jeden Jahres) zurückgemeldet haben erhalten automatisch am 02.04. bzw. 02.10. ihr Freiguthaben auf 20 EUR gesetzt.
Nicht verbrauchtes Guthaben aus dem Vorsemester kann dann nicht mehr genutzt werden.</text:p>
      <text:h text:style-name="Heading_20_2" text:outline-level="2"><text:bookmark-start text:name="__RefHeading___wo_kann_dieses_druckguthaben_verwendet_werden_18"/><text:bookmark-start text:name="wo_kann_dieses_druckguthaben_verwendet_werden"/>Wo kann dieses Druckguthaben verwendet werden?<text:bookmark-end text:name="__RefHeading___wo_kann_dieses_druckguthaben_verwendet_werden_18"/><text:bookmark-end text:name="wo_kann_dieses_druckguthaben_verwendet_werden"/></text:h>
      <text:p text:style-name="Text_20_body">Das zentrale Druckguthaben kann bei öffentlichen Druckern in folgenden Einrichtungen genutzt werden:</text:p>
      <table:table table:style-name="Table">
        <table:table-column/>
        <table:table-column/>
        <table:table-row>
          <table:table-cell office:value-type="string" table:style-name="tableheader">
            <text:p text:style-name="Table_20_Heading"> Einrichtungsname                                                    </text:p>
          </table:table-cell>
          <table:table-cell office:value-type="string" table:style-name="tableheader">
            <text:p text:style-name="Table_20_Heading"> Drucker-Freigabename                                     </text:p>
          </table:table-cell>
        </table:table-row>
        <table:table-row>
          <table:table-cell office:value-type="string" table:style-name="tablecell">
            <text:p text:style-name="tablealignleft"> Institut für Geologie und Paläontologie, PC Pool, Leibnizstraße 10  </text:p>
          </table:table-cell>
          <table:table-cell office:value-type="string" table:style-name="tablecell">
            <text:p text:style-name="tablealignleft"> geo-pool-mfp-color-a3                                    </text:p>
          </table:table-cell>
        </table:table-row>
        <table:table-row>
          <table:table-cell office:value-type="string" table:style-name="tablecell">
            <text:p text:style-name="tablealignleft"> Institut Maschinenwesen, PC Pool, Robert-Koch-Str. 32               </text:p>
          </table:table-cell>
          <table:table-cell office:value-type="string" table:style-name="tablecell">
            <text:p text:style-name="tablealignleft"> imw-pool-mfp-color-a3                                    </text:p>
          </table:table-cell>
        </table:table-row>
        <table:table-row>
          <table:table-cell office:value-type="string" table:style-name="tablecell">
            <text:p text:style-name="tablealignleft"> StuZ, AStA PC Pool, Silberstr. 1                                    </text:p>
          </table:table-cell>
          <table:table-cell office:value-type="string" table:style-name="tablecell">
            <text:p text:style-name="tablealignleft"> stuz-pool-laser-color                                    </text:p>
          </table:table-cell>
        </table:table-row>
        <table:table-row>
          <table:table-cell office:value-type="string" table:style-name="tablecell">
            <text:p text:style-name="tablealignleft"> Tannenhöhe, PC Pool, Albrecht-von-Groddeck-Str. 7                   </text:p>
          </table:table-cell>
          <table:table-cell office:value-type="string" table:style-name="tablecell">
            <text:p text:style-name="tablealignleft"> th-pool-laser-color                                      </text:p>
          </table:table-cell>
        </table:table-row>
        <table:table-row>
          <table:table-cell office:value-type="string" table:style-name="tablecell">
            <text:p text:style-name="tablealignleft"> Technische Mechanik, PC Pool, Adolph-Roemer-Str. 2a                 </text:p>
          </table:table-cell>
          <table:table-cell office:value-type="string" table:style-name="tablecell">
            <text:p text:style-name="tablealignleft"> itm-pool-mfp-color-a3                                    </text:p>
          </table:table-cell>
        </table:table-row>
        <table:table-row>
          <table:table-cell office:value-type="string" table:style-name="tablecell">
            <text:p text:style-name="tablealignleft"> Universitätsbibliothek, Leibnizstr. 2, Katalogsaal, 1. OG           </text:p>
          </table:table-cell>
          <table:table-cell office:value-type="string" table:style-name="tablecell">
            <text:p text:style-name="tablealignleft"> ub-katalog-laser-black-a3  <text:line-break/>ub-katalog-laser-color-a3  </text:p>
          </table:table-cell>
        </table:table-row>
      </table:table>
      <text:h text:style-name="Heading_20_2" text:outline-level="2"><text:bookmark-start text:name="__RefHeading___druckguthaben_aufladen_19"/><text:bookmark-start text:name="druckguthaben_aufladen"/>Druckguthaben aufladen<text:bookmark-end text:name="__RefHeading___druckguthaben_aufladen_19"/><text:bookmark-end text:name="druckguthaben_aufladen"/></text:h>
      <text:p text:style-name="Text_20_body">Sie können Ihr Druckguthaben über PayPal, SEPA-Lastschrift oder giropay einzahlen. Melden Sie sich hierzu im Serviceportal unter <text:a xlink:type="simple" xlink:href="https://service.rz.tu-clausthal.de" text:style-name="Internet_20_link" text:visited-style-name="Visited_20_Internet_20_Link">https://service.rz.tu-clausthal.de</text:a> an.</text:p>
      <text:p text:style-name="Text_20_body">Navigieren Sie anschließend über den Reiter „Nutzerservice“ zum Bereich „Druckguthaben“.</text:p>
      <text:p text:style-name="Text_20_body"><draw:frame draw:style-name="mediacenter" draw:name="1" text:anchor-type="paragraph" draw:z-index="1" svg:width="50.8cm" style:rel-width="100%" svg:height="14.843125cm" style:rel-height="scale"><draw:image xlink:href="Pictures/d62fbcefec7482df3a4035fbbedcf444.png" xlink:type="simple" xlink:show="embed" xlink:actuate="onLoad"/></draw:frame></text:p>
      <text:p text:style-name="Text_20_body">Alternativ ist eine Bareinzahlung von Druckguthaben in der Universitätsbibliothek möglich. </text:p>
      <text:h text:style-name="Heading_20_3" text:outline-level="3"><text:bookmark-start text:name="__RefHeading___druckguthaben_an_andere_person_uebertragen_20"/><text:bookmark-start text:name="druckguthaben_an_andere_person_uebertragen"/>Druckguthaben an andere Person übertragen<text:bookmark-end text:name="__RefHeading___druckguthaben_an_andere_person_uebertragen_20"/><text:bookmark-end text:name="druckguthaben_an_andere_person_uebertragen"/></text:h>
      <text:p text:style-name="Text_20_body">Eine Anleitung zum Übertragen des <text:span text:style-name="Strong_20_Emphasis">Cash Guthabens</text:span> finden Sie unter <text:a xlink:type="simple" xlink:href="https://doku.tu-clausthal.de/doku.php?id=infrastruktur:drucken:uebertragen_von_cash_guthaben" text:style-name="Internet_20_link" text:visited-style-name="Visited_20_Internet_20_Link">Übertragen von Cash Guthaben</text:a>.</text:p>
      <text:h text:style-name="Heading_20_2" text:outline-level="2"><text:bookmark-start text:name="__RefHeading___mehr_informationen_zur_persoenlichen_nutzung_des_druckdienstes_21"/><text:bookmark-start text:name="mehr_informationen_zur_persoenlichen_nutzung_des_druckdienstes"/>Mehr Informationen zur persönlichen Nutzung des Druckdienstes<text:bookmark-end text:name="__RefHeading___mehr_informationen_zur_persoenlichen_nutzung_des_druckdienstes_21"/><text:bookmark-end text:name="mehr_informationen_zur_persoenlichen_nutzung_des_druckdienstes"/></text:h>
      <text:p text:style-name="Text_20_body">Nach Eingabe seiner Benutzerdaten im <text:a xlink:type="simple" xlink:href="https://print.rz.tu-clausthal.de/user" text:style-name="Internet_20_link" text:visited-style-name="Visited_20_Internet_20_Link">persönlichen Druck-Portal</text:a> kann man sich</text:p>
      <text:list text:style-name="List_20_1" text:continue-numbering="false">
        <text:list-item>
          <text:p text:style-name="List_20_1_Content_First"> sein aktuelles Guthaben und</text:p>
        </text:list-item>
        <text:list-item>
          <text:p text:style-name="List_20_1_Content_Last"> eine Übersicht aller Druckaufträge</text:p>
        </text:list-item>
      </text:list>
      <text:p text:style-name="Text_20_body">anzeigen lassen.</text:p>
      <text:p text:style-name="Text_20_body">Für den Fall, das evtl. <text:span text:style-name="Strong_20_Emphasis">Druckprobleme</text:span> aufgetreten sind, kann man dort auch die <text:span text:style-name="Strong_20_Emphasis">Gutschrift der Kosten beantragen</text:span> (Bearbeitungszeitraum: nur im laufenden Monat, da am Ende des Monats mit den Institutionen eine Abrechnung erfolgt. Danach ist eine Gutschrift nicht mehr möglich).</text:p>
      <text:h text:style-name="Heading_20_2" text:outline-level="2"><text:bookmark-start text:name="__RefHeading___uebliche_papiermasse_22"/><text:bookmark-start text:name="uebliche_papiermasse"/>Übliche Papiermaße<text:bookmark-end text:name="__RefHeading___uebliche_papiermasse_22"/><text:bookmark-end text:name="uebliche_papiermasse"/></text:h>
      <table:table table:style-name="Table">
        <table:table-column/>
        <table:table-column/>
        <table:table-column/>
        <table:table-column/>
        <table:table-row>
          <table:table-cell office:value-type="string" table:style-name="tableheader">
            <text:p text:style-name="Table_20_Heading"> <text:a xlink:type="simple" xlink:href="http://de.wikipedia.org/wiki/Papierformat" text:style-name="Internet_20_link" text:visited-style-name="Visited_20_Internet_20_Link">DIN od. ISO</text:a>	</text:p>
          </table:table-cell>
          <table:table-cell office:value-type="string" table:style-name="tableheader">
            <text:p text:style-name="Table_20_Heading"> Millimeter	</text:p>
          </table:table-cell>
          <table:table-cell office:value-type="string" table:style-name="tableheader">
            <text:p text:style-name="Table_20_Heading"> Zoll = Inch	</text:p>
          </table:table-cell>
          <table:table-cell office:value-type="string" table:style-name="tableheader">
            <text:p text:style-name="Table_20_Heading"> Punkte (1px = 1/72 Zoll) </text:p>
          </table:table-cell>
        </table:table-row>
        <table:table-row>
          <table:table-cell office:value-type="string" table:style-name="tablecell">
            <text:p text:style-name="tablealignleft"> A0            </text:p>
          </table:table-cell>
          <table:table-cell office:value-type="string" table:style-name="tablecell">
            <text:p text:style-name="tablealignleft"> 841 x 1189    </text:p>
          </table:table-cell>
          <table:table-cell office:value-type="string" table:style-name="tablecell">
            <text:p text:style-name="tablealignleft"> 33,1 x 46,8   </text:p>
          </table:table-cell>
          <table:table-cell office:value-type="string" table:style-name="tablecell">
            <text:p text:style-name="tablealignleft"> 2384 x 3371              </text:p>
          </table:table-cell>
        </table:table-row>
        <table:table-row>
          <table:table-cell office:value-type="string" table:style-name="tablecell">
            <text:p text:style-name="tablealignleft"> A1            </text:p>
          </table:table-cell>
          <table:table-cell office:value-type="string" table:style-name="tablecell">
            <text:p text:style-name="tablealignleft"> 594 x 841     </text:p>
          </table:table-cell>
          <table:table-cell office:value-type="string" table:style-name="tablecell">
            <text:p text:style-name="tablealignleft"> 23,4 x 33,1   </text:p>
          </table:table-cell>
          <table:table-cell office:value-type="string" table:style-name="tablecell">
            <text:p text:style-name="tablealignleft"> 1685 x 2384              </text:p>
          </table:table-cell>
        </table:table-row>
        <table:table-row>
          <table:table-cell office:value-type="string" table:style-name="tablecell">
            <text:p text:style-name="tablealignleft"> A2            </text:p>
          </table:table-cell>
          <table:table-cell office:value-type="string" table:style-name="tablecell">
            <text:p text:style-name="tablealignleft"> 420 x 594     </text:p>
          </table:table-cell>
          <table:table-cell office:value-type="string" table:style-name="tablecell">
            <text:p text:style-name="tablealignleft"> 16,6 x 23,4   </text:p>
          </table:table-cell>
          <table:table-cell office:value-type="string" table:style-name="tablecell">
            <text:p text:style-name="tablealignleft"> 1192 x 1685              </text:p>
          </table:table-cell>
        </table:table-row>
        <table:table-row>
          <table:table-cell office:value-type="string" table:style-name="tablecell">
            <text:p text:style-name="tablealignleft"> A3            </text:p>
          </table:table-cell>
          <table:table-cell office:value-type="string" table:style-name="tablecell">
            <text:p text:style-name="tablealignleft"> 297 x 420     </text:p>
          </table:table-cell>
          <table:table-cell office:value-type="string" table:style-name="tablecell">
            <text:p text:style-name="tablealignleft"> 11,7 x 16,6   </text:p>
          </table:table-cell>
          <table:table-cell office:value-type="string" table:style-name="tablecell">
            <text:p text:style-name="tablealignleft"> 843 x 1192               </text:p>
          </table:table-cell>
        </table:table-row>
        <table:table-row>
          <table:table-cell office:value-type="string" table:style-name="tablecell">
            <text:p text:style-name="tablealignleft"> A4            </text:p>
          </table:table-cell>
          <table:table-cell office:value-type="string" table:style-name="tablecell">
            <text:p text:style-name="tablealignleft"> 210 x 297     </text:p>
          </table:table-cell>
          <table:table-cell office:value-type="string" table:style-name="tablecell">
            <text:p text:style-name="tablealignleft"> 8,3 x 11,7    </text:p>
          </table:table-cell>
          <table:table-cell office:value-type="string" table:style-name="tablecell">
            <text:p text:style-name="tablealignleft"> 596 x 843                </text:p>
          </table:table-cell>
        </table:table-row>
        <table:table-row>
          <table:table-cell office:value-type="string" table:style-name="tablecell">
            <text:p text:style-name="tablealignleft"> A5            </text:p>
          </table:table-cell>
          <table:table-cell office:value-type="string" table:style-name="tablecell">
            <text:p text:style-name="tablealignleft"> 148 x 210     </text:p>
          </table:table-cell>
          <table:table-cell office:value-type="string" table:style-name="tablecell">
            <text:p text:style-name="tablealignleft"> 5,9 x 8,3     </text:p>
          </table:table-cell>
          <table:table-cell office:value-type="string" table:style-name="tablecell">
            <text:p text:style-name="tablealignleft"> 421 x 596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05:42</meta:creation-date>
    <dc:creator>Generated</dc:creator>
    <dc:date>2026-09-17T14::05:42</dc:date>
    <dc:language>en-US</dc:language>
    <meta:editing-cycles>1</meta:editing-cycles>
    <meta:editing-duration>PT0S</meta:editing-duration>
    <dc:title>infrastruktur:drucken:start</dc:title>
  </office:meta>
</office:document-meta>
</file>