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rastruktur:start"/><text:bookmark-start text:name="__RefHeading___infrastruktur_drucken_pools_1"/><text:bookmark-start text:name="infrastruktur_drucken_pools"/>Infrastruktur, Drucken &amp; Pools<text:bookmark-end text:name="__RefHeading___infrastruktur_drucken_pools_1"/><text:bookmark-end text:name="infrastruktur_drucken_pools"/></text:h>
      <text:p text:style-name="Text_20_body">Die TU Clausthal respektive das Rechenzentrum stellt seinen Studierenden und auch Mitarbeiter*innen IT-Infrastruktur zur Verfügung. Dazu gehört auch die Rubrik „Netzwerk und Internet“, allerdings auch campusweite Druckmöglichkeiten und Rechner-Arbeitsplätze/PC-Pools. Nicht zuletzt benötigt jede*r Nutzer*in zur Verwendung der bereitgestellten Dienste einen Benutzeraccount.</text:p>
      <text:p text:style-name="Text_20_body">In dieser Rubrik erfahren Sie darüber mehr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3::47:03</meta:creation-date>
    <dc:creator>Generated</dc:creator>
    <dc:date>2026-08-26T23::47:03</dc:date>
    <dc:language>en-US</dc:language>
    <meta:editing-cycles>1</meta:editing-cycles>
    <meta:editing-duration>PT0S</meta:editing-duration>
    <dc:title>infrastruktur:start</dc:title>
  </office:meta>
</office:document-meta>
</file>