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zenzen_und_software:microsoft_cloud:microsoft_store"/><text:bookmark-start text:name="__RefHeading___store_1"/><text:bookmark-start text:name="store"/>Store<text:bookmark-end text:name="__RefHeading___store_1"/><text:bookmark-end text:name="store"/></text:h>
      <text:h text:style-name="Heading_20_2" text:outline-level="2"><text:bookmark-start text:name="__RefHeading___voraussetzung_2"/><text:bookmark-start text:name="voraussetzung"/>Voraussetzung<text:bookmark-end text:name="__RefHeading___voraussetzung_2"/><text:bookmark-end text:name="voraussetzung"/></text:h>
      <text:p text:style-name="Text_20_body">Um den Microsoft Store nutzen zu können, muss die Account-Synchronisation über die <text:a xlink:type="simple" xlink:href="https://doku.tu-clausthal.de/doku.php?id=mitarbeiter:kr19:microsoftcloud" text:style-name="Internet_20_link" text:visited-style-name="Visited_20_Internet_20_Link">Nutzungsbedingungen im Service Portal</text:a> zugestimmt werden. <text:line-break/>
Nach der ersten Aktivierung der Synchronisation kann es bis zu 2 Stunden dauern, bis der Zugriff aktiv und verfügbar ist.</text:p>
      <text:h text:style-name="Heading_20_2" text:outline-level="2"><text:bookmark-start text:name="__RefHeading___einrichten_3"/><text:bookmark-start text:name="einrichten"/>Einrichten<text:bookmark-end text:name="__RefHeading___einrichten_3"/><text:bookmark-end text:name="einrichten"/></text:h>
      <text:p text:style-name="Text_20_body">Klicken Sie mit der linken Maustaste am Bildschirmrand links unten auf das Windows-Symbol (1). Tippen Sie dann ,,Microsoft Store„ ein (2) und öffnen Sie den Store (3).</text:p>
      <text:p text:style-name="Text_20_body"><draw:frame draw:style-name="mediacenter" draw:name="0" text:anchor-type="paragraph" draw:z-index="0" svg:width="7.9375cm" style:rel-width="100%" svg:height="7.9375cm" style:rel-height="scale"><draw:image xlink:href="/opt/dokufarm/doku.tu-clausthal.de/data/media/mitarbeiter/kr19/1.ms_store_oeffnen.png" xlink:type="simple" xlink:show="embed" xlink:actuate="onLoad"/></draw:frame></text:p>
      <text:p text:style-name="Text_20_body">Es öffnet sich das Anmelden-Fenster. Klicken Sie unter „Anderes Konto verwenden“ auf „Geschäfts- oder Schulkonto“ (1) und klicken dann auf „Weiter“ (2).</text:p>
      <text:p text:style-name="Text_20_body"><draw:frame draw:style-name="mediacenter" draw:name="1" text:anchor-type="paragraph" draw:z-index="1" svg:width="7.9375cm" style:rel-width="100%" svg:height="7.9375cm" style:rel-height="scale"><draw:image xlink:href="/opt/dokufarm/doku.tu-clausthal.de/data/media/mitarbeiter/kr19/1.konto_auswaehlen.png" xlink:type="simple" xlink:show="embed" xlink:actuate="onLoad"/></draw:frame></text:p>
      <text:p text:style-name="Text_20_body">Geben Sie nun Ihren Benutzernamen ein. Verwendet wird dafür &lt;RZ-Kennung&gt;@tu-clausthal.de (1). Bestätigen Sie mit „Weiter“ (2).</text:p>
      <text:p text:style-name="Text_20_body"><draw:frame draw:style-name="mediacenter" draw:name="2" text:anchor-type="paragraph" draw:z-index="2" svg:width="10.583333333333cm" svg:height="10.583333333333cm"><draw:image xlink:href="/opt/dokufarm/doku.tu-clausthal.de/data/media/mitarbeiter/kr19/2.rz_kennung.png" xlink:type="simple" xlink:show="embed" xlink:actuate="onLoad"/></draw:frame></text:p>
      <text:p text:style-name="Text_20_body">Geben Sie Ihr Nutzer-Passwort ein (1) und klicken Sie auf „Anmelden“ (2).</text:p>
      <text:p text:style-name="Text_20_body"><draw:frame draw:style-name="mediacenter" draw:name="3" text:anchor-type="paragraph" draw:z-index="3" svg:width="10.583333333333cm" svg:height="10.583333333333cm"><draw:image xlink:href="/opt/dokufarm/doku.tu-clausthal.de/data/media/mitarbeiter/kr19/3.kennwort_eingabe.png" xlink:type="simple" xlink:show="embed" xlink:actuate="onLoad"/></draw:frame></text:p>
      <text:p text:style-name="Text_20_body">Nach erfolgtem Login wird man i.d.R. gefragt, ob man dieses Konto für alle Produkte von MS benutzen möchte und ob man das Gerät durch die MS-Cloud verwaltet gesehen möchte. Da alle Geräte im lokalen AD registriert sein sollte und eine Verwaltung durch die Cloud nicht vorgesehen ist, kann der Haken entfernt werden (1).
Wählen Sie stattdessen „Nur diese App“ (2) und bestätigen Sie mit „Ja“ (3).</text:p>
      <text:p text:style-name="Text_20_body"><draw:frame draw:style-name="mediacenter" draw:name="4" text:anchor-type="paragraph" draw:z-index="4" svg:width="10.583333333333cm" svg:height="10.583333333333cm"><draw:image xlink:href="/opt/dokufarm/doku.tu-clausthal.de/data/media/mitarbeiter/kr19/3.5.kontozugriff.png" xlink:type="simple" xlink:show="embed" xlink:actuate="onLoad"/></draw:frame></text:p>
      <text:p text:style-name="Text_20_body">Bei Erfolg sind Sie nun im Microsoft Store angemeldet und sehen die Ihnen zur Verfügung stehenden Apps.</text:p>
      <text:p text:style-name="Text_20_body"><draw:frame draw:style-name="mediacenter" draw:name="5" text:anchor-type="paragraph" draw:z-index="5" svg:width="18.520833333333cm" style:rel-width="100%" svg:height="18.520833333333cm" style:rel-height="scale"><draw:image xlink:href="/opt/dokufarm/doku.tu-clausthal.de/data/media/mitarbeiter/kr19/4.ms_stor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16:41</meta:creation-date>
    <dc:creator>Generated</dc:creator>
    <dc:date>2026-09-16T02::16:41</dc:date>
    <dc:language>en-US</dc:language>
    <meta:editing-cycles>1</meta:editing-cycles>
    <meta:editing-duration>PT0S</meta:editing-duration>
    <dc:title>lizenzen_und_software:microsoft_cloud:microsoft_store</dc:title>
  </office:meta>
</office:document-meta>
</file>