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15e3fe57c923c16fad58b20ca84f72.png"/>
  <manifest:file-entry manifest:media-type="image/png" manifest:full-path="Pictures/586ce22a76bcaf2dab3a4048e62cad61.png"/>
  <manifest:file-entry manifest:media-type="image/png" manifest:full-path="Pictures/2972c18def56a1b1354eea767fb5edc4.png"/>
  <manifest:file-entry manifest:media-type="image/png" manifest:full-path="Pictures/5ec5908bc200f062e6dbdcbfd21f4ac9.png"/>
  <manifest:file-entry manifest:media-type="image/png" manifest:full-path="Pictures/0f30a6bc1e33821209e899683e8cd683.png"/>
  <manifest:file-entry manifest:media-type="image/png" manifest:full-path="Pictures/3892d6d6814d76143192857d03eb2874.png"/>
  <manifest:file-entry manifest:media-type="image/png" manifest:full-path="Pictures/f49d2e05f50417bf621a0063fc94f31d.png"/>
  <manifest:file-entry manifest:media-type="image/png" manifest:full-path="Pictures/b81829b9b4c6e1e92b7d1bf037b9dfbf.png"/>
  <manifest:file-entry manifest:media-type="image/png" manifest:full-path="Pictures/81019cae2cd9a1f97b4699efbc3adfa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zenzen_und_software:microsoft_cloud:office_365"/><text:bookmark-start text:name="__RefHeading___microsoft_office_365_1"/><text:bookmark-start text:name="microsoft_office_365"/>Microsoft Office 365<text:bookmark-end text:name="__RefHeading___microsoft_office_365_1"/><text:bookmark-end text:name="microsoft_office_365"/></text:h>
      <text:h text:style-name="Heading_20_2" text:outline-level="2"><text:bookmark-start text:name="__RefHeading___einleitung_2"/><text:bookmark-start text:name="einleitung"/>Einleitung<text:bookmark-end text:name="__RefHeading___einleitung_2"/><text:bookmark-end text:name="einleitung"/></text:h>
      <text:p text:style-name="Text_20_body">Im Zuge des Campus Agreements mit Microsoft stellt die TU-Clausthal ihren Studierenden und Mitarbeitern Microsoft Office 365 zur Nutzung auf bis zu fünf privaten Geräten zur Verfügung.</text:p>
      <text:h text:style-name="Heading_20_2" text:outline-level="2"><text:bookmark-start text:name="__RefHeading___wichtige_hinweise_3"/><text:bookmark-start text:name="wichtige_hinweise"/>Wichtige Hinweise<text:bookmark-end text:name="__RefHeading___wichtige_hinweise_3"/><text:bookmark-end text:name="wichtige_hinweise"/></text:h>
      <text:list text:style-name="List_20_1" text:continue-numbering="false">
        <text:list-item>
          <text:p text:style-name="List_20_1_Content_First"> Wir weisen ausdrücklich darauf hin, dass dienstliche Daten nicht auf öffentlichen bzw. externen Speicherlaufwerken (Cloud Services, etc.) gespeichert werden dürfen!</text:p>
        </text:list-item>
        <text:list-item>
          <text:p text:style-name="List_20_1_Content_Last"> Das RZ bietet für dieses Produkt keinen Support.</text:p>
        </text:list-item>
      </text:list>
      <text:h text:style-name="Heading_20_2" text:outline-level="2"><text:bookmark-start text:name="__RefHeading___anmeldung_bei_office_4"/><text:bookmark-start text:name="anmeldung_bei_office"/>Anmeldung bei Office<text:bookmark-end text:name="__RefHeading___anmeldung_bei_office_4"/><text:bookmark-end text:name="anmeldung_bei_office"/></text:h>
      <text:list text:style-name="List_20_1" text:continue-numbering="false">
        <text:list-item>
          <text:p text:style-name="List_20_1_Content_First"> „Office 365 Pro Plus aus Student Advantage Benefit“ kann direkt von Microsoft auf der Seite <text:a xlink:type="simple" xlink:href="http://www.office.com" text:style-name="Internet_20_link" text:visited-style-name="Visited_20_Internet_20_Link">www.office.com</text:a> mit Ihrem TUC-Account(TUC-User@tu-clausthal.de) bezogen werden. </text:p>
        </text:list-item>
        <text:list-item>
          <text:p text:style-name="List_20_1_Content_Last"> Informationen zur Nutzung finden Sie im <text:a xlink:type="simple" xlink:href="https://service.rz.tu-clausthal.de/apps/licenses/office365" text:style-name="Internet_20_link" text:visited-style-name="Visited_20_Internet_20_Link">Service Portal</text:a> des Rechenzentrums.</text:p>
        </text:list-item>
      </text:list>
      <text:list text:style-name="List_20_1" text:continue-numbering="false">
        <text:list-item>
          <text:p text:style-name="LastListParagraph_List_20_1_Content_First"> Klicken Sie auf „Anmelden“.</text:p>
        </text:list-item>
      </text:list>
      <text:p text:style-name="Text_20_body"><draw:frame draw:style-name="mediacenter" draw:name="0" text:anchor-type="paragraph" draw:z-index="0" svg:width="21.166666666667cm" style:rel-width="100%" svg:height="8.1196356629883cm" style:rel-height="scale"><draw:image xlink:href="Pictures/7f15e3fe57c923c16fad58b20ca84f72.png" xlink:type="simple" xlink:show="embed" xlink:actuate="onLoad"/></draw:frame></text:p>
      <text:list text:style-name="List_20_1" text:continue-numbering="false">
        <text:list-item>
          <text:p text:style-name="LastListParagraph_List_20_1_Content_First"> Geben Sie hier bitte als Benutzername &lt;TUC-User&gt;@tu-clausthal.de (z.B. abc123@tu-clausthal.de) an und bestätigen Sie mit „Weiter“.</text:p>
        </text:list-item>
      </text:list>
      <text:p text:style-name="Text_20_body"><draw:frame draw:style-name="mediacenter" draw:name="1" text:anchor-type="paragraph" draw:z-index="1" svg:width="10.583333333333cm" svg:height="8.8436073059361cm"><draw:image xlink:href="Pictures/586ce22a76bcaf2dab3a4048e62cad61.png" xlink:type="simple" xlink:show="embed" xlink:actuate="onLoad"/></draw:frame></text:p>
      <text:list text:style-name="List_20_1" text:continue-numbering="false">
        <text:list-item>
          <text:p text:style-name="LastListParagraph_List_20_1_Content_First"> Tippen Sie Ihr TUC-Passwort ein (1) und bestätigen Sie mit „Anmelden“ (2).</text:p>
        </text:list-item>
      </text:list>
      <text:p text:style-name="Text_20_body"><draw:frame draw:style-name="mediacenter" draw:name="2" text:anchor-type="paragraph" draw:z-index="2" svg:width="10.583333333333cm" svg:height="8.1187214611872cm"><draw:image xlink:href="Pictures/2972c18def56a1b1354eea767fb5edc4.png" xlink:type="simple" xlink:show="embed" xlink:actuate="onLoad"/></draw:frame></text:p>
      <text:h text:style-name="Heading_20_2" text:outline-level="2"><text:bookmark-start text:name="__RefHeading___office_365_herunterladen_5"/><text:bookmark-start text:name="office_365_herunterladen"/>Office 365 herunterladen<text:bookmark-end text:name="__RefHeading___office_365_herunterladen_5"/><text:bookmark-end text:name="office_365_herunterladen"/></text:h>
      <text:list text:style-name="List_20_1" text:continue-numbering="false">
        <text:list-item>
          <text:p text:style-name="LastListParagraph_List_20_1_Content_First"> Wählen Sie die Option „Office installieren“ (1) und klicken Sie auf „Office 365-Apps“ (2). Office 365 wird nun heruntergeladen.</text:p>
        </text:list-item>
      </text:list>
      <text:p text:style-name="Text_20_body"><draw:frame draw:style-name="mediacenter" draw:name="3" text:anchor-type="paragraph" draw:z-index="3" svg:width="21.166666666667cm" style:rel-width="100%" svg:height="4.4319432377643cm" style:rel-height="scale"><draw:image xlink:href="Pictures/5ec5908bc200f062e6dbdcbfd21f4ac9.png" xlink:type="simple" xlink:show="embed" xlink:actuate="onLoad"/></draw:frame></text:p>
      <text:h text:style-name="Heading_20_2" text:outline-level="2"><text:bookmark-start text:name="__RefHeading___office_365_installieren_6"/><text:bookmark-start text:name="office_365_installieren"/>Office 365 installieren<text:bookmark-end text:name="__RefHeading___office_365_installieren_6"/><text:bookmark-end text:name="office_365_installieren"/></text:h>
      <text:list text:style-name="List_20_1" text:continue-numbering="false">
        <text:list-item>
          <text:p text:style-name="LastListParagraph_List_20_1_Content_First"> Klicken Sie auf die Setup.exe, welche Sie soeben heruntergeladen haben, um diese auszuführen.</text:p>
        </text:list-item>
      </text:list>
      <text:p text:style-name="Text_20_body"><draw:frame draw:style-name="mediacenter" draw:name="4" text:anchor-type="paragraph" draw:z-index="4" svg:width="21.166666666667cm" style:rel-width="100%" svg:height="11.330125920646cm" style:rel-height="scale"><draw:image xlink:href="Pictures/0f30a6bc1e33821209e899683e8cd683.png" xlink:type="simple" xlink:show="embed" xlink:actuate="onLoad"/></draw:frame></text:p>
      <text:list text:style-name="List_20_1" text:continue-numbering="false">
        <text:list-item>
          <text:p text:style-name="LastListParagraph_List_20_1_Content_First"> Es erscheint eine Sicherheitswarnung. Klicken Sie auf „Ausführen“.</text:p>
        </text:list-item>
      </text:list>
      <text:p text:style-name="Text_20_body"><draw:frame draw:style-name="mediacenter" draw:name="5" text:anchor-type="paragraph" draw:z-index="5" svg:width="10.583333333333cm" svg:height="7.8284526391902cm"><draw:image xlink:href="Pictures/3892d6d6814d76143192857d03eb2874.png" xlink:type="simple" xlink:show="embed" xlink:actuate="onLoad"/></draw:frame></text:p>
      <text:list text:style-name="List_20_1" text:continue-numbering="false">
        <text:list-item>
          <text:p text:style-name="LastListParagraph_List_20_1_Content_First"> Bestätigen Sie mit „Ja“.</text:p>
        </text:list-item>
      </text:list>
      <text:p text:style-name="Text_20_body"><draw:frame draw:style-name="mediacenter" draw:name="6" text:anchor-type="paragraph" draw:z-index="6" svg:width="10.583333333333cm" svg:height="8.3589601769912cm"><draw:image xlink:href="Pictures/f49d2e05f50417bf621a0063fc94f31d.png" xlink:type="simple" xlink:show="embed" xlink:actuate="onLoad"/></draw:frame></text:p>
      <text:list text:style-name="List_20_1" text:continue-numbering="false">
        <text:list-item>
          <text:p text:style-name="LastListParagraph_List_20_1_Content_First"> Der Installer wird Ihr System für Office 365 vorbereiten. Die Installation erfolgt im Hintergrund. Bitte lassen Sie ihren Computer eingeschaltet.</text:p>
        </text:list-item>
      </text:list>
      <text:p text:style-name="Text_20_body"><draw:frame draw:style-name="mediacenter" draw:name="7" text:anchor-type="paragraph" draw:z-index="7" svg:width="15.875cm" svg:height="10.155026109661cm"><draw:image xlink:href="Pictures/b81829b9b4c6e1e92b7d1bf037b9dfbf.png" xlink:type="simple" xlink:show="embed" xlink:actuate="onLoad"/></draw:frame></text:p>
      <text:list text:style-name="List_20_1" text:continue-numbering="false">
        <text:list-item>
          <text:p text:style-name="List_20_1_Content_First"> Die Installation ist abgeschlossen. Bestätigen Sie mit „Schließen“.</text:p>
        </text:list-item>
        <text:list-item>
          <text:p text:style-name="List_20_1_Content_Last"> Sie können die installierten Office 365 Produkte jetzt nutzen.</text:p>
        </text:list-item>
      </text:list>
      <text:p text:style-name="Text_20_body"><draw:frame draw:style-name="mediacenter" draw:name="8" text:anchor-type="paragraph" draw:z-index="8" svg:width="15.875cm" svg:height="10.081655844156cm"><draw:image xlink:href="Pictures/81019cae2cd9a1f97b4699efbc3adfa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5::02:47</meta:creation-date>
    <dc:creator>Generated</dc:creator>
    <dc:date>2026-08-25T05::02:47</dc:date>
    <dc:language>en-US</dc:language>
    <meta:editing-cycles>1</meta:editing-cycles>
    <meta:editing-duration>PT0S</meta:editing-duration>
    <dc:title>lizenzen_und_software:microsoft_cloud:office_365</dc:title>
  </office:meta>
</office:document-meta>
</file>