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3c20451f51f36e19aa23055f6615d7.png"/>
  <manifest:file-entry manifest:media-type="image/png" manifest:full-path="Pictures/8e8a853a378310e076afb69521b964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microsoft_cloud:start"/><text:bookmark-start text:name="__RefHeading___microsoft_365_1"/><text:bookmark-start text:name="microsoft_365"/>Microsoft 365<text:bookmark-end text:name="__RefHeading___microsoft_365_1"/><text:bookmark-end text:name="microsoft_365"/></text:h>
      <text:list text:style-name="List_20_1" text:continue-numbering="false">
        <text:list-item>
          <text:p text:style-name="LastListParagraph_List_20_1_Content_First"> Melden Sie sich im <text:a xlink:type="simple" xlink:href="https://service.rz.tu-clausthal.de/dashboard" text:style-name="Internet_20_link" text:visited-style-name="Visited_20_Internet_20_Link">Service Portal</text:a> des Rechenzentrums mit Ihrem TUC-Account an [1] und bestätigen Sie mit „Anmelden“ [2].</text:p>
        </text:list-item>
      </text:list>
      <text:p text:style-name="Text_20_body"><draw:frame draw:style-name="mediacenter" draw:name="0" text:anchor-type="paragraph" draw:z-index="0" svg:width="26.458333333333cm" style:rel-width="100%" svg:height="8.6468085106383cm" style:rel-height="scale"><draw:image xlink:href="Pictures/453c20451f51f36e19aa23055f6615d7.png" xlink:type="simple" xlink:show="embed" xlink:actuate="onLoad"/></draw:frame></text:p>
      <text:list text:style-name="List_20_1" text:continue-numbering="false">
        <text:list-item>
          <text:p text:style-name="LastListParagraph_List_20_1_Content_First"> Wählen Sie im oberen Reiter den Menüpunkt „<text:span text:style-name="Strong_20_Emphasis">Nutzer-Service</text:span>“ aus [1] und klicken Sie auf „<text:span text:style-name="Strong_20_Emphasis">Lizenzen</text:span>“ [2]. Wechseln Sie in der Lizenzübersicht auf „<text:span text:style-name="Strong_20_Emphasis">Weitere Lizenzen</text:span>“ [3] und klicken Sie auf „<text:span text:style-name="Strong_20_Emphasis">anfordern</text:span>“ [4].</text:p>
        </text:list-item>
      </text:list>
      <text:p text:style-name="Text_20_body"><draw:frame draw:style-name="mediacenter" draw:name="1" text:anchor-type="paragraph" draw:z-index="1" svg:width="211.66666666667cm" style:rel-width="100%" svg:height="89.72418879056cm" style:rel-height="scale"><draw:image xlink:href="Pictures/8e8a853a378310e076afb69521b964c2.png" xlink:type="simple" xlink:show="embed" xlink:actuate="onLoad"/></draw:frame></text:p>
      <text:list text:style-name="List_20_1" text:continue-numbering="false">
        <text:list-item>
          <text:p text:style-name="List_20_1_Content_First"> Lesen Sie die verlinkten Datenschutzhinweise und Nutzungsbedingungen sorgfältig durch und setzen Sie anschließend die jeweiligen Haken [1].</text:p>
        </text:list-item>
        <text:list-item>
          <text:p text:style-name="List_20_1_Content_Last"> Fordern Sie nun mit „<text:span text:style-name="Strong_20_Emphasis">anfordern</text:span>“ eine Microsoft 365 Lizenz an [2]. Ihr Account wird anschließend für Microsoft 365 freigeschaltet. Dieser Prozess kann bis zu 2 Stunden in Anspruch nehmen.</text:p>
        </text:list-item>
      </text:list>
      <text:p text:style-name="Text_20_body"><draw:frame draw:style-name="mediacenter" draw:name="2" text:anchor-type="paragraph" draw:z-index="2" svg:width="10.583333333333cm" svg:height="10.583333333333cm"><draw:image xlink:href="/opt/dokufarm/doku.tu-clausthal.de/data/media/mitarbeiter/kr19/microsoft_365_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0::47:05</meta:creation-date>
    <dc:creator>Generated</dc:creator>
    <dc:date>2026-09-14T20::47:05</dc:date>
    <dc:language>en-US</dc:language>
    <meta:editing-cycles>1</meta:editing-cycles>
    <meta:editing-duration>PT0S</meta:editing-duration>
    <dc:title>lizenzen_und_software:microsoft_cloud:start</dc:title>
  </office:meta>
</office:document-meta>
</file>