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cf4e35f47e5922ee7af4bdcee3f844.jpg"/>
  <manifest:file-entry manifest:media-type="image/jpeg" manifest:full-path="Pictures/c357b293263a32a6e2f715bea927d958.jpg"/>
  <manifest:file-entry manifest:media-type="image/jpeg" manifest:full-path="Pictures/ff3805555b25381c0b1f2432e250ef35.jpg"/>
  <manifest:file-entry manifest:media-type="image/png" manifest:full-path="Pictures/a59aa4b0c45fe92b5eb3f07dbbc325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anleitung-hoersaele:allgemeine_bedienung"/><text:bookmark-start text:name="__RefHeading___hinweise_zur_bedienung_der_geraete_1"/><text:bookmark-start text:name="hinweise_zur_bedienung_der_geraete"/>Hinweise zur Bedienung der Geräte<text:bookmark-end text:name="__RefHeading___hinweise_zur_bedienung_der_geraete_1"/><text:bookmark-end text:name="hinweise_zur_bedienung_der_geraete"/></text:h>
      <text:p text:style-name="Text_20_body"><text:span text:style-name="Strong_20_Emphasis">Einschalten/Ausschalten</text:span></text:p>
      <text:list text:style-name="List_20_1" text:continue-numbering="false">
        <text:list-item>
          <text:p text:style-name="List_20_1_Content_First"> Das Ein- und Ausschalten der gesamten Medientechnik erfolgt über das Touchpanel der Mediensteuerung (siehe <text:a xlink:type="simple" xlink:href="https://doku.tu-clausthal.de/doku.php?id=multimedia:anleitung-hoersaele:hoersaele" text:style-name="Internet_20_link" text:visited-style-name="Visited_20_Internet_20_Link">Bedienung der Mediensteuerung in den Hörsälen</text:a></text:p>
        </text:list-item>
        <text:list-item>
          <text:p text:style-name="List_20_1_Content_Last"> Schalten Sie darüber hinaus keine Geräte per Netzschalter ab! Sie sabotieren die Anlage.</text:p>
        </text:list-item>
      </text:list>
      <text:p text:style-name="Text_20_body"><text:span text:style-name="Strong_20_Emphasis">Projektor</text:span></text:p>
      <text:list text:style-name="List_20_1" text:continue-numbering="false">
        <text:list-item>
          <text:p text:style-name="LastListParagraph_List_20_1_Content_First"> wird in den Szenarien „Projektion“, „Doppelprojektion, etc. automatisch eingeschaltet. Die Quellenwahl und die Aufteilung bei Einzel- und Doppelprojektion erfolgt über das Touchpanel. </text:p>
        </text:list-item>
      </text:list>
      <text:p text:style-name="Text_20_body"><text:span text:style-name="Strong_20_Emphasis">PC</text:span></text:p>
      <text:list text:style-name="List_20_1" text:continue-numbering="false">
        <text:list-item>
          <text:p text:style-name="List_20_1_Content_First"> Einschalten des PC's an Gehäusevorderseite</text:p>
        </text:list-item>
        <text:list-item>
          <text:p text:style-name="List_20_1_Content"> Eingabe der TU-Nutzerkennung und Passwort am Display</text:p>
          <text:list text:style-name="List_20_1">
            <text:list-item>
              <text:p text:style-name="List_20_1_Content"> Achten Sie darauf, dass Sie sich an der TU-Clausthal Domäne anmelden</text:p>
            </text:list-item>
            <text:list-item>
              <text:p text:style-name="List_20_1_Content_Last"> tu-clausthal\uid </text:p>
            </text:list-item>
          </text:list>
        </text:list-item>
      </text:list>
      <text:p text:style-name="Text_20_body"><text:span text:style-name="Strong_20_Emphasis">Stiftdisplay</text:span></text:p>
      <text:list text:style-name="List_20_1" text:continue-numbering="false">
        <text:list-item>
          <text:p text:style-name="List_20_1_Content_First"> Einschalten am Displays</text:p>
        </text:list-item>
        <text:list-item>
          <text:p text:style-name="List_20_1_Content"> Alle Stiftdisplays sind von Smartboard und verwenden die Annotations-Software des Hersteller.</text:p>
        </text:list-item>
        <text:list-item>
          <text:p text:style-name="List_20_1_Content_Last"> Zur einmaligen Kalibrierung des Stiftes s. “<text:a xlink:type="simple" xlink:href="https://doku.tu-clausthal.de/doku.php?id=multimedia:anleitung-hoersaele:smartboard_kalibrierung" text:style-name="Internet_20_link" text:visited-style-name="Visited_20_Internet_20_Link">Nutzung des Stiftdisplays</text:a>„</text:p>
        </text:list-item>
      </text:list>
      <text:p text:style-name="Text_20_body"><text:span text:style-name="Strong_20_Emphasis">Dokumentenkamera</text:span><draw:frame draw:style-name="mediaright" draw:name="0" text:anchor-type="paragraph" draw:z-index="0" svg:width="3.4395833333333cm" style:rel-width="100%" svg:height="3.3355636760753cm" style:rel-height="scale"><draw:image xlink:href="Pictures/65cf4e35f47e5922ee7af4bdcee3f844.jpg" xlink:type="simple" xlink:show="embed" xlink:actuate="onLoad"/></draw:frame></text:p>
      <text:list text:style-name="List_20_1" text:continue-numbering="false">
        <text:list-item>
          <text:p text:style-name="List_20_1_Content_First"> Gerät mit Strom- und Videozuleitung (DVI) verbinden, sofern nicht bereits aufgestellt </text:p>
        </text:list-item>
        <text:list-item>
          <text:p text:style-name="List_20_1_Content"> Den Kameraarm NUR über den „Push“- Griff ohne Druck hochklappen </text:p>
        </text:list-item>
        <text:list-item>
          <text:p text:style-name="List_20_1_Content"> Kamera schaltet und fokussiert sich automatisch ein</text:p>
        </text:list-item>
        <text:list-item>
          <text:p text:style-name="List_20_1_Content_Last"> zum Ausschalten Kameraarm über den „Push“- Griff ohne Druck herunterziehen</text:p>
        </text:list-item>
      </text:list>
      <text:p text:style-name="Text_20_body"><text:span text:style-name="Strong_20_Emphasis">Funkmikrofon Headset</text:span></text:p>
      <text:list text:style-name="List_20_1" text:continue-numbering="false">
        <text:list-item>
          <text:p text:style-name="List_20_1_Content_First"> Einschalten des Senders am Gerät (on/off)</text:p>
        </text:list-item>
        <text:list-item>
          <text:p text:style-name="List_20_1_Content"> Achten Sie beim Anlegen des Funkmikrofons darauf, dass Sie Ihren Kopf frei bewegen können, ohne das das Mikrofon stark verrutscht!<text:line-break/><draw:frame draw:style-name="media" draw:name="1" text:anchor-type="as-char" draw:z-index="1" svg:width="3.4395833333333cm" style:rel-width="100%" svg:height="3.535750621311cm" style:rel-height="scale"><draw:image xlink:href="Pictures/c357b293263a32a6e2f715bea927d958.jpg" xlink:type="simple" xlink:show="embed" xlink:actuate="onLoad"/></draw:frame></text:p>
        </text:list-item>
        <text:list-item>
          <text:p text:style-name="List_20_1_Content_Last"> Die Funkmikrofone stehen im Normalfall auf „Mute“ (Stummschaltung- an der Oberseite des Senders wird die Funktion ein- oder ausgeschaltet) und sollten am Ende der Präsentation auch wieder auf diese Einstellung zurückgestellt werden</text:p>
        </text:list-item>
      </text:list>
      <text:p text:style-name="Text_20_body"><text:span text:style-name="Strong_20_Emphasis">Funkmikrofon Anstecker</text:span></text:p>
      <text:list text:style-name="List_20_1" text:continue-numbering="false">
        <text:list-item>
          <text:p text:style-name="List_20_1_Content_First"> Bitte die Gebrauchshinweise (siehe Funkmikrofon Headset) beachten</text:p>
        </text:list-item>
        <text:list-item>
          <text:p text:style-name="List_20_1_Content_Last"> Den Funkmikrofon-Anstecker können Sie ca. 25 cm unter Ihrem Mund an Ihrem Jacket befestigen.<text:line-break/><draw:frame draw:style-name="media" draw:name="2" text:anchor-type="as-char" draw:z-index="2" svg:width="3.4395833333333cm" style:rel-width="100%" svg:height="3.6827861952862cm" style:rel-height="scale"><draw:image xlink:href="Pictures/ff3805555b25381c0b1f2432e250ef35.jpg" xlink:type="simple" xlink:show="embed" xlink:actuate="onLoad"/></draw:frame></text:p>
        </text:list-item>
      </text:list>
      <text:list text:style-name="List_20_1" text:continue-numbering="false">
        <text:list-item>
          <text:p text:style-name="LastListParagraph_List_20_1_Content_First"> Nach dem Gebrauch die Mikrofone wieder in die entsprechenden Ladestationen stellen. Die LED signalisiert Ihnen ob der Ladevorgang initiiert  wurde (rot falsch, grün richtig).<text:line-break/><draw:frame draw:style-name="media" draw:name="3" text:anchor-type="as-char" draw:z-index="3" svg:width="5.2916666666667cm" style:rel-width="100%" svg:height="4.3822733423545cm" style:rel-height="scale"><draw:image xlink:href="Pictures/a59aa4b0c45fe92b5eb3f07dbbc3254c.png" xlink:type="simple" xlink:show="embed" xlink:actuate="onLoad"/></draw:frame></text:p>
        </text:list-item>
      </text:list>
      <text:p text:style-name="Text_20_body"><text:span text:style-name="Strong_20_Emphasis">Presenter</text:span></text:p>
      <text:list text:style-name="List_20_1" text:continue-numbering="false">
        <text:list-item>
          <text:p text:style-name="List_20_1_Content_First"> Die Fernbedienung dient dem Weiterschalten bei Folienvorträgen.</text:p>
        </text:list-item>
        <text:list-item>
          <text:p text:style-name="List_20_1_Content_Last"> Schalten Sie den Presenter vor und nach Benutzung ein bzw. aus!</text:p>
        </text:list-item>
      </text:list>
      <text:p text:style-name="Text_20_body"><text:span text:style-name="Strong_20_Emphasis">Notebook-Anschlüsse</text:span></text:p>
      <text:list text:style-name="List_20_1" text:continue-numbering="false">
        <text:list-item>
          <text:p text:style-name="List_20_1_Content_First"> An den Vortragspulten befinden sich bei den meisten Hörsälen sowohl ein analoger (VGA) als auch ein digitaler (HDMI oder DVI) Anschluss für ein Notebook.</text:p>
        </text:list-item>
        <text:list-item>
          <text:p text:style-name="List_20_1_Content"> Genau Angaben siehe <text:a xlink:type="simple" xlink:href="https://doku.tu-clausthal.de/doku.php?id=multimedia:anleitung-hoersaele:uebersicht_der_medientechnik" text:style-name="Internet_20_link" text:visited-style-name="Visited_20_Internet_20_Link">Übersicht der Medientechnik in den Hörsalen</text:a></text:p>
        </text:list-item>
        <text:list-item>
          <text:p text:style-name="List_20_1_Content_Last"> Aufgrund der hohen Anzahl an unterschiedlichen Videoleitungen (VGA, DVI, HDMI, Displayport, Apple-Varianten, …) können wir nicht für jedes Notebook passende Adapter bereithalten. Informieren Sie sich daher im Vorfeld über die Möglichkeiten oder bringen Sie eigenes Zubehör mit!</text:p>
        </text:list-item>
      </text:list>
      <text:p text:style-name="Text_20_body"><text:span text:style-name="Strong_20_Emphasis">Sonstiges</text:span></text:p>
      <text:list text:style-name="List_20_1" text:continue-numbering="false">
        <text:list-item>
          <text:p text:style-name="LastListParagraph_List_20_1_Content_First"> <text:span text:style-name="Strong_20_Emphasis">Audimax</text:span><draw:frame draw:style-name="mediaright" draw:name="4" text:anchor-type="paragraph" draw:z-index="4" svg:width="5.2916666666667cm" style:rel-width="100%" svg:height="5.2916666666667cm" style:rel-height="scale"><draw:image xlink:href="/opt/dokufarm/doku.tu-clausthal.de/data/media/multimedia/anleitung-hoersaele/audimax_klimasteuerung.png" xlink:type="simple" xlink:show="embed" xlink:actuate="onLoad"/></draw:frame><text:line-break/>Die Klimaanlage sollte auf Stufe 1 laufen (neben dem Stiftdisplay befindet sich eine weiße Box, an der es zwei Tasten gibt (St1 und St2). Die zweite Stufe sorgt für eine „Power- Belüftung“ und schaltet sich nach einigen Minuten auf die erste Stufe zurück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0::35:38</meta:creation-date>
    <dc:creator>Generated</dc:creator>
    <dc:date>2026-08-28T00::35:38</dc:date>
    <dc:language>en-US</dc:language>
    <meta:editing-cycles>1</meta:editing-cycles>
    <meta:editing-duration>PT0S</meta:editing-duration>
    <dc:title>multimedia:anleitung-hoersaele:allgemeine_bedienung</dc:title>
  </office:meta>
</office:document-meta>
</file>