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8335bb515a29b83df7308ed444be32.png"/>
  <manifest:file-entry manifest:media-type="image/png" manifest:full-path="Pictures/7d5b333e1fa270589c3239d08418e53b.png"/>
  <manifest:file-entry manifest:media-type="image/png" manifest:full-path="Pictures/6203854b436fc81fe141b05d7ff3621c.png"/>
  <manifest:file-entry manifest:media-type="image/png" manifest:full-path="Pictures/51eb0a952529534e7e10136d9b271a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media:camtasia:installation_unter_windows_10"/><text:bookmark-start text:name="__RefHeading___installation_unter_windows_10_1"/><text:bookmark-start text:name="installation_unter_windows_10"/>Installation unter Windows 10<text:bookmark-end text:name="__RefHeading___installation_unter_windows_10_1"/><text:bookmark-end text:name="installation_unter_windows_10"/></text:h>
      <text:p text:style-name="Text_20_body">Im <text:a xlink:type="simple" xlink:href="https://service.rz.tu-clausthal.de/" text:style-name="Internet_20_link" text:visited-style-name="Visited_20_Internet_20_Link">Service-Portal des Rechenzentrums</text:a> finden Sie unter Nutzer-Service/Lizenzen die Seite zu Techsmith Camtasia. Dort können Sie eine Lizenz anfordern und die dazu passenden Software-Version direkt herunterlad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Falls Sie bereits eine ältere Version von Camtasia installiert haben und auf die aktuelle Version umsteigen möchten, beachten Sie, dass Sie Ihre Export-Profile und Programmeinstellungen neu anlegen müssen.</text:p></table:table-cell></table:table-row></table:table></draw:text-box></draw:frame></text:p>
      <text:p text:style-name="Text_20_body">Starten Sie die Installation von Camtasia, indem Sie auf die Datei <text:span text:style-name="Emphasis">camtasia-2022-win</text:span> doppelklicken und folgenden Sie den Anweisungen der folgenden Abbildungen. </text:p>
      <text:p text:style-name="Text_20_body">Wählen Sie Ihre gewünschte Sprache aus. <text:line-break/>
<draw:frame draw:style-name="media" draw:name="0" text:anchor-type="as-char" draw:z-index="0" svg:width="10.583333333333cm" svg:height="6.1889492753623cm"><draw:image xlink:href="Pictures/ae8335bb515a29b83df7308ed444be32.png" xlink:type="simple" xlink:show="embed" xlink:actuate="onLoad"/></draw:frame> <text:line-break/></text:p>
      <text:p text:style-name="Text_20_body">Setzen Sie den Haken bei <text:span text:style-name="Emphasis">Ich akzeptiere die Lizenzbedingungen</text:span> und klicken Sie auf <text:span text:style-name="Emphasis">Installieren</text:span>. <text:line-break/>
<draw:frame draw:style-name="media" draw:name="1" text:anchor-type="as-char" draw:z-index="1" svg:width="10.583333333333cm" svg:height="11.273550724638cm"><draw:image xlink:href="Pictures/7d5b333e1fa270589c3239d08418e53b.png" xlink:type="simple" xlink:show="embed" xlink:actuate="onLoad"/></draw:frame> <text:line-break/></text:p>
      <text:p text:style-name="Text_20_body">Wenn Camtasia installiert wurde, klicken Sie auf <text:span text:style-name="Emphasis">Fertig stellen</text:span>, anschließend startet Camtasia. <text:line-break/>
<draw:frame draw:style-name="media" draw:name="2" text:anchor-type="as-char" draw:z-index="2" svg:width="10.583333333333cm" svg:height="12.377898550725cm"><draw:image xlink:href="Pictures/6203854b436fc81fe141b05d7ff3621c.png" xlink:type="simple" xlink:show="embed" xlink:actuate="onLoad"/></draw:frame> <text:line-break/></text:p>
      <text:p text:style-name="Text_20_body">Beim ersten Start von Camtasia erscheint das nachfolgende Fenster, klicken Sie dort auf <text:span text:style-name="Emphasis">Softwareschlüssel eingeben</text:span>. <text:line-break/>
<draw:frame draw:style-name="media" draw:name="3" text:anchor-type="as-char" draw:z-index="3" svg:width="10.583333333333cm" svg:height="11.80825617284cm"><draw:image xlink:href="Pictures/51eb0a952529534e7e10136d9b271a57.png" xlink:type="simple" xlink:show="embed" xlink:actuate="onLoad"/></draw:frame> <text:line-break/>
Geben Sie anschließend den Lizenzschlüssel ein, den Sie im Service-Portal des Rechenzentrum angefordert hab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2::59:00</meta:creation-date>
    <dc:creator>Generated</dc:creator>
    <dc:date>2026-09-15T12::59:00</dc:date>
    <dc:language>en-US</dc:language>
    <meta:editing-cycles>1</meta:editing-cycles>
    <meta:editing-duration>PT0S</meta:editing-duration>
    <dc:title>multimedia:camtasia:installation_unter_windows_10</dc:title>
  </office:meta>
</office:document-meta>
</file>