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79a7ad544672f72b97d75e9e79cc404.png"/>
  <manifest:file-entry manifest:media-type="image/png" manifest:full-path="Pictures/20ed7bf1c687a842edcd2fb9127ad2d7.png"/>
  <manifest:file-entry manifest:media-type="image/png" manifest:full-path="Pictures/918ff5105a4459c3cf3f994d755e2852.png"/>
  <manifest:file-entry manifest:media-type="image/png" manifest:full-path="Pictures/39bfd6b52d09f1f9a16d8b6a5206fb3e.png"/>
  <manifest:file-entry manifest:media-type="image/png" manifest:full-path="Pictures/d8bca97337f9c25f1a9a580d47427f31.png"/>
  <manifest:file-entry manifest:media-type="image/png" manifest:full-path="Pictures/5f5fbf1cfd45797260c55a4cb55b41f6.png"/>
  <manifest:file-entry manifest:media-type="image/png" manifest:full-path="Pictures/50c10989611ce03082a5dc8bae858b48.png"/>
  <manifest:file-entry manifest:media-type="image/png" manifest:full-path="Pictures/7f6994290ef31965bb7ba5a4d1c05b22.png"/>
  <manifest:file-entry manifest:media-type="image/png" manifest:full-path="Pictures/9f099efc507f12262a3a26d5082de92f.png"/>
  <manifest:file-entry manifest:media-type="image/png" manifest:full-path="Pictures/7fa59e9a19169d9c8334b760b891346b.png"/>
  <manifest:file-entry manifest:media-type="image/png" manifest:full-path="Pictures/8a2cc970d05bdbb2ebbbca14196a587b.png"/>
  <manifest:file-entry manifest:media-type="image/png" manifest:full-path="Pictures/ebe3183acab1c94b2981fdc29f66420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ultimedia:camtasia:projekte_erstellen_und_exportieren"/><text:bookmark-start text:name="__RefHeading___projekte_erstellen_und_exportieren_1"/><text:bookmark-start text:name="projekte_erstellen_und_exportieren"/>Projekte erstellen und exportieren<text:bookmark-end text:name="__RefHeading___projekte_erstellen_und_exportieren_1"/><text:bookmark-end text:name="projekte_erstellen_und_exportieren"/></text:h>
      <text:h text:style-name="Heading_20_3" text:outline-level="3"><text:bookmark-start text:name="__RefHeading___projekteinstellungen_2"/><text:bookmark-start text:name="projekteinstellungen"/>Projekteinstellungen<text:bookmark-end text:name="__RefHeading___projekteinstellungen_2"/><text:bookmark-end text:name="projekteinstellungen"/></text:h>
      <text:p text:style-name="Text_20_body">Bevor Sie ein Projekt in Camtasia bearbeiten und erstellen, überprüfen Sie unter den <text:span text:style-name="Emphasis">Projekteinstellungen</text:span> das Ihr Projekt im Format <text:span text:style-name="Emphasis">1080p HD (1920×1080)</text:span> angelegt wird. Sollte Ihr PC eine geringere Bildschirmauflösung haben, verwenden Sie bitte <text:span text:style-name="Emphasis">720p HD (1280×720)</text:span> <text:line-break/>
<draw:frame draw:style-name="media" draw:name="0" text:anchor-type="as-char" draw:z-index="0" svg:width="18.520833333333cm" style:rel-width="100%" svg:height="10.44259751773cm" style:rel-height="scale"><draw:image xlink:href="Pictures/b79a7ad544672f72b97d75e9e79cc404.png" xlink:type="simple" xlink:show="embed" xlink:actuate="onLoad"/></draw:frame> <text:line-break/>
<draw:frame draw:style-name="media" draw:name="1" text:anchor-type="as-char" draw:z-index="1" svg:width="11.377083333333cm" svg:height="8.2285416666667cm"><draw:image xlink:href="Pictures/20ed7bf1c687a842edcd2fb9127ad2d7.png" xlink:type="simple" xlink:show="embed" xlink:actuate="onLoad"/></draw:frame> <text:line-break/>
Bestätigen Sie das Format mit <text:span text:style-name="Emphasis">Übernehmen</text:span>.</text:p>
      <text:h text:style-name="Heading_20_3" text:outline-level="3"><text:bookmark-start text:name="__RefHeading___video_exportieren_3"/><text:bookmark-start text:name="video_exportieren"/>Video exportieren<text:bookmark-end text:name="__RefHeading___video_exportieren_3"/><text:bookmark-end text:name="video_exportieren"/></text:h>
      <text:p text:style-name="Text_20_body">Um ein Projekt in eine Video-Datei zu exportieren, klicken Sie rechts oben auf <text:span text:style-name="Emphasis">Exportieren</text:span>. <text:line-break/>
<draw:frame draw:style-name="media" draw:name="2" text:anchor-type="as-char" draw:z-index="2" svg:width="18.520833333333cm" style:rel-width="100%" svg:height="10.44259751773cm" style:rel-height="scale"><draw:image xlink:href="Pictures/918ff5105a4459c3cf3f994d755e2852.png" xlink:type="simple" xlink:show="embed" xlink:actuate="onLoad"/></draw:frame> <text:line-break/></text:p>
      <text:p text:style-name="Text_20_body">Wenn Sie Ihr Video auf dem Videoserver der TU Clausthal bereitstellen möchten, nutzen Sie beim Exportieren Ihres Projektes unser vorgefertigtes <text:a xlink:type="simple" xlink:href="https://doku.tu-clausthal.de/lib/exe/fetch.php?media=multimedia:tuc_videoserver_export-profil.zip" text:style-name="Internet_20_link" text:visited-style-name="Visited_20_Internet_20_Link">Export-Profil</text:a>. Entpacken Sie das ZIP-Archiv und legen Sie die beiden XML-Dateien unter <text:line-break/>„C:\Benutzer\<text:span text:style-name="Emphasis">Ihr Benutzername</text:span>\Dokumente\Camtasia\Benutzerdefinierte Produktionseinstellungen 22.0“ ab. Starten Sie danach Camtasia neu.<text:line-break/></text:p>
      <text:p text:style-name="Text_20_body">Benutzerdefinierte Profile zum Exportieren Ihrer Projekte sind unter <text:span text:style-name="Emphasis">Lokale Datei (alt)</text:span> zu finden. <text:line-break/>
Verwenden Sie bitte entsprechend der Projekteinstellungen <text:span text:style-name="Emphasis">TUC Videoserver 1920×1080</text:span> oder <text:span text:style-name="Emphasis">TUC Videoserver 1280×720</text:span>. <text:line-break/>
<draw:frame draw:style-name="media" draw:name="3" text:anchor-type="as-char" draw:z-index="3" svg:width="6.4822916666667cm" style:rel-width="100%" svg:height="11.1125cm" style:rel-height="scale"><draw:image xlink:href="Pictures/39bfd6b52d09f1f9a16d8b6a5206fb3e.png" xlink:type="simple" xlink:show="embed" xlink:actuate="onLoad"/></draw:frame> <text:line-break/>
<draw:frame draw:style-name="media" draw:name="4" text:anchor-type="as-char" draw:z-index="4" svg:width="15.319375cm" svg:height="16.933333333333cm"><draw:image xlink:href="Pictures/d8bca97337f9c25f1a9a580d47427f31.png" xlink:type="simple" xlink:show="embed" xlink:actuate="onLoad"/></draw:frame> <text:line-break/></text:p>
      <text:p text:style-name="Text_20_body">Alternativ können Sie auch selbst das Export-Profil erstellen.</text:p>
      <text:p text:style-name="Text_20_body">Benutzerdefiniertes Profil selbst erstellen</text:p>
      <text:p text:style-name="Text_20_body"><draw:frame draw:style-name="media" draw:name="5" text:anchor-type="as-char" draw:z-index="5" svg:width="14.869583333333cm" svg:height="16.430625cm"><draw:image xlink:href="Pictures/5f5fbf1cfd45797260c55a4cb55b41f6.png" xlink:type="simple" xlink:show="embed" xlink:actuate="onLoad"/></draw:frame> <text:line-break/>
Klicken Sie auf <text:span text:style-name="Emphasis">Neu</text:span> um ein neues Profil anzulegen. <text:line-break/>
<draw:frame draw:style-name="media" draw:name="6" text:anchor-type="as-char" draw:z-index="6" svg:width="12.329583333333cm" svg:height="11.90625cm"><draw:image xlink:href="Pictures/50c10989611ce03082a5dc8bae858b48.png" xlink:type="simple" xlink:show="embed" xlink:actuate="onLoad"/></draw:frame> <text:line-break/></text:p>
      <text:p text:style-name="Text_20_body">Wählen Sie eine passende Bezeichnung für das Profil und stellen Sie sicher, das mp4 als Format ausgewählt ist. <text:line-break/>
Klicken Sie anschließend auf <text:span text:style-name="Emphasis">Weiter</text:span> <text:line-break/>
<draw:frame draw:style-name="media" draw:name="7" text:anchor-type="as-char" draw:z-index="7" svg:width="14.499166666667cm" svg:height="15.39875cm"><draw:image xlink:href="Pictures/7f6994290ef31965bb7ba5a4d1c05b22.png" xlink:type="simple" xlink:show="embed" xlink:actuate="onLoad"/></draw:frame> <text:line-break/></text:p>
      <text:p text:style-name="Text_20_body">Beim Tab <text:span text:style-name="Emphasis">Controller</text:span> entfernen Sie den Haken bei <text:span text:style-name="Emphasis">Mit Controller produzieren</text:span>. <text:line-break/>
<draw:frame draw:style-name="media" draw:name="8" text:anchor-type="as-char" draw:z-index="8" svg:width="14.499166666667cm" svg:height="15.39875cm"><draw:image xlink:href="Pictures/9f099efc507f12262a3a26d5082de92f.png" xlink:type="simple" xlink:show="embed" xlink:actuate="onLoad"/></draw:frame> <text:line-break/></text:p>
      <text:p text:style-name="Text_20_body">Beim Tab <text:span text:style-name="Emphasis">Größe</text:span> wählen Sie 1920×1080 bzw. 1280×720 und aktivieren <text:span text:style-name="Emphasis">Seitenverhältnis beibehalten</text:span>. <text:line-break/>
<draw:frame draw:style-name="media" draw:name="9" text:anchor-type="as-char" draw:z-index="9" svg:width="14.499166666667cm" svg:height="15.39875cm"><draw:image xlink:href="Pictures/7fa59e9a19169d9c8334b760b891346b.png" xlink:type="simple" xlink:show="embed" xlink:actuate="onLoad"/></draw:frame> <text:line-break/></text:p>
      <text:p text:style-name="Text_20_body">Beim Tab <text:span text:style-name="Emphasis">Videoeinstellungen</text:span> verwenden Sie folgende Einstellungen: <text:line-break/></text:p>
      <text:list text:style-name="List_20_1" text:continue-numbering="false">
        <text:list-item>
          <text:p text:style-name="List_20_1_Content_First"> Framerate: 30 </text:p>
        </text:list-item>
        <text:list-item>
          <text:p text:style-name="List_20_1_Content"> Enkodierungs Modus: <text:span text:style-name="Emphasis">Bitrate</text:span> (1500) für 1920×1080 bzw. (750) für 1280×720</text:p>
        </text:list-item>
        <text:list-item>
          <text:p text:style-name="List_20_1_Content"> H.264-Profil: <text:span text:style-name="Emphasis">Hoch</text:span></text:p>
        </text:list-item>
        <text:list-item>
          <text:p text:style-name="List_20_1_Content"> H.264 Ebene: <text:span text:style-name="Emphasis">Auto</text:span></text:p>
        </text:list-item>
        <text:list-item>
          <text:p text:style-name="List_20_1_Content_Last"> Color Mode: <text:span text:style-name="Emphasis">NTSC</text:span> </text:p>
        </text:list-item>
      </text:list>
      <text:p text:style-name="Text_20_body"><draw:frame draw:style-name="media" draw:name="10" text:anchor-type="as-char" draw:z-index="10" svg:width="14.499166666667cm" svg:height="15.39875cm"><draw:image xlink:href="Pictures/8a2cc970d05bdbb2ebbbca14196a587b.png" xlink:type="simple" xlink:show="embed" xlink:actuate="onLoad"/></draw:frame> <text:line-break/></text:p>
      <text:p text:style-name="Text_20_body">Bestätigen Sie Ihre Einstellung unten rechts mit <text:span text:style-name="Emphasis">Weiter</text:span> und anschließend mit <text:span text:style-name="Emphasis">Fertigstellen</text:span>. <text:line-break/></text:p>
      <text:p text:style-name="Text_20_body">Um für uns die Weiterverarbeitung zu erleichtern, würden wir Sie bitten, die Namenskonvention Jahr_Projektname_Name zu verwenden. <text:line-break/>
Speichern Sie Ihre mp4 Datei vorerst lokal auf Ihrem Computer ab. <text:line-break/>
<draw:frame draw:style-name="media" draw:name="11" text:anchor-type="as-char" draw:z-index="11" svg:width="14.869583333333cm" svg:height="16.35125cm"><draw:image xlink:href="Pictures/ebe3183acab1c94b2981fdc29f664209.png" xlink:type="simple" xlink:show="embed" xlink:actuate="onLoad"/></draw:frame></text:p>
      <text:p text:style-name="Text_20_body">Für die Konvertierung Ihres Projekts in eine Video-Datei müssen Sie abhängig von der Rechenleistung Ihres PCs eine längere Zeit einplan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6::03:52</meta:creation-date>
    <dc:creator>Generated</dc:creator>
    <dc:date>2026-09-12T16::03:52</dc:date>
    <dc:language>en-US</dc:language>
    <meta:editing-cycles>1</meta:editing-cycles>
    <meta:editing-duration>PT0S</meta:editing-duration>
    <dc:title>multimedia:camtasia:projekte_erstellen_und_exportieren</dc:title>
  </office:meta>
</office:document-meta>
</file>