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40bf098b8ccd321a40ef1176781d17.png"/>
  <manifest:file-entry manifest:media-type="image/png" manifest:full-path="Pictures/f81173a783f2b26de948a21ad9c5ffe2.png"/>
  <manifest:file-entry manifest:media-type="image/png" manifest:full-path="Pictures/6ea01afc223779d6d50b61dafb46a8b7.png"/>
  <manifest:file-entry manifest:media-type="image/png" manifest:full-path="Pictures/3dfb6fad3f461c439b0773bdab6306a7.png"/>
  <manifest:file-entry manifest:media-type="image/png" manifest:full-path="Pictures/bdc5a1722990cc10b9d0003b28fb278d.png"/>
  <manifest:file-entry manifest:media-type="image/png" manifest:full-path="Pictures/cdc81661fe7d212c30aba8ff31d3d6a2.png"/>
  <manifest:file-entry manifest:media-type="image/png" manifest:full-path="Pictures/36afc2e5a4d07cdbfcfd874f76ea6184.png"/>
  <manifest:file-entry manifest:media-type="image/png" manifest:full-path="Pictures/16297477e29f4114859e0ea2749b4a65.png"/>
  <manifest:file-entry manifest:media-type="image/png" manifest:full-path="Pictures/7af3a62753976a58a7417c07cb298d4b.png"/>
  <manifest:file-entry manifest:media-type="image/png" manifest:full-path="Pictures/737c2a3a7f78b8ae25679e5979908f70.png"/>
  <manifest:file-entry manifest:media-type="image/png" manifest:full-path="Pictures/33b4ce360e50352d0ab6b6e0f711376a.png"/>
  <manifest:file-entry manifest:media-type="image/png" manifest:full-path="Pictures/225d4de3c6a8c3ea00bc2f123505ca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moodle:maxima"/><text:bookmark-start text:name="__RefHeading___maxima_1"/><text:bookmark-start text:name="maxima"/>Maxima<text:bookmark-end text:name="__RefHeading___maxima_1"/><text:bookmark-end text:name="maxima"/></text:h>
      <text:p text:style-name="Text_20_body">Hier werden die Basics von STACK und insbesondere Maxima in Moodle zusammengefasst. Originaltexte zusammengetragen und übersetzt aus <text:a xlink:type="simple" xlink:href="https://github.com/maths/moodle-qtype_stack/tree/master/doc/en/CAS" text:style-name="Internet_20_link" text:visited-style-name="Visited_20_Internet_20_Link">https://github.com/maths/moodle-qtype_stack/tree/master/doc/en/CAS</text:a> und der Dokumentation <text:a xlink:type="simple" xlink:href="http://maxima.sourceforge.net/docs/tutorial/en/minimal-maxima.pdf" text:style-name="Internet_20_link" text:visited-style-name="Visited_20_Internet_20_Link">"Minimal Maxima"</text:a>.</text:p>
      <text:p text:style-name="Text_20_body">STACK arbeitet im Hintergrund mit dem Computeralgebrasystem Maxima. Dies bedeutet, in STACK-Aufgaben können generell Maxima Funktionen und Berechnungen durchgeführt werden, wobei es einige Einschränkungen in STACK gibt. Weiterhin gibt es Funktionen die nur in STACK und nicht in Maxima definiert sind. Welche Funktionalitäten zur Verfügung stehen, kann man hier nachschlagen.</text:p>
      <text:h text:style-name="Heading_20_1" text:outline-level="1"><text:bookmark-start text:name="__RefHeading___objekte_2"/><text:bookmark-start text:name="objekte"/>Objekte<text:bookmark-end text:name="__RefHeading___objekte_2"/><text:bookmark-end text:name="objekte"/></text:h>
      <text:p text:style-name="Text_20_body">Objekte in Maxima sind Ausdrücke (englisch: expressions). Diese kommen generell in drei Formen vor:</text:p>
      <text:list text:style-name="List_20_1" text:continue-numbering="false">
        <text:list-item>
          <text:p text:style-name="List_20_1_Content_First"> Atome wie Symbole, Strings und Zahlen</text:p>
        </text:list-item>
        <text:list-item>
          <text:p text:style-name="List_20_1_Content"> Operatoren mit ihren Argumenten (die wiederum Operatoren oder Atome sein können)</text:p>
        </text:list-item>
        <text:list-item>
          <text:p text:style-name="List_20_1_Content_Last"> Mathematische Ausdrücke die mathematische Operatoren (+-*/&lt;&gt;=) oder Funktionen (z.B. sin(x)) enthalten</text:p>
        </text:list-item>
      </text:list>
      <text:p text:style-name="Text_20_body">Die wichtigsten Objekte sind</text:p>
      <text:list text:style-name="List_20_1" text:continue-numbering="false">
        <text:list-item>
          <text:p text:style-name="List_20_1_Content_First"> Gleichungen</text:p>
        </text:list-item>
        <text:list-item>
          <text:p text:style-name="List_20_1_Content"> Ungleichungen</text:p>
        </text:list-item>
        <text:list-item>
          <text:p text:style-name="List_20_1_Content"> Sets (z.B. <text:span text:style-name="Source_20_Text">A:{1,2}</text:span> )</text:p>
        </text:list-item>
        <text:list-item>
          <text:p text:style-name="List_20_1_Content"> Listen (z.B. <text:span text:style-name="Source_20_Text">L:[1,2,3]</text:span> mit Zugriff auf x-tes Element durch Befehl <text:span text:style-name="Source_20_Text">L[x]</text:span>)</text:p>
        </text:list-item>
        <text:list-item>
          <text:p text:style-name="List_20_1_Content"> Matrizen (z.B. <text:span text:style-name="Source_20_Text">M:matrix([1,2],[3,4])</text:span> mit jede Zeile als eigene Liste und Zugriff durch <text:span text:style-name="Source_20_Text">M[x][y]</text:span>)</text:p>
        </text:list-item>
        <text:list-item>
          <text:p text:style-name="List_20_1_Content"> logische Ausdrücke, verknüpft mit logischem and oder or (z.B. <text:span text:style-name="Source_20_Text">x=1 or x=2</text:span>)</text:p>
        </text:list-item>
        <text:list-item>
          <text:p text:style-name="List_20_1_Content_Last"> (sonstige) Ausdrücke</text:p>
        </text:list-item>
      </text:list>
      <text:h text:style-name="Heading_20_2" text:outline-level="2"><text:bookmark-start text:name="__RefHeading___listen_3"/><text:bookmark-start text:name="listen"/>Listen<text:bookmark-end text:name="__RefHeading___listen_3"/><text:bookmark-end text:name="listen"/></text:h>
      <text:p text:style-name="Text_20_body">Listen können z.B. angelegt werden mit:</text:p>
      <text:p text:style-name="Preformatted_20_Text">L:[1,2,3];</text:p>
      <text:p text:style-name="Text_20_body">Es wird also der Variable <text:span text:style-name="Source_20_Text">L</text:span> die Liste <text:span text:style-name="Source_20_Text">[1,2,3]</text:span> zugeordnet. Dementsprechend kann mit</text:p>
      <text:p text:style-name="Preformatted_20_Text">L[i];</text:p>
      <text:p text:style-name="Text_20_body">auf das i-te Element der Liste zugegriffen werden. Das erste Element der Liste ist somit entsprechend <text:span text:style-name="Source_20_Text">L[1]</text:span>. Erwähnenswert ist hier noch, dass eine Liste auch weitere Listen enthalten kann. In einer Liste <text:span text:style-name="Source_20_Text">L</text:span> die <text:span text:style-name="Source_20_Text">[[1,true],[2,true],[3,false]]</text:span> enthält, kann man also mit</text:p>
      <text:p text:style-name="Preformatted_20_Text">L[3][2];</text:p>
      <text:p text:style-name="Text_20_body">auf das zweite Element in der dritten Liste zugreifen (in diesem Fall <text:span text:style-name="Source_20_Text">false</text:span>). Eine weitere nützliche Operation ist</text:p>
      <text:p text:style-name="Preformatted_20_Text">map(f, L);</text:p>
      <text:p text:style-name="Text_20_body">Hiermit wird <text:span text:style-name="Source_20_Text">f</text:span> auf jedes Element von <text:span text:style-name="Source_20_Text">L</text:span> angewandt. Möchte man jedes Element in der Liste aufaddieren, so kann man dies mit</text:p>
      <text:p text:style-name="Preformatted_20_Text">apply("+",L);</text:p>
      <text:p text:style-name="Text_20_body">tun. Eine weitere Operation ist</text:p>
      <text:p text:style-name="Preformatted_20_Text">for x in L do ex;</text:p>
      <text:p text:style-name="Text_20_body">Dies wendet die Operation <text:span text:style-name="Source_20_Text">ex</text:span> für jedes Element von <text:span text:style-name="Source_20_Text">L</text:span> an, wobei <text:span text:style-name="Source_20_Text">x</text:span> in <text:span text:style-name="Source_20_Text">ex</text:span> als Variable genutzt werden kann. Weiterhin kann man mit</text:p>
      <text:p text:style-name="Preformatted_20_Text">length(L);</text:p>
      <text:p text:style-name="Text_20_body">die Anzal der Elemente in <text:span text:style-name="Source_20_Text">L</text:span> bestimmen.</text:p>
      <text:h text:style-name="Heading_20_2" text:outline-level="2"><text:bookmark-start text:name="__RefHeading___matrizen_4"/><text:bookmark-start text:name="matrizen"/>Matrizen<text:bookmark-end text:name="__RefHeading___matrizen_4"/><text:bookmark-end text:name="matrizen"/></text:h>
      <text:p text:style-name="Text_20_body">Matrizen können mit</text:p>
      <text:p text:style-name="Preformatted_20_Text">M:matrix(L1, ..., Ln);</text:p>
      <text:p text:style-name="Text_20_body">angelegt werden, wobei <text:span text:style-name="Source_20_Text">L1</text:span> bis <text:span text:style-name="Source_20_Text">Ln</text:span> Listen sind, die die Zeilen der Matrix repräsentieren. Mit den Befehlen</text:p>
      <text:p text:style-name="Preformatted_20_Text">M[i,j]</text:p>
      <text:p text:style-name="Text_20_body">oder</text:p>
      <text:p text:style-name="Preformatted_20_Text">M[i][j]</text:p>
      <text:p text:style-name="Text_20_body">greift man auf das Element in der i-ten Zeile und j-ten Spalte zu. Der Befehl</text:p>
      <text:p text:style-name="Preformatted_20_Text">M:zeromatrix(n,m);</text:p>
      <text:p text:style-name="Text_20_body">erzeugt direkt eine n x m - Nullmatrix.</text:p>
      <text:p text:style-name="Text_20_body">Die Matrixmultiplikation wird mit dem Punkt als Operator durchgeführt. Das heißt <text:span text:style-name="Source_20_Text">M.L</text:span>, <text:span text:style-name="Source_20_Text">L.M</text:span> und <text:span text:style-name="Source_20_Text">M.N</text:span> sind Matrixmultiplikationen, mit <text:span text:style-name="Source_20_Text">L</text:span> als Liste und <text:span text:style-name="Source_20_Text">M</text:span> und <text:span text:style-name="Source_20_Text">N</text:span> als Matrizen.</text:p>
      <text:p text:style-name="Text_20_body">Weitere nützliche Funktionen für Matrizen:</text:p>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transpose(M)</text:span>        </text:p>
          </table:table-cell>
          <table:table-cell office:value-type="string" table:style-name="tablecell">
            <text:p text:style-name="tablealignleft"> Transponiert die Matrix <text:span text:style-name="Source_20_Text">M</text:span>.</text:p>
          </table:table-cell>
        </table:table-row>
        <table:table-row>
          <table:table-cell office:value-type="string" table:style-name="tablecell">
            <text:p text:style-name="tablealignleft"><text:span text:style-name="Source_20_Text">eigenvalues(M)</text:span>      </text:p>
          </table:table-cell>
          <table:table-cell office:value-type="string" table:style-name="tablecell">
            <text:p text:style-name="tablealignleft"> Eigenwerte von <text:span text:style-name="Source_20_Text">M</text:span>.         </text:p>
          </table:table-cell>
        </table:table-row>
        <table:table-row>
          <table:table-cell office:value-type="string" table:style-name="tablecell">
            <text:p text:style-name="tablealignleft"><text:span text:style-name="Source_20_Text">eigenvectors(M)</text:span>     </text:p>
          </table:table-cell>
          <table:table-cell office:value-type="string" table:style-name="tablecell">
            <text:p text:style-name="tablealignleft"> Eigenvektoren von <text:span text:style-name="Source_20_Text">M</text:span>.      </text:p>
          </table:table-cell>
        </table:table-row>
        <table:table-row>
          <table:table-cell office:value-type="string" table:style-name="tablecell">
            <text:p text:style-name="tablealignleft"><text:span text:style-name="Source_20_Text">length(M)</text:span>           </text:p>
          </table:table-cell>
          <table:table-cell office:value-type="string" table:style-name="tablecell">
            <text:p text:style-name="tablealignleft"> Anzahl der Zeilen von <text:span text:style-name="Source_20_Text">M</text:span>.  </text:p>
          </table:table-cell>
        </table:table-row>
        <table:table-row>
          <table:table-cell office:value-type="string" table:style-name="tablecell">
            <text:p text:style-name="tablealignleft"><text:span text:style-name="Source_20_Text">length(transpose(M))</text:span></text:p>
          </table:table-cell>
          <table:table-cell office:value-type="string" table:style-name="tablecell">
            <text:p text:style-name="tablealignleft"> Anzahl der Spalten von <text:span text:style-name="Source_20_Text">M</text:span>. </text:p>
          </table:table-cell>
        </table:table-row>
      </table:table>
      <text:h text:style-name="Heading_20_2" text:outline-level="2"><text:bookmark-start text:name="__RefHeading___sets_mengen_5"/><text:bookmark-start text:name="sets_mengen"/>Sets/Mengen<text:bookmark-end text:name="__RefHeading___sets_mengen_5"/><text:bookmark-end text:name="sets_mengen"/></text:h>
      <text:p text:style-name="Text_20_body">Sets erstellt werden mit</text:p>
      <text:p text:style-name="Preformatted_20_Text">A:set(a,b,c,...);</text:p>
      <text:p text:style-name="Text_20_body">oder mit</text:p>
      <text:p text:style-name="Preformatted_20_Text">A:{a,b,c,...};</text:p>
      <text:p text:style-name="Text_20_body">Hier sind <text:span text:style-name="Source_20_Text">a,b,c,…</text:span> die Elemente des Sets.
Beide Alternativen sind äqivalent.
In Sets erscheinen die Elemente des Sets nur einmal.
Das heißt</text:p>
      <text:p text:style-name="Preformatted_20_Text">A:set(a,b,c,b,a);</text:p>
      <text:p text:style-name="Text_20_body">liefert das Set <text:span text:style-name="Source_20_Text">{a,b,c}</text:span>.
Ist dies nicht der Fall, so ist wahrscheinlich die Simplifikation(siehe Abschnitt zu Simplifikation) nicht aktiviert.
Diese kann man aber aktivieren indem man <text:span text:style-name="Emphasis">Aufgabenweites Simplify</text:span> in den <text:span text:style-name="Emphasis">Optionen</text:span> der STACK-Frage auf <text:span text:style-name="Emphasis">Ja</text:span> setzt, indem man die <text:span text:style-name="Source_20_Text">simp</text:span> Variable temporär in den Aufgabenvariablen auf <text:span text:style-name="Source_20_Text">true</text:span> setzt</text:p>
      <text:p text:style-name="Preformatted_20_Text">simp:true;<text:line-break/>A:set(a,b,c,b,a);<text:line-break/>simp:false;</text:p>
      <text:p text:style-name="Text_20_body">oder indem man die Funktion <text:span text:style-name="Source_20_Text">ev()</text:span> nutzt.</text:p>
      <text:p text:style-name="Preformatted_20_Text">A:ev(set(a,b,c,b,a), simp);</text:p>
      <text:p text:style-name="Text_20_body">Nützliche Funktionen für Sets:</text:p>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union(A,B)</text:span>          </text:p>
          </table:table-cell>
          <table:table-cell office:value-type="string" table:style-name="tablecell">
            <text:p text:style-name="tablealignleft"> Vereinigung der beiden Mengen <text:span text:style-name="Source_20_Text">A</text:span> und <text:span text:style-name="Source_20_Text">B</text:span>.</text:p>
          </table:table-cell>
        </table:table-row>
        <table:table-row>
          <table:table-cell office:value-type="string" table:style-name="tablecell">
            <text:p text:style-name="tablealignleft"><text:span text:style-name="Source_20_Text">intersect(A,B)</text:span>      </text:p>
          </table:table-cell>
          <table:table-cell office:value-type="string" table:style-name="tablecell">
            <text:p text:style-name="tablealignleft"> Schnitt der Mengen <text:span text:style-name="Source_20_Text">A</text:span> und <text:span text:style-name="Source_20_Text">B</text:span>.</text:p>
          </table:table-cell>
        </table:table-row>
        <table:table-row>
          <table:table-cell office:value-type="string" table:style-name="tablecell">
            <text:p text:style-name="tablealignleft"><text:span text:style-name="Source_20_Text">cardinality(A)</text:span>      </text:p>
          </table:table-cell>
          <table:table-cell office:value-type="string" table:style-name="tablecell">
            <text:p text:style-name="tablealignleft"> Mächtigkeit der Menge <text:span text:style-name="Source_20_Text">A</text:span>.</text:p>
          </table:table-cell>
        </table:table-row>
      </table:table>
      <text:h text:style-name="Heading_20_1" text:outline-level="1"><text:bookmark-start text:name="__RefHeading___zuweisungen_6"/><text:bookmark-start text:name="zuweisungen"/>Zuweisungen<text:bookmark-end text:name="__RefHeading___zuweisungen_6"/><text:bookmark-end text:name="zuweisungen"/></text:h>
      <table:table table:style-name="Table">
        <table:table-column/>
        <table:table-column/>
        <table:table-row>
          <table:table-cell office:value-type="string" table:style-name="tableheader">
            <text:p text:style-name="Table_20_Heading">   Input  </text:p>
          </table:table-cell>
          <table:table-cell office:value-type="string" table:style-name="tableheader">
            <text:p text:style-name="Table_20_Heading">  Resultat  </text:p>
          </table:table-cell>
        </table:table-row>
        <table:table-row>
          <table:table-cell office:value-type="string" table:style-name="tablecell">
            <text:p text:style-name="tablealignleft"><text:span text:style-name="Source_20_Text">a:1</text:span>      </text:p>
          </table:table-cell>
          <table:table-cell office:value-type="string" table:style-name="tablecell">
            <text:p text:style-name="tablealignleft"> Der Variable <text:span text:style-name="Source_20_Text">a</text:span> wird der Wert <text:span text:style-name="Emphasis">1</text:span> zugewiesen.</text:p>
          </table:table-cell>
        </table:table-row>
        <table:table-row>
          <table:table-cell office:value-type="string" table:style-name="tablecell">
            <text:p text:style-name="tablealignleft"><text:span text:style-name="Source_20_Text">a=1</text:span>      </text:p>
          </table:table-cell>
          <table:table-cell office:value-type="string" table:style-name="tablecell">
            <text:p text:style-name="tablealignleft"> Eine Gleichung, die noch zu lösen ist.</text:p>
          </table:table-cell>
        </table:table-row>
        <table:table-row>
          <table:table-cell office:value-type="string" table:style-name="tablecell">
            <text:p text:style-name="tablealignleft"><text:span text:style-name="Source_20_Text">f(x):=x^3</text:span></text:p>
          </table:table-cell>
          <table:table-cell office:value-type="string" table:style-name="tablecell">
            <text:p text:style-name="tablealignleft"> Definition einer Funktion.</text:p>
          </table:table-cell>
        </table:table-row>
      </table:table>
      <text:p text:style-name="Text_20_body">Innerhalb Zuweisungen können Maxima-Funktionen genutzt werden.</text:p>
      <text:p text:style-name="Text_20_body">Beispiel:</text:p>
      <text:p text:style-name="Preformatted_20_Text">a:expand((x+1)*(x-5));</text:p>
      <text:h text:style-name="Heading_20_2" text:outline-level="2"><text:bookmark-start text:name="__RefHeading___funktionen_definieren_7"/><text:bookmark-start text:name="funktionen_definieren"/>Funktionen definieren<text:bookmark-end text:name="__RefHeading___funktionen_definieren_7"/><text:bookmark-end text:name="funktionen_definieren"/></text:h>
      <text:p text:style-name="Text_20_body">Um eine Funktion zu defnieren gibt es zwei Möglichkeiten. Eine ist der Operator <text:span text:style-name="Source_20_Text">:=</text:span> und die zweite ist die Funktion <text:span text:style-name="Source_20_Text">define()</text:span>. Die erstere haben wir bereits im vorangehenden Kapitel gesehen.</text:p>
      <text:list text:style-name="Numbering_20_1" text:continue-numbering="false">
        <text:list-item>
          <text:p text:style-name="Numbering_20_1_Content_First"> Die erste Möglichkeit ist eine Funktion mit dem Operator <text:span text:style-name="Source_20_Text">:=</text:span> zu definieren. So kann man z.B. eine Funktion <text:span text:style-name="Source_20_Text">foo(x)</text:span> definieren mit <text:span text:style-name="Source_20_Text">foo(x) := diff(x^2 + x + 5, x)</text:span>. Unter <text:span text:style-name="Source_20_Text">foo(x)</text:span> ist nun die Funkion <text:span text:style-name="Source_20_Text">diff(x^2 + x + 5, x)</text:span> hinterlegt. Hier wird nun bei jedem Aufruf von <text:span text:style-name="Source_20_Text">foo(x)</text:span> die Funktion <text:span text:style-name="Source_20_Text">x^2 + x + 5</text:span> nach <text:span text:style-name="Source_20_Text">x</text:span> differenziert und der übergebene Wert an der Stelle <text:span text:style-name="Source_20_Text">x</text:span> eingesetzt. Es ist eventuell nicht gewollt, bei jedem Aufruf die Funktion erneut zu differenzieren, daher gibt es noch eine zweite Möglichkeit Funktionen zu definieren.</text:p>
        </text:list-item>
        <text:list-item>
          <text:p text:style-name="Numbering_20_1_Content_Last"> Es ist auch möglich eine Funktion mit der Maxima Funktion <text:span text:style-name="Source_20_Text">define()</text:span> zu definieren. Mit <text:span text:style-name="Source_20_Text">define(foo(x), diff(x^2 + x + 5, x))</text:span> wird direkt beim Definieren der Funktion <text:span text:style-name="Source_20_Text">diff()</text:span> ausgeführt und so ist letzten Endes die Funktion <text:span text:style-name="Source_20_Text">2*x + 1</text:span> unter <text:span text:style-name="Source_20_Text">foo(x)</text:span> hinterlegt.</text:p>
        </text:list-item>
      </text:list>
      <text:h text:style-name="Heading_20_1" text:outline-level="1"><text:bookmark-start text:name="__RefHeading___gleichungen_loesen_8"/><text:bookmark-start text:name="gleichungen_loesen"/>Gleichungen lösen<text:bookmark-end text:name="__RefHeading___gleichungen_loesen_8"/><text:bookmark-end text:name="gleichungen_loesen"/></text:h>
      <text:p text:style-name="Text_20_body">Gleichungen können mit der Funktion <text:span text:style-name="Source_20_Text">solve(ex, x)</text:span> gelöst werden.</text:p>
      <text:p text:style-name="Preformatted_20_Text">solve(x^2 + x - 30 = 0, x);</text:p>
      <text:p text:style-name="Text_20_body">löst die Gleichung <text:span text:style-name="Source_20_Text">x^2 + x - 30 = 0</text:span> nach <text:span text:style-name="Source_20_Text">x</text:span> auf und gibt die Liste</text:p>
      <text:p text:style-name="Preformatted_20_Text">[x = -6, x = 5]</text:p>
      <text:p text:style-name="Text_20_body">aus, die die Lösungen enthält.
Ist <text:span text:style-name="Source_20_Text">ex</text:span> keine Gleichung, so wird <text:span text:style-name="Source_20_Text">ex = 0</text:span> angenommen.</text:p>
      <text:p text:style-name="Text_20_body">Auch Gleichungssysteme können mit <text:span text:style-name="Source_20_Text">solve([ex1, …, exn], [x1, …, xn])</text:span> gelöst werden.</text:p>
      <text:p text:style-name="Preformatted_20_Text">solve([x + y = 0, x - y = 10], [x, y]);</text:p>
      <text:p text:style-name="Text_20_body">liefert als Ergebnis</text:p>
      <text:p text:style-name="Preformatted_20_Text">[[x=5, y=-5]]</text:p>
      <text:p text:style-name="Text_20_body">Hierbei ist zu beachten, dass die Lösung eine Liste innerhalb einer Liste ist. Dies liegt daran, dass jede mögliche Lösung als eigene Liste aufgelistet wird.</text:p>
      <text:h text:style-name="Heading_20_1" text:outline-level="1"><text:bookmark-start text:name="__RefHeading___integrieren_und_differenzieren_9"/><text:bookmark-start text:name="integrieren_und_differenzieren"/>Integrieren und Differenzieren<text:bookmark-end text:name="__RefHeading___integrieren_und_differenzieren_9"/><text:bookmark-end text:name="integrieren_und_differenzieren"/></text:h>
      <text:p text:style-name="Text_20_body">Mit Hilfe von Maxima kann man mit Hilfe von Funktionen sehr einfach Integrale berechnen lassen und differenzieren.</text:p>
      <text:h text:style-name="Heading_20_2" text:outline-level="2"><text:bookmark-start text:name="__RefHeading___integrieren_10"/><text:bookmark-start text:name="integrieren"/>Integrieren<text:bookmark-end text:name="__RefHeading___integrieren_10"/><text:bookmark-end text:name="integrieren"/></text:h>
      <text:p text:style-name="Text_20_body">Es können mit <text:span text:style-name="Source_20_Text">integrate(ex, x)</text:span> uneigentliche und mit <text:span text:style-name="Source_20_Text">integrate(ex, x, a, b)</text:span> eigenliche Integrale ausgewertet werden, wobei <text:span text:style-name="Source_20_Text">ex</text:span> die zu integrierende Funktion beschreibt, <text:span text:style-name="Source_20_Text">x</text:span> die Variable und <text:span text:style-name="Source_20_Text">a</text:span> und <text:span text:style-name="Source_20_Text">b</text:span> die Grenzen definieren.</text:p>
      <text:p text:style-name="Text_20_body">So liefert z.B.</text:p>
      <text:p text:style-name="Preformatted_20_Text">integrate(1/(1+x), x);</text:p>
      <text:p text:style-name="Text_20_body">entsprechend das Ergebnis</text:p>
      <text:p text:style-name="Preformatted_20_Text">ln(|x+1|)</text:p>
      <text:p text:style-name="Text_20_body">Einige Maxima Funktionen können beim Integrieren sehr nützlich sein.
Möchte man das eben genannte Integral zwischen den Grenzen <text:span text:style-name="Source_20_Text">0</text:span> und <text:span text:style-name="Source_20_Text">a</text:span> berechnen, so sollte man vorher angeben, dass <text:span text:style-name="Source_20_Text">a</text:span> größer 0 ist.
Dies kann man vor dem Integrieren mit dem Befehl</text:p>
      <text:p text:style-name="Preformatted_20_Text">assume(a&gt;0);</text:p>
      <text:p text:style-name="Text_20_body">erreichen.
Andernfalls würde</text:p>
      <text:p text:style-name="Preformatted_20_Text">integrate(1/(1+x), x, 0, a);</text:p>
      <text:p text:style-name="Text_20_body">zu Fehlermeldungen führen.</text:p>
      <text:p text:style-name="Text_20_body">Möchte man das Integral nicht ausrechnen, sondern einfach nur als Integral ausgeben, so kann man dies mit einem Apostroph vor dem Befehl erreichen, was die Ausführung der Funktion in Maxima unterdrückt, also z.B.</text:p>
      <text:p text:style-name="Preformatted_20_Text">'integrate(1/(1+x), x, 0, a);</text:p>
      <text:p text:style-name="Text_20_body">Möchte man diesen Ausdruck dann doch integrieren kann man das mit dem Befehl</text:p>
      <text:p text:style-name="Preformatted_20_Text">ev(ex, integrate);</text:p>
      <text:p text:style-name="Text_20_body">tun.
Wird auch ohne das Apostroph nur das Integral angezeigt, so konnte kein Integral gefunden werden und man muss eventuell manuell mit Substiution nach einer Lösung suchen.</text:p>
      <text:h text:style-name="Heading_20_2" text:outline-level="2"><text:bookmark-start text:name="__RefHeading___differenzieren_11"/><text:bookmark-start text:name="differenzieren"/>Differenzieren<text:bookmark-end text:name="__RefHeading___differenzieren_11"/><text:bookmark-end text:name="differenzieren"/></text:h>
      <text:p text:style-name="Text_20_body">Einfaches differenzieren einer Funktion <text:span text:style-name="Source_20_Text">ex</text:span> nach Variable <text:span text:style-name="Source_20_Text">x</text:span> funktioniert mit dem Befehl</text:p>
      <text:p text:style-name="Preformatted_20_Text">diff(ex, x);</text:p>
      <text:p text:style-name="Text_20_body">Die n-te Ableitung erhält man mit</text:p>
      <text:p text:style-name="Preformatted_20_Text">diff(ex, x, n);</text:p>
      <text:p text:style-name="Text_20_body">Mit</text:p>
      <text:p text:style-name="Preformatted_20_Text">diff(ex, x_1, n_1, x_2, n_2, ..., x_m, n_m);</text:p>
      <text:p text:style-name="Text_20_body">wird ein Ausdruck <text:span text:style-name="Source_20_Text">ex</text:span> zunächst <text:span text:style-name="Source_20_Text">n_1</text:span> mal nach <text:span text:style-name="Source_20_Text">x_1</text:span> differenziert, dann <text:span text:style-name="Source_20_Text">n_2</text:span> mal nach <text:span text:style-name="Source_20_Text">x_2</text:span> differenziert, etc.</text:p>
      <text:p text:style-name="Text_20_body">Auch hier kann man genauso wie beim Integrieren, die tatsächliche Berechnung durch ein vorgestelltes Apostroph unterbinden (z.B. '<text:span text:style-name="Source_20_Text">diff(x^2, x)</text:span>).</text:p>
      <text:h text:style-name="Heading_20_1" text:outline-level="1"><text:bookmark-start text:name="__RefHeading___praedikat-funktionen_12"/><text:bookmark-start text:name="praedikat-funktionen"/>Prädikat-Funktionen<text:bookmark-end text:name="__RefHeading___praedikat-funktionen_12"/><text:bookmark-end text:name="praedikat-funktionen"/></text:h>
      <text:p text:style-name="Text_20_body">Funktionen in STACK/Maxima die als Input einen Ausdruck nehmen und true oder false ausgeben.</text:p>
      <text:p text:style-name="Text_20_body"><text:span text:style-name="Source_20_Text">ex</text:span> steht für den Ausdruck (expression).
Beachte: Jeder Name einer Prädikats-Funktion endet auf „p“.</text:p>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floatnump(ex)</text:span>          </text:p>
          </table:table-cell>
          <table:table-cell office:value-type="string" table:style-name="tablecell">
            <text:p text:style-name="tablealignleft"> Überprüft ob <text:span text:style-name="Source_20_Text">ex</text:span> ein float ist.</text:p>
          </table:table-cell>
        </table:table-row>
        <table:table-row>
          <table:table-cell office:value-type="string" table:style-name="tablecell">
            <text:p text:style-name="tablealignleft"><text:span text:style-name="Source_20_Text">numberp(ex)</text:span>            </text:p>
          </table:table-cell>
          <table:table-cell office:value-type="string" table:style-name="tablecell">
            <text:p text:style-name="tablealignleft"> Überprüft ob <text:span text:style-name="Source_20_Text">ex</text:span> eine Zahl ist. Wobei Symbole wie <text:span text:style-name="Source_20_Text">\sqrt(2)</text:span>, <text:span text:style-name="Source_20_Text">\pi</text:span> oder <text:span text:style-name="Source_20_Text">i</text:span> nicht als Zahlen gewertet werden.</text:p>
          </table:table-cell>
        </table:table-row>
        <table:table-row>
          <table:table-cell office:value-type="string" table:style-name="tablecell">
            <text:p text:style-name="tablealignleft"><text:span text:style-name="Source_20_Text">real_numberp(ex)</text:span>       </text:p>
          </table:table-cell>
          <table:table-cell office:value-type="string" table:style-name="tablecell">
            <text:p text:style-name="tablealignleft"> Überprüft ob <text:span text:style-name="Source_20_Text">ex</text:span> eine reele Zahl ist (schließt irrationale Zahlen und symbolische Zahlen wie <text:span text:style-name="Source_20_Text">\pi</text:span> mit ein.</text:p>
          </table:table-cell>
        </table:table-row>
        <table:table-row>
          <table:table-cell office:value-type="string" table:style-name="tablecell">
            <text:p text:style-name="tablealignleft"><text:span text:style-name="Source_20_Text">setp(ex)</text:span>               </text:p>
          </table:table-cell>
          <table:table-cell office:value-type="string" table:style-name="tablecell">
            <text:p text:style-name="tablealignleft"> Überprüft ob <text:span text:style-name="Source_20_Text">ex</text:span> ein Set ist.</text:p>
          </table:table-cell>
        </table:table-row>
        <table:table-row>
          <table:table-cell office:value-type="string" table:style-name="tablecell">
            <text:p text:style-name="tablealignleft"><text:span text:style-name="Source_20_Text">listp(ex)</text:span>              </text:p>
          </table:table-cell>
          <table:table-cell office:value-type="string" table:style-name="tablecell">
            <text:p text:style-name="tablealignleft"> Überprüft ob <text:span text:style-name="Source_20_Text">ex</text:span> eine Liste ist.</text:p>
          </table:table-cell>
        </table:table-row>
        <table:table-row>
          <table:table-cell office:value-type="string" table:style-name="tablecell">
            <text:p text:style-name="tablealignleft"><text:span text:style-name="Source_20_Text">matricep(ex)</text:span>           </text:p>
          </table:table-cell>
          <table:table-cell office:value-type="string" table:style-name="tablecell">
            <text:p text:style-name="tablealignleft"> Überprüft ob <text:span text:style-name="Source_20_Text">ex</text:span> eine Matrix ist.</text:p>
          </table:table-cell>
        </table:table-row>
        <table:table-row>
          <table:table-cell office:value-type="string" table:style-name="tablecell">
            <text:p text:style-name="tablealignleft"><text:span text:style-name="Source_20_Text">polynomialp(ex,[v])</text:span>    </text:p>
          </table:table-cell>
          <table:table-cell office:value-type="string" table:style-name="tablecell">
            <text:p text:style-name="tablealignleft"> Überprüft ob <text:span text:style-name="Source_20_Text">ex</text:span> ein Polynom in der Liste der Variable <text:span text:style-name="Source_20_Text">v</text:span> ist.</text:p>
          </table:table-cell>
        </table:table-row>
        <table:table-row>
          <table:table-cell office:value-type="string" table:style-name="tablecell">
            <text:p text:style-name="tablealignleft"><text:span text:style-name="Source_20_Text">equationp(ex)</text:span>          </text:p>
          </table:table-cell>
          <table:table-cell office:value-type="string" table:style-name="tablecell">
            <text:p text:style-name="tablealignleft"> Überprüft ob <text:span text:style-name="Source_20_Text">ex</text:span> eine Gleichung ist.</text:p>
          </table:table-cell>
        </table:table-row>
        <table:table-row>
          <table:table-cell office:value-type="string" table:style-name="tablecell">
            <text:p text:style-name="tablealignleft"><text:span text:style-name="Source_20_Text">functionp(ex)</text:span>          </text:p>
          </table:table-cell>
          <table:table-cell office:value-type="string" table:style-name="tablecell">
            <text:p text:style-name="tablealignleft"> Überprüft ob <text:span text:style-name="Source_20_Text">ex</text:span> eine Funktion ist, definiert durch den Operator <text:span text:style-name="Source_20_Text">:=</text:span>.</text:p>
          </table:table-cell>
        </table:table-row>
        <table:table-row>
          <table:table-cell office:value-type="string" table:style-name="tablecell">
            <text:p text:style-name="tablealignleft"><text:span text:style-name="Source_20_Text">inequalityp(ex)</text:span>        </text:p>
          </table:table-cell>
          <table:table-cell office:value-type="string" table:style-name="tablecell">
            <text:p text:style-name="tablealignleft"> Überprüft ob <text:span text:style-name="Source_20_Text">ex</text:span> eine Ungleichnung ist.</text:p>
          </table:table-cell>
        </table:table-row>
        <table:table-row>
          <table:table-cell office:value-type="string" table:style-name="tablecell">
            <text:p text:style-name="tablealignleft"><text:span text:style-name="Source_20_Text">expressionp(ex)</text:span>        </text:p>
          </table:table-cell>
          <table:table-cell office:value-type="string" table:style-name="tablecell">
            <text:p text:style-name="tablealignleft"> Überprüft ob <text:span text:style-name="Source_20_Text">ex</text:span> <text:span text:style-name="Emphasis">keine</text:span> Matrix, Liste, Set, Gleichung, Funktion oder Ungleichung ist.</text:p>
          </table:table-cell>
        </table:table-row>
        <table:table-row>
          <table:table-cell office:value-type="string" table:style-name="tablecell">
            <text:p text:style-name="tablealignleft"><text:span text:style-name="Source_20_Text">polynomialsimpp(ex)</text:span>    </text:p>
          </table:table-cell>
          <table:table-cell office:value-type="string" table:style-name="tablecell">
            <text:p text:style-name="tablealignleft"> Überprüft ob <text:span text:style-name="Source_20_Text">ex</text:span> ein Polynom in seinen eigenen Variablen ist.</text:p>
          </table:table-cell>
        </table:table-row>
        <table:table-row>
          <table:table-cell office:value-type="string" table:style-name="tablecell">
            <text:p text:style-name="tablealignleft"><text:span text:style-name="Source_20_Text">simp_numberp(ex)</text:span>       </text:p>
          </table:table-cell>
          <table:table-cell office:value-type="string" table:style-name="tablecell">
            <text:p text:style-name="tablealignleft"> Überprüft ob <text:span text:style-name="Source_20_Text">ex</text:span> eine Zahl ist falls <text:span text:style-name="Source_20_Text">simp:false</text:span>.</text:p>
          </table:table-cell>
        </table:table-row>
        <table:table-row>
          <table:table-cell office:value-type="string" table:style-name="tablecell">
            <text:p text:style-name="tablealignleft"><text:span text:style-name="Source_20_Text">simp_integerp(ex)</text:span>      </text:p>
          </table:table-cell>
          <table:table-cell office:value-type="string" table:style-name="tablecell">
            <text:p text:style-name="tablealignleft"> Überprüft ob <text:span text:style-name="Source_20_Text">ex</text:span> ein Integer ist falls <text:span text:style-name="Source_20_Text">simp:false</text:span>.</text:p>
          </table:table-cell>
        </table:table-row>
        <table:table-row>
          <table:table-cell office:value-type="string" table:style-name="tablecell">
            <text:p text:style-name="tablealignleft"><text:span text:style-name="Source_20_Text">real_numberp(ex)</text:span>       </text:p>
          </table:table-cell>
          <table:table-cell office:value-type="string" table:style-name="tablecell">
            <text:p text:style-name="tablealignleft"> Überprüft ob <text:span text:style-name="Source_20_Text">ex</text:span> eine reelle Zahl ist.</text:p>
          </table:table-cell>
        </table:table-row>
        <table:table-row>
          <table:table-cell office:value-type="string" table:style-name="tablecell">
            <text:p text:style-name="tablealignleft"><text:span text:style-name="Source_20_Text">rational_numberp(ex)</text:span>   </text:p>
          </table:table-cell>
          <table:table-cell office:value-type="string" table:style-name="tablecell">
            <text:p text:style-name="tablealignleft"> Überprüft ob <text:span text:style-name="Source_20_Text">ex</text:span> eine rationale Zahl ist.</text:p>
          </table:table-cell>
        </table:table-row>
        <table:table-row>
          <table:table-cell office:value-type="string" table:style-name="tablecell">
            <text:p text:style-name="tablealignleft"><text:span text:style-name="Source_20_Text">lowesttermsp(ex)</text:span>       </text:p>
          </table:table-cell>
          <table:table-cell office:value-type="string" table:style-name="tablecell">
            <text:p text:style-name="tablealignleft"> Überprüft ob ein Bruch <text:span text:style-name="Source_20_Text">ex</text:span> nicht mehr kürzbar ist.</text:p>
          </table:table-cell>
        </table:table-row>
        <table:table-row>
          <table:table-cell office:value-type="string" table:style-name="tablecell">
            <text:p text:style-name="tablealignleft"><text:span text:style-name="Source_20_Text">element_listp(ex,l)</text:span>    </text:p>
          </table:table-cell>
          <table:table-cell office:value-type="string" table:style-name="tablecell">
            <text:p text:style-name="tablealignleft"> <text:span text:style-name="Source_20_Text">true</text:span> wenn <text:span text:style-name="Source_20_Text">ex</text:span> ein Element der Liste <text:span text:style-name="Source_20_Text">l</text:span> ist.  (Sets haben <text:span text:style-name="Source_20_Text">elementp</text:span>, Listen jedoch nicht)</text:p>
          </table:table-cell>
        </table:table-row>
        <table:table-row>
          <table:table-cell office:value-type="string" table:style-name="tablecell">
            <text:p text:style-name="tablealignleft"><text:span text:style-name="Source_20_Text">all_listp(p,l)</text:span>         </text:p>
          </table:table-cell>
          <table:table-cell office:value-type="string" table:style-name="tablecell">
            <text:p text:style-name="tablealignleft"> <text:span text:style-name="Source_20_Text">true</text:span> wenn alle Elemente von <text:span text:style-name="Source_20_Text">l</text:span> die Bedingung <text:span text:style-name="Source_20_Text">p</text:span> erfüllen.</text:p>
          </table:table-cell>
        </table:table-row>
        <table:table-row>
          <table:table-cell office:value-type="string" table:style-name="tablecell">
            <text:p text:style-name="tablealignleft"><text:span text:style-name="Source_20_Text">any_listp(p,l)</text:span>         </text:p>
          </table:table-cell>
          <table:table-cell office:value-type="string" table:style-name="tablecell">
            <text:p text:style-name="tablealignleft"> <text:span text:style-name="Source_20_Text">true</text:span> wenn zumindest ein Element von <text:span text:style-name="Source_20_Text">l</text:span> die Bedingung <text:span text:style-name="Source_20_Text">p</text:span> erfüllt.</text:p>
          </table:table-cell>
        </table:table-row>
        <table:table-row>
          <table:table-cell office:value-type="string" table:style-name="tablecell">
            <text:p text:style-name="tablealignleft"><text:span text:style-name="Source_20_Text">sublist(l,p)</text:span>           </text:p>
          </table:table-cell>
          <table:table-cell office:value-type="string" table:style-name="tablecell">
            <text:p text:style-name="tablealignleft"> Gibt eine Liste mit den Elementen aus <text:span text:style-name="Source_20_Text">l</text:span> zurück die die Bedingung <text:span text:style-name="Source_20_Text">p</text:span> erfüllen.</text:p>
          </table:table-cell>
        </table:table-row>
        <table:table-row>
          <table:table-cell office:value-type="string" table:style-name="tablecell">
            <text:p text:style-name="tablealignleft"><text:span text:style-name="Source_20_Text">expandp(ex)</text:span>            </text:p>
          </table:table-cell>
          <table:table-cell office:value-type="string" table:style-name="tablecell">
            <text:p text:style-name="tablealignleft"> <text:span text:style-name="Source_20_Text">true</text:span> wenn sich <text:span text:style-name="Source_20_Text">ex</text:span> in seiner aufgelösten Form befindet.</text:p>
          </table:table-cell>
        </table:table-row>
        <table:table-row>
          <table:table-cell office:value-type="string" table:style-name="tablecell">
            <text:p text:style-name="tablealignleft"><text:span text:style-name="Source_20_Text">factorp(ex)</text:span>            </text:p>
          </table:table-cell>
          <table:table-cell office:value-type="string" table:style-name="tablecell">
            <text:p text:style-name="tablealignleft"> <text:span text:style-name="Source_20_Text">true</text:span> wenn sich <text:span text:style-name="Source_20_Text">ex</text:span> in seiner faktorisierten Form befindet.</text:p>
          </table:table-cell>
        </table:table-row>
        <table:table-row>
          <table:table-cell office:value-type="string" table:style-name="tablecell">
            <text:p text:style-name="tablealignleft"><text:span text:style-name="Source_20_Text">continuousp(ex,v,xp)</text:span>   </text:p>
          </table:table-cell>
          <table:table-cell office:value-type="string" table:style-name="tablecell">
            <text:p text:style-name="tablealignleft"> <text:span text:style-name="Source_20_Text">true</text:span> wenn <text:span text:style-name="Source_20_Text">ex</text:span> stetig ist in Bezug auf <text:span text:style-name="Source_20_Text">v</text:span> an der Stelle <text:span text:style-name="Source_20_Text">xp</text:span>.</text:p>
          </table:table-cell>
        </table:table-row>
        <table:table-row>
          <table:table-cell office:value-type="string" table:style-name="tablecell">
            <text:p text:style-name="tablealignleft"><text:span text:style-name="Source_20_Text">diffp(ex,v,xp,[n])</text:span>     </text:p>
          </table:table-cell>
          <table:table-cell office:value-type="string" table:style-name="tablecell">
            <text:p text:style-name="tablealignleft"> <text:span text:style-name="Source_20_Text">true</text:span> wenn <text:span text:style-name="Source_20_Text">ex</text:span> (optional <text:span text:style-name="Source_20_Text">n</text:span> mal) nach <text:span text:style-name="Source_20_Text">v</text:span> differenzierbar ist an der Stelle <text:span text:style-name="Source_20_Text">xp</text:span> (unreliable).</text:p>
          </table:table-cell>
        </table:table-row>
      </table:table>
      <text:p text:style-name="Text_20_body"><text:span text:style-name="Source_20_Text">rationalized(ex)</text:span> gibt zudem <text:span text:style-name="Source_20_Text">false</text:span> zurück, falls der Ausdruck <text:span text:style-name="Source_20_Text">ex</text:span> Brüche enthält, die im Hauptnenner z.B. Wurzelausdrücke enthalten mit einer Liste der Funde und <text:span text:style-name="Source_20_Text">true</text:span> sonst. Ist aber an sich keine Prädikats-Funktion.</text:p>
      <text:h text:style-name="Heading_20_1" text:outline-level="1"><text:bookmark-start text:name="__RefHeading___zahlen_13"/><text:bookmark-start text:name="zahlen"/>Zahlen<text:bookmark-end text:name="__RefHeading___zahlen_13"/><text:bookmark-end text:name="zahlen"/></text:h>
      <table:table table:style-name="Table">
        <table:table-column/>
        <table:table-column/>
        <table:table-row>
          <table:table-cell office:value-type="string" table:style-name="tableheader" table:number-columns-spanned="2">
            <text:p text:style-name="Table_20_Heading">        Konstanten       </text:p>
          </table:table-cell>
          <table:covered-table-cell/>
        </table:table-row>
        <table:table-row>
          <table:table-cell office:value-type="string" table:style-name="tablecell">
            <text:p text:style-name="tablealignleft">%e         </text:p>
          </table:table-cell>
          <table:table-cell office:value-type="string" table:style-name="tablecell">
            <text:p text:style-name="tablealignleft"> Eulersche Zahl</text:p>
          </table:table-cell>
        </table:table-row>
        <table:table-row>
          <table:table-cell office:value-type="string" table:style-name="tablecell">
            <text:p text:style-name="tablealignleft">%pi        </text:p>
          </table:table-cell>
          <table:table-cell office:value-type="string" table:style-name="tablecell">
            <text:p text:style-name="tablealignleft"> Kreiszahl</text:p>
          </table:table-cell>
        </table:table-row>
        <table:table-row>
          <table:table-cell office:value-type="string" table:style-name="tablecell">
            <text:p text:style-name="tablealignleft">%i         </text:p>
          </table:table-cell>
          <table:table-cell office:value-type="string" table:style-name="tablecell">
            <text:p text:style-name="tablealignleft"> imaginäre Einheit</text:p>
          </table:table-cell>
        </table:table-row>
        <table:table-row>
          <table:table-cell office:value-type="string" table:style-name="tablecell">
            <text:p text:style-name="tablealignleft">%phi       </text:p>
          </table:table-cell>
          <table:table-cell office:value-type="string" table:style-name="tablecell">
            <text:p text:style-name="tablealignleft"> Goldener Schnitt</text:p>
          </table:table-cell>
        </table:table-row>
      </table:table>
      <text:p text:style-name="Text_20_body">Manche Zahlen wie z.B. <text:span text:style-name="Source_20_Text">e</text:span> oder <text:span text:style-name="Source_20_Text">pi</text:span> sind schon automatisch als Variablen angelegt. Das heißt <text:span text:style-name="Source_20_Text">pi: %pi</text:span> ist nicht notwendig. Möchte man jedoch <text:span text:style-name="Source_20_Text">pi</text:span> nur als Symbol und nicht als Zahl benutzen so kann man den Befehl <text:span text:style-name="Source_20_Text">stack_reset_vars(true)</text:span> mit in die Aufgabenvariablen aufnehmen.</text:p>
      <text:h text:style-name="Heading_20_2" text:outline-level="2"><text:bookmark-start text:name="__RefHeading___gleitkommazahlen_14"/><text:bookmark-start text:name="gleitkommazahlen"/>Gleitkommazahlen<text:bookmark-end text:name="__RefHeading___gleitkommazahlen_14"/><text:bookmark-end text:name="gleitkommazahlen"/></text:h>
      <text:p text:style-name="Text_20_body">Mit der Funktion <text:span text:style-name="Source_20_Text">float(ex)</text:span> kann aus <text:span text:style-name="Source_20_Text">ex</text:span> eine Gleitkommazahl gemacht werden. Mit <text:span text:style-name="Source_20_Text">rat(ex)</text:span> kann <text:span text:style-name="Source_20_Text">ex</text:span> „rationalisiert“ werden. Für</text:p>
      <text:p text:style-name="Preformatted_20_Text">rat(0.25);</text:p>
      <text:p text:style-name="Text_20_body">erhalten wir entsprechend den Bruch 1/4 als Output.</text:p>
      <text:p text:style-name="Text_20_body">Aufpassen muss man, wenn Ausdrücke wie <text:span text:style-name="Source_20_Text">2e5</text:span> (im Sinne von 2 x 10^5) benutzt werden sollen, da wie oben schon beschrieben <text:span text:style-name="Source_20_Text">e</text:span> als Eulersche Zahl angelegt wird. Hier muss man die <text:span text:style-name="Emphasis">strikte Syntax</text:span> in Fragen aktivieren, da sonst der Ausdruck <text:span text:style-name="Source_20_Text">2e5</text:span> als <text:span text:style-name="Source_20_Text">2*e*5</text:span> interpretiert wird.</text:p>
      <text:h text:style-name="Heading_20_2" text:outline-level="2"><text:bookmark-start text:name="__RefHeading___runden_15"/><text:bookmark-start text:name="runden"/>Runden<text:bookmark-end text:name="__RefHeading___runden_15"/><text:bookmark-end text:name="runden"/></text:h>
      <text:p text:style-name="Text_20_body">Gerundet wird standardmäßig in STACK mit</text:p>
      <text:p text:style-name="Preformatted_20_Text">round(x);</text:p>
      <text:p text:style-name="Text_20_body">wobei hier zu beachten ist, dass das symmetrische Runden genutzt wird. Es wird also bei .5 auf die nächste gerade Zahl gerundet. Das heißt, 2.5 wird auf 2 abgerundet und 3.5 auf 4 aufgerundet. Kaufmännisches Runden kann dennoch mit der Funktion</text:p>
      <text:p text:style-name="Preformatted_20_Text">significantfigures(x, n);</text:p>
      <text:p text:style-name="Text_20_body">erreicht werden.</text:p>
      <text:h text:style-name="Heading_20_2" text:outline-level="2"><text:bookmark-start text:name="__RefHeading___zufallswerte_16"/><text:bookmark-start text:name="zufallswerte"/>Zufallswerte<text:bookmark-end text:name="__RefHeading___zufallswerte_16"/><text:bookmark-end text:name="zufallswerte"/></text:h>
      <text:h text:style-name="Heading_20_3" text:outline-level="3"><text:bookmark-start text:name="__RefHeading___einfache_zufallswerte_17"/><text:bookmark-start text:name="einfache_zufallswerte"/>Einfache Zufallswerte<text:bookmark-end text:name="__RefHeading___einfache_zufallswerte_17"/><text:bookmark-end text:name="einfache_zufallswerte"/></text:h>
      <text:p text:style-name="Text_20_body">Die Maxima Funktion <text:span text:style-name="Source_20_Text">random()</text:span> erzeugt Zufallszahlen, jedoch sollte dies nicht für STACK-Aufgaben genutzt werden, denn dies verursacht, dass ein Student, der eine Frage ein weiteres Mal ansieht, neue Zufallswerte erhält.
Um dies zu vermeiden, wurde für STACK eine Funktion <text:span text:style-name="Source_20_Text">rand()</text:span>, mit festgesetztem seed, definiert.
Diese ist also dementsprechend für STACK zu bevorzugen.</text:p>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rand(n)</text:span>                   </text:p>
          </table:table-cell>
          <table:table-cell office:value-type="string" table:style-name="tablecell">
            <text:p text:style-name="tablealignleft"> Erzeugt eine Zufallszahl zwischen <text:span text:style-name="Source_20_Text">0</text:span> und <text:span text:style-name="Source_20_Text">n-1</text:span>.</text:p>
          </table:table-cell>
        </table:table-row>
        <table:table-row>
          <table:table-cell office:value-type="string" table:style-name="tablecell">
            <text:p text:style-name="tablealignleft"><text:span text:style-name="Source_20_Text">rand(n.0)</text:span>                 </text:p>
          </table:table-cell>
          <table:table-cell office:value-type="string" table:style-name="tablecell">
            <text:p text:style-name="tablealignleft"> Erzeugt eine zufällige Gleitkommazahl zwischen <text:span text:style-name="Source_20_Text">0</text:span> und <text:span text:style-name="Source_20_Text">n</text:span>.</text:p>
          </table:table-cell>
        </table:table-row>
        <table:table-row>
          <table:table-cell office:value-type="string" table:style-name="tablecell">
            <text:p text:style-name="tablealignleft"><text:span text:style-name="Source_20_Text">float(rand(2000)/1000)</text:span>    </text:p>
          </table:table-cell>
          <table:table-cell office:value-type="string" table:style-name="tablecell">
            <text:p text:style-name="tablealignleft"> Erzeugt eine Zufallszahl zwischen <text:span text:style-name="Source_20_Text">0</text:span> und <text:span text:style-name="Source_20_Text">2</text:span> mit drei Nachkommastellen (indem zuerst mit <text:span text:style-name="Source_20_Text">rand(2000)</text:span> eine Zahl zwischen <text:span text:style-name="Source_20_Text">0</text:span> und <text:span text:style-name="Source_20_Text">1999</text:span> erzeugt wird und diese mit dem Teilen durch <text:span text:style-name="Source_20_Text">1000</text:span>  um drei Nachkommastellen verschoben wird). Die Werte können hier natürlich nach Belieben angepasst werden. </text:p>
          </table:table-cell>
        </table:table-row>
        <table:table-row>
          <table:table-cell office:value-type="string" table:style-name="tablecell">
            <text:p text:style-name="tablealignleft"><text:span text:style-name="Source_20_Text">rand([a, b, …, z])</text:span>      </text:p>
          </table:table-cell>
          <table:table-cell office:value-type="string" table:style-name="tablecell">
            <text:p text:style-name="tablealignleft"> Zieht ein zufälliges Element aus der Liste <text:span text:style-name="Source_20_Text">[a, b, …, z]</text:span>.</text:p>
          </table:table-cell>
        </table:table-row>
        <table:table-row>
          <table:table-cell office:value-type="string" table:style-name="tablecell">
            <text:p text:style-name="tablealignleft"><text:span text:style-name="Source_20_Text">rand(matrix(…))</text:span>         </text:p>
          </table:table-cell>
          <table:table-cell office:value-type="string" table:style-name="tablecell">
            <text:p text:style-name="tablealignleft"> Wendet die Funktion rand() auf jedes Element der Matrix an.</text:p>
          </table:table-cell>
        </table:table-row>
      </table:table>
      <text:p text:style-name="Text_20_body">Es ist ratsam beim Erzeugen von Zufallszahlen keine bedingte Anweisungen wie z.B. <text:span text:style-name="Source_20_Text">if</text:span> zu benutzen sondern auf einfachere Mittel zurückzugreifen.
Möchte man beispielsweise eine Zufallszahl erzeugen, die eine kleine Primzahl ist, dann ist der Ausdruck</text:p>
      <text:p text:style-name="Preformatted_20_Text">rand([2, 3, 5, 7, 11, 13, 17, 19]);</text:p>
      <text:p text:style-name="Text_20_body">vielleicht nicht die schönste, aber dafür die zuverlässigste Variante.</text:p>
      <text:p text:style-name="Text_20_body">Weiterer Tipp: Möchte man Zufallszahlen nicht ab 0 aufwärts sondern z.B. zwischen -5 und 10 oder zwischen 11 und 42 erzeugen, so kann man dies mit der Kombination von Zufallswerten und der Addition oder Substraktion von festen Werten erreichen.</text:p>
      <text:p text:style-name="Text_20_body">Zufallswerte zwischen 11 und 42:</text:p>
      <text:p text:style-name="Preformatted_20_Text">p: rand(32)+11;</text:p>
      <text:p text:style-name="Text_20_body">Matrix mit Zufallswerten zwischen -5 und 10:</text:p>
      <text:p text:style-name="Preformatted_20_Text">A: rand(matrix([16,16],[16,16]))-matrix([5,5],[5,5]);</text:p>
      <text:h text:style-name="Heading_20_3" text:outline-level="3"><text:bookmark-start text:name="__RefHeading___weitere_funktionen_zum_erzeugen_von_zufallswerten_18"/><text:bookmark-start text:name="weitere_funktionen_zum_erzeugen_von_zufallswerten"/>Weitere Funktionen zum Erzeugen von Zufallswerten<text:bookmark-end text:name="__RefHeading___weitere_funktionen_zum_erzeugen_von_zufallswerten_18"/><text:bookmark-end text:name="weitere_funktionen_zum_erzeugen_von_zufallswerten"/></text:h>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rand_with_step(lower, upper, step)</text:span>      </text:p>
          </table:table-cell>
          <table:table-cell office:value-type="string" table:style-name="tablecell">
            <text:p text:style-name="tablealignleft"> Zieht eine Zufallszahl aus dem Set <text:span text:style-name="Source_20_Text">{lower, lower+step, lower+2*step, …, final}</text:span>, wobei <text:span text:style-name="Source_20_Text">final ⇐ upper</text:span> und <text:span text:style-name="Source_20_Text">final+step &gt; upper</text:span>.</text:p>
          </table:table-cell>
        </table:table-row>
        <table:table-row>
          <table:table-cell office:value-type="string" table:style-name="tablecell">
            <text:p text:style-name="tablealignleft"><text:span text:style-name="Source_20_Text">rand_range(lower, upper, step)</text:span>         </text:p>
          </table:table-cell>
          <table:table-cell office:value-type="string" table:style-name="tablecell">
            <text:p text:style-name="tablealignleft"> Das Gleiche wie bei <text:span text:style-name="Source_20_Text">rand_with_step(lower, upper, step)</text:span>.</text:p>
          </table:table-cell>
        </table:table-row>
        <table:table-row>
          <table:table-cell office:value-type="string" table:style-name="tablecell">
            <text:p text:style-name="tablealignleft"><text:span text:style-name="Source_20_Text">rand_with_prohib(lower, upper, list)</text:span>    </text:p>
          </table:table-cell>
          <table:table-cell office:value-type="string" table:style-name="tablecell">
            <text:p text:style-name="tablealignleft"> Erzeugt eine Zufallszahl zwischen <text:span text:style-name="Source_20_Text">lower</text:span> und <text:span text:style-name="Source_20_Text">upper</text:span>, aber schließt dabei alle Elemente aus <text:span text:style-name="Source_20_Text">list</text:span> aus.</text:p>
          </table:table-cell>
        </table:table-row>
        <table:table-row>
          <table:table-cell office:value-type="string" table:style-name="tablecell">
            <text:p text:style-name="tablealignleft"><text:span text:style-name="Source_20_Text">rand_selection(ex, n)</text:span>                  </text:p>
          </table:table-cell>
          <table:table-cell office:value-type="string" table:style-name="tablecell">
            <text:p text:style-name="tablealignleft"> Erzeugt eine Liste mit <text:span text:style-name="Source_20_Text">n</text:span> Zufallswerten ohne Zurücklegen aus der Liste <text:span text:style-name="Source_20_Text">ex</text:span>.</text:p>
          </table:table-cell>
        </table:table-row>
        <table:table-row>
          <table:table-cell office:value-type="string" table:style-name="tablecell">
            <text:p text:style-name="tablealignleft"><text:span text:style-name="Source_20_Text">random_permutation(ex)</text:span>                 </text:p>
          </table:table-cell>
          <table:table-cell office:value-type="string" table:style-name="tablecell">
            <text:p text:style-name="tablealignleft"> Gibt eine zufällige Permutation der Liste <text:span text:style-name="Source_20_Text">ex</text:span> zurück.</text:p>
          </table:table-cell>
        </table:table-row>
      </table:table>
      <text:h text:style-name="Heading_20_4" text:outline-level="4"><text:bookmark-start text:name="__RefHeading___beispiele_19"/><text:bookmark-start text:name="beispiele"/>Beispiele<text:bookmark-end text:name="__RefHeading___beispiele_19"/><text:bookmark-end text:name="beispiele"/></text:h>
      <text:p text:style-name="Text_20_body">Zufallszahl aus <text:span text:style-name="Source_20_Text">{-5, -2, 1}</text:span>:</text:p>
      <text:p text:style-name="Preformatted_20_Text">a: rand_with_step(-5, 3, 3);</text:p>
      <text:p text:style-name="Horizontal_20_Line"/>
      <text:p text:style-name="Text_20_body">Zufallszahl aus <text:span text:style-name="Source_20_Text">{-5, -4, -3, 3, 4, 5}</text:span>:</text:p>
      <text:p text:style-name="Preformatted_20_Text">b: rand_with_prohib(-5, 5, [-2, -1, 0, 1, 2]);</text:p>
      <text:p text:style-name="Text_20_body">Diese Funktion ist z.B. nützlich um bei Brüchen zu vermeiden durch 0 zu teilen.</text:p>
      <text:p text:style-name="Horizontal_20_Line"/>
      <text:p text:style-name="Text_20_body">Drei zufällige Elemente aus <text:span text:style-name="Source_20_Text">[1, 2, 3, 4, 5]</text:span> ziehen:</text:p>
      <text:p text:style-name="Preformatted_20_Text">c: rand_selection([1, 2, 3, 4, 5], 3);</text:p>
      <text:p text:style-name="Horizontal_20_Line"/>
      <text:p text:style-name="Text_20_body">Folgender Befehl könnte beispielsweise <text:span text:style-name="Source_20_Text">[4, 3, 5, 1, 2]</text:span> liefern:</text:p>
      <text:p text:style-name="Preformatted_20_Text">d: rand_permutation([1, 2, 3, 4, 5]);</text:p>
      <text:p text:style-name="Horizontal_20_Line"/>
      <text:p text:style-name="Text_20_body">Erzeugen eines Polynoms vierten Grades mit zufälligen Koeffizienten zwischen 0 und 6:</text:p>
      <text:p text:style-name="Preformatted_20_Text">polynom: apply("+", makelist(rand(7)*x^k, k, 0, 4))</text:p>
      <text:p text:style-name="Text_20_body">Hier wird zunächst mit <text:span text:style-name="Source_20_Text">makelist(ex, k, i, j)</text:span> eine Liste erstellt, die aus den Elementen <text:span text:style-name="Source_20_Text">ex</text:span> besteht, wobei jeweils die Variable <text:span text:style-name="Source_20_Text">k</text:span> in <text:span text:style-name="Source_20_Text">ex</text:span> mit den Zahlen zwischen <text:span text:style-name="Source_20_Text">i</text:span> und <text:span text:style-name="Source_20_Text">j</text:span> ersetzt wurde.
Die Koeffizienten sind randomisiert und mit <text:span text:style-name="Source_20_Text">apply(„+“, ex)</text:span> werden schließlich die Listenelemente aufaddiert, so dass wir ein Polynom erhalten.</text:p>
      <text:p text:style-name="Horizontal_20_Line"/>
      <text:p text:style-name="Text_20_body">Fragentext:</text:p>
      <text:p text:style-name="Preformatted_20_Text">Ein Pendel befindet sich auf dem Planeten {@p@}. Welche Länge muss das Pendel besitzen um eine Periode von {@t@}s zu haben?</text:p>
      <text:p text:style-name="Text_20_body">Aufgabenvariablen: </text:p>
      <text:p text:style-name="Preformatted_20_Text">t:rand(5)+3;<text:line-break/>idx:rand(3)+1;<text:s text:c="2"/>/* Index bei Listen starten bei 1, rand(n) liefert 0,...,n-1.<text:s text:c="2"/>*/<text:line-break/>l1:["Merkur", "Erde", "Mars"];<text:line-break/>l2:[3.61, 9.8, 3.75];<text:line-break/>p:l1[idx];<text:line-break/>ta:t*l2[idx]/(4*%pi^2);</text:p>
      <text:h text:style-name="Heading_20_2" text:outline-level="2"><text:bookmark-start text:name="__RefHeading___stack_spezifische_funktionen_20"/><text:bookmark-start text:name="stack_spezifische_funktionen"/>STACK spezifische Funktionen<text:bookmark-end text:name="__RefHeading___stack_spezifische_funktionen_20"/><text:bookmark-end text:name="stack_spezifische_funktionen"/></text:h>
      <text:p text:style-name="Text_20_body">Folgende Funkionen sind nur in STACK und nicht Maxima definiert:</text:p>
      <table:table table:style-name="Table">
        <table:table-column/>
        <table:table-column/>
        <table:table-row>
          <table:table-cell office:value-type="string" table:style-name="tableheader">
            <text:p text:style-name="Table_20_Heading">  Funktion  </text:p>
          </table:table-cell>
          <table:table-cell office:value-type="string" table:style-name="tableheader">
            <text:p text:style-name="Table_20_Heading">   Output   </text:p>
          </table:table-cell>
        </table:table-row>
        <table:table-row>
          <table:table-cell office:value-type="string" table:style-name="tablecell">
            <text:p text:style-name="tablealignleft"><text:span text:style-name="Source_20_Text">significantfigures(x, n)</text:span>     </text:p>
          </table:table-cell>
          <table:table-cell office:value-type="string" table:style-name="tablecell">
            <text:p text:style-name="tablealignleft"> Rundet die Zahl <text:span text:style-name="Source_20_Text">x</text:span> an der n-ten Stelle der Zahl.</text:p>
          </table:table-cell>
        </table:table-row>
        <table:table-row>
          <table:table-cell office:value-type="string" table:style-name="tablecell">
            <text:p text:style-name="tablealignleft"><text:span text:style-name="Source_20_Text">decimalplaces(x, n)</text:span>          </text:p>
          </table:table-cell>
          <table:table-cell office:value-type="string" table:style-name="tablecell">
            <text:p text:style-name="tablealignleft"> Rundet die Zahl <text:span text:style-name="Source_20_Text">x</text:span> käufmännisch auf die n-te Nachkommastelle.</text:p>
          </table:table-cell>
        </table:table-row>
        <table:table-row>
          <table:table-cell office:value-type="string" table:style-name="tablecell">
            <text:p text:style-name="tablealignleft"><text:span text:style-name="Source_20_Text">commonfaclist(l)</text:span>             </text:p>
          </table:table-cell>
          <table:table-cell office:value-type="string" table:style-name="tablecell">
            <text:p text:style-name="tablealignleft"> Gibt den größten gemeinsamen Faktor der Zahlen in der Liste <text:span text:style-name="Source_20_Text">l</text:span> zurück.</text:p>
          </table:table-cell>
        </table:table-row>
        <table:table-row>
          <table:table-cell office:value-type="string" table:style-name="tablecell">
            <text:p text:style-name="tablealignleft"><text:span text:style-name="Source_20_Text">list_expression_numbers(ex)</text:span>  </text:p>
          </table:table-cell>
          <table:table-cell office:value-type="string" table:style-name="tablecell">
            <text:p text:style-name="tablealignleft"> Erstellt eine Liste aus den Elementen von <text:span text:style-name="Source_20_Text">ex</text:span>, für die gilt <text:span text:style-name="Source_20_Text">numberp(ex) = true</text:span>.</text:p>
          </table:table-cell>
        </table:table-row>
      </table:table>
      <text:h text:style-name="Heading_20_1" text:outline-level="1"><text:bookmark-start text:name="__RefHeading___vereinfachen_und_ordnen_21"/><text:bookmark-start text:name="vereinfachen_und_ordnen"/>Vereinfachen und Ordnen<text:bookmark-end text:name="__RefHeading___vereinfachen_und_ordnen_21"/><text:bookmark-end text:name="vereinfachen_und_ordnen"/></text:h>
      <text:h text:style-name="Heading_20_2" text:outline-level="2"><text:bookmark-start text:name="__RefHeading___terme_ordnen_22"/><text:bookmark-start text:name="terme_ordnen"/>Terme ordnen<text:bookmark-end text:name="__RefHeading___terme_ordnen_22"/><text:bookmark-end text:name="terme_ordnen"/></text:h>
      <text:p text:style-name="Text_20_body">Als Voreinstellung ordnet Maxima Terme automatisch in umgekehrter lexikographischen Ordnung an. Also würde man z.B. eine Variable mit dem Term <text:span text:style-name="Source_20_Text">a+b+c</text:span> belegen und diese im Fragetext ausgeben, so erscheint als Output automatisch <text:span text:style-name="Source_20_Text">c+b+a</text:span>.</text:p>
      <text:p text:style-name="Text_20_body">Die Ordnung kann man mit den Befehlen </text:p>
      <text:p text:style-name="Preformatted_20_Text">ordergreat(v_1, v_2, ..., v_n);</text:p>
      <text:p text:style-name="Text_20_body">oder </text:p>
      <text:p text:style-name="Preformatted_20_Text">orderless(v_1, v_2, ..., v_n);</text:p>
      <text:p text:style-name="Text_20_body">geändert werden. Dabei würde die Ordnung <text:span text:style-name="Emphasis">v_1 &gt; v_2 &gt; … &gt; v_n</text:span> bzw. <text:span text:style-name="Emphasis">v_1 &lt; v_2 &lt; … &lt; v_n</text:span> angenommen werden.</text:p>
      <text:p text:style-name="Text_20_body">Das heißt bei einer Eingabe von </text:p>
      <text:p text:style-name="Preformatted_20_Text">ordergreat(a, b, c)</text:p>
      <text:p text:style-name="Text_20_body">erhält man im obigen Beispiel einen Output von <text:span text:style-name="Source_20_Text">a+b+c</text:span>.</text:p>
      <text:h text:style-name="Heading_20_2" text:outline-level="2"><text:bookmark-start text:name="__RefHeading___logarithmus_23"/><text:bookmark-start text:name="logarithmus"/>Logarithmus<text:bookmark-end text:name="__RefHeading___logarithmus_23"/><text:bookmark-end text:name="logarithmus"/></text:h>
      <table:table table:style-name="Table">
        <table:table-column/>
        <table:table-column/>
        <table:table-row>
          <table:table-cell office:value-type="string" table:style-name="tableheader" table:number-columns-spanned="2">
            <text:p text:style-name="Table_20_Heading"> Funktionen           </text:p>
          </table:table-cell>
          <table:covered-table-cell/>
        </table:table-row>
        <table:table-row>
          <table:table-cell office:value-type="string" table:style-name="tablecell">
            <text:p text:style-name="tablealignleft"><text:span text:style-name="Source_20_Text">log(x)</text:span>   </text:p>
          </table:table-cell>
          <table:table-cell office:value-type="string" table:style-name="tablecell">
            <text:p text:style-name="tablealignleft"> Natürlicher Logarithmus (Basis <text:span text:style-name="Emphasis">e</text:span>).</text:p>
          </table:table-cell>
        </table:table-row>
        <table:table-row>
          <table:table-cell office:value-type="string" table:style-name="tablecell">
            <text:p text:style-name="tablealignleft"><text:span text:style-name="Source_20_Text">lg(x)</text:span>    </text:p>
          </table:table-cell>
          <table:table-cell office:value-type="string" table:style-name="tablecell">
            <text:p text:style-name="tablealignleft"> Logarithmus von <text:span text:style-name="Source_20_Text">x</text:span> zur Basis 10.</text:p>
          </table:table-cell>
        </table:table-row>
        <table:table-row>
          <table:table-cell office:value-type="string" table:style-name="tablecell">
            <text:p text:style-name="tablealignleft"><text:span text:style-name="Source_20_Text">lg(x, n)</text:span>  </text:p>
          </table:table-cell>
          <table:table-cell office:value-type="string" table:style-name="tablecell">
            <text:p text:style-name="tablealignleft"> Logarithmus von <text:span text:style-name="Source_20_Text">x</text:span> zur Basis <text:span text:style-name="Source_20_Text">n</text:span>.</text:p>
          </table:table-cell>
        </table:table-row>
      </table:table>
      <text:h text:style-name="Heading_20_2" text:outline-level="2"><text:bookmark-start text:name="__RefHeading___selektive_simplifikation_24"/><text:bookmark-start text:name="selektive_simplifikation"/>Selektive Simplifikation<text:bookmark-end text:name="__RefHeading___selektive_simplifikation_24"/><text:bookmark-end text:name="selektive_simplifikation"/></text:h>
      <text:p text:style-name="Text_20_body">In STACK-Aufgaben kann man in den Optionen des Potential response tree die globale Variable <text:span text:style-name="Source_20_Text">simp</text:span> ändern. Dies geschieht unter dem Optionspunkt <text:span text:style-name="Emphasis">Auto-Vereinfachung</text:span>. Es wird dementsprechend die Variable <text:span text:style-name="Source_20_Text">simp</text:span> auf <text:span text:style-name="Source_20_Text">true</text:span> oder <text:span text:style-name="Source_20_Text">false</text:span> gesetzt. Dies kann man auch manuell tun mit dem Befehl <text:span text:style-name="Source_20_Text">simp:true</text:span>.
Is diese Variable auf <text:span text:style-name="Source_20_Text">false</text:span> gesetzt, so werden Terme wie <text:span text:style-name="Source_20_Text">4+5</text:span> von Maxima nicht automatisch zu <text:span text:style-name="Source_20_Text">9</text:span> vereinfacht, sondern so belassen.</text:p>
      <text:p text:style-name="Text_20_body">Ist <text:span text:style-name="Source_20_Text">simp:false</text:span> gesetzt, so kann mit <text:span text:style-name="Source_20_Text">ev(ex, simp)</text:span> ein Ausdruck <text:span text:style-name="Source_20_Text">ex</text:span> mit Vereinfachung ausgewertet werden.</text:p>
      <text:h text:style-name="Heading_20_1" text:outline-level="1"><text:bookmark-start text:name="__RefHeading___plots_25"/><text:bookmark-start text:name="plots"/>Plots<text:bookmark-end text:name="__RefHeading___plots_25"/><text:bookmark-end text:name="plots"/></text:h>
      <text:p text:style-name="Text_20_body">Möchte man in einer STACK-Aufgabe plotten, so muss man aufpassen, in welche Dokumentationen man schaut.
Obwohl STACK mit dem CAS Maxima operiert, können vor allem in diesem Themengebiet nicht die gleichen Funktionen wie in Maxima benutzt werden.
In Maxima existieren allgemein Funktionen wie <text:span text:style-name="Source_20_Text">plot2d()</text:span> und <text:span text:style-name="Source_20_Text">plot3d()</text:span> mit denen man wunderschöne plots und Grafiken erstellen kann.
In Moodle existieren diese nicht.
Es wurde eine neue Funktion <text:span text:style-name="Source_20_Text">plot()</text:span> angelegt, die ausgewählte Funktionalitäten von <text:span text:style-name="Source_20_Text">plot2d()</text:span> enthält.
Wie man die <text:span text:style-name="Source_20_Text">plot()</text:span> Funktion nutzen kann und was im Vergleich zu <text:span text:style-name="Source_20_Text">plot2d()</text:span> möglich oder nicht möglich ist, werden wird in diesem Kapitel weiter erläutert.</text:p>
      <text:h text:style-name="Heading_20_2" text:outline-level="2"><text:bookmark-start text:name="__RefHeading___plot_26"/><text:bookmark-start text:name="plot"/>plot()<text:bookmark-end text:name="__RefHeading___plot_26"/><text:bookmark-end text:name="plot"/></text:h>
      <text:p text:style-name="Text_20_body">Zur Erklärung der Plotfunktion in STACK zunächst ein einfaches Beispiel:</text:p>
      <text:p text:style-name="Preformatted_20_Text">plot(x^2,[x,-5,5])</text:p>
      <text:p text:style-name="Text_20_body"><draw:frame draw:style-name="media" draw:name="0" text:anchor-type="as-char" draw:z-index="0" svg:width="10.583333333333cm" svg:height="7.0555555555556cm"><draw:image xlink:href="Pictures/9d40bf098b8ccd321a40ef1176781d17.png" xlink:type="simple" xlink:show="embed" xlink:actuate="onLoad"/></draw:frame></text:p>
      <text:p text:style-name="Text_20_body">Hier wird ein plot der Funktion <text:span text:style-name="Source_20_Text">x^2</text:span> im Bereich -5 &lt; x &lt; 5 erzeugt.</text:p>
      <text:h text:style-name="Heading_20_3" text:outline-level="3"><text:bookmark-start text:name="__RefHeading___y-achse_anpassen_27"/><text:bookmark-start text:name="y-achse_anpassen"/>y-Achse anpassen<text:bookmark-end text:name="__RefHeading___y-achse_anpassen_27"/><text:bookmark-end text:name="y-achse_anpassen"/></text:h>
      <text:p text:style-name="Text_20_body">Die y-Achse kann man folgendermaßen festlegen:</text:p>
      <text:p text:style-name="Preformatted_20_Text">plot(x^2,[x,-5,5],[y,-2,5])</text:p>
      <text:p text:style-name="Text_20_body"><draw:frame draw:style-name="media" draw:name="1" text:anchor-type="as-char" draw:z-index="1" svg:width="10.583333333333cm" svg:height="7.0555555555556cm"><draw:image xlink:href="Pictures/f81173a783f2b26de948a21ad9c5ffe2.png" xlink:type="simple" xlink:show="embed" xlink:actuate="onLoad"/></draw:frame></text:p>
      <text:p text:style-name="Text_20_body">Also in diesem Fall von -2 bis 5. Dies funktioniert aber nicht immer problemlos in STACK.</text:p>
      <text:h text:style-name="Heading_20_3" text:outline-level="3"><text:bookmark-start text:name="__RefHeading___mehrere_funktionen_in_einer_grafik_28"/><text:bookmark-start text:name="mehrere_funktionen_in_einer_grafik"/>Mehrere Funktionen in einer Grafik<text:bookmark-end text:name="__RefHeading___mehrere_funktionen_in_einer_grafik_28"/><text:bookmark-end text:name="mehrere_funktionen_in_einer_grafik"/></text:h>
      <text:p text:style-name="Text_20_body">Mehrere Funktionen kann man mit Hilfe einer Liste in der selben Grafik ausgeben:</text:p>
      <text:p text:style-name="Preformatted_20_Text">plot([x^2,sin(x)],[x,-1,1])</text:p>
      <text:p text:style-name="Text_20_body"><draw:frame draw:style-name="media" draw:name="2" text:anchor-type="as-char" draw:z-index="2" svg:width="10.583333333333cm" svg:height="7.0555555555556cm"><draw:image xlink:href="Pictures/6ea01afc223779d6d50b61dafb46a8b7.png" xlink:type="simple" xlink:show="embed" xlink:actuate="onLoad"/></draw:frame></text:p>
      <text:h text:style-name="Heading_20_3" text:outline-level="3"><text:bookmark-start text:name="__RefHeading___tradionelle_axen_29"/><text:bookmark-start text:name="tradionelle_axen"/>Tradionelle Axen<text:bookmark-end text:name="__RefHeading___tradionelle_axen_29"/><text:bookmark-end text:name="tradionelle_axen"/></text:h>
      <text:p text:style-name="Text_20_body">Traditionelle Axen, die nicht in Kastenform angezeigt werden können mit dem folgenden Einstellungen der <text:span text:style-name="Source_20_Text">plot()</text:span> Funktion erzeugt werden:</text:p>
      <text:p text:style-name="Preformatted_20_Text">plot([x^2/(1+x^2), 2*x/(1+x^2)^2], [x, -2, 2], [y, -2.1, 2.1], [box, false], [yx_ratio, 1], [axes, solid], [xtics, -2, 0.5, 2], [ytics, -2, 0.5, 2])</text:p>
      <text:p text:style-name="Text_20_body"><draw:frame draw:style-name="media" draw:name="3" text:anchor-type="as-char" draw:z-index="3" svg:width="10.583333333333cm" svg:height="7.0555555555556cm"><draw:image xlink:href="Pictures/3dfb6fad3f461c439b0773bdab6306a7.png" xlink:type="simple" xlink:show="embed" xlink:actuate="onLoad"/></draw:frame></text:p>
      <text:h text:style-name="Heading_20_3" text:outline-level="3"><text:bookmark-start text:name="__RefHeading___beschriftungen_30"/><text:bookmark-start text:name="beschriftungen"/>Beschriftungen<text:bookmark-end text:name="__RefHeading___beschriftungen_30"/><text:bookmark-end text:name="beschriftungen"/></text:h>
      <text:p text:style-name="Text_20_body">Beschriftungen von z.B. Achsen können generell mit den Befehlen bzw. Optionen <text:span text:style-name="Source_20_Text">ylabel</text:span> und <text:span text:style-name="Source_20_Text">xlabel</text:span> eingefügt werden (konkretes Beispiel hierfür folgt weiter unten).
Die <text:span text:style-name="Source_20_Text">ylabel</text:span> Option rotiert jedoch die Beschriftung um 90 Grad.
Möchte man eine horizontale Beschriftung der y-Achse einfügen so kann die Option <text:span text:style-name="Source_20_Text">label</text:span> genutzt werden, wie man im folgenden Beispiel sehen kann:</text:p>
      <text:p text:style-name="Preformatted_20_Text">plot([x^2/(1+x^2),2*x/(1+x^2)^2], [x, -2, 2], [y,-2.1,2.1], [label,["y",-2.5,0.25]])</text:p>
      <text:p text:style-name="Text_20_body"><draw:frame draw:style-name="media" draw:name="4" text:anchor-type="as-char" draw:z-index="4" svg:width="10.583333333333cm" svg:height="7.0555555555556cm"><draw:image xlink:href="Pictures/bdc5a1722990cc10b9d0003b28fb278d.png" xlink:type="simple" xlink:show="embed" xlink:actuate="onLoad"/></draw:frame></text:p>
      <text:p text:style-name="Text_20_body">Hier wird an der Koordinate (-2.5, 0.25) die Beschriftung „y“ der Grafik hinzugefügt.
So kann man natürlich auch beliebig Beschriftungen innerhalb der Grafik einfügen und somit auch z.B. Funktionen oder Punkte beschriften.</text:p>
      <text:h text:style-name="Heading_20_3" text:outline-level="3"><text:bookmark-start text:name="__RefHeading___koordinatennetz_31"/><text:bookmark-start text:name="koordinatennetz"/>Koordinatennetz<text:bookmark-end text:name="__RefHeading___koordinatennetz_31"/><text:bookmark-end text:name="koordinatennetz"/></text:h>
      <text:p text:style-name="Text_20_body">Um ein Koordinatennetz in einer Grafik zu hinterlegen, kann die Option <text:span text:style-name="Source_20_Text">grid2d</text:span> benutzt werden.</text:p>
      <text:p text:style-name="Preformatted_20_Text">plot([x^2/(1+x^2),2*x/(1+x^2)^2], [x, -2, 2], [y,-2.1,2.1], grid2d)</text:p>
      <text:p text:style-name="Text_20_body"><draw:frame draw:style-name="media" draw:name="5" text:anchor-type="as-char" draw:z-index="5" svg:width="10.583333333333cm" svg:height="7.0555555555556cm"><draw:image xlink:href="Pictures/cdc81661fe7d212c30aba8ff31d3d6a2.png" xlink:type="simple" xlink:show="embed" xlink:actuate="onLoad"/></draw:frame></text:p>
      <text:h text:style-name="Heading_20_3" text:outline-level="3"><text:bookmark-start text:name="__RefHeading___in_stack_unterstuetzte_optionen_fuer_plots_32"/><text:bookmark-start text:name="in_stack_unterstuetzte_optionen_fuer_plots"/>In STACK unterstützte Optionen für Plots<text:bookmark-end text:name="__RefHeading___in_stack_unterstuetzte_optionen_fuer_plots_32"/><text:bookmark-end text:name="in_stack_unterstuetzte_optionen_fuer_plots"/></text:h>
      <text:p text:style-name="Text_20_body">Hier eine Liste aller Optionen die von <text:span text:style-name="Source_20_Text">plot()</text:span> in STACK und damit in Moodle unterstützt werden:</text:p>
      <table:table table:style-name="Table">
        <table:table-column/>
        <table:table-column/>
        <table:table-row>
          <table:table-cell office:value-type="string" table:style-name="tableheader">
            <text:p text:style-name="Table_20_Heading">  Option       </text:p>
          </table:table-cell>
          <table:table-cell office:value-type="string" table:style-name="tableheader"/>
        </table:table-row>
        <table:table-row>
          <table:table-cell office:value-type="string" table:style-name="tablecell">
            <text:p text:style-name="tablealignleft"><text:span text:style-name="Source_20_Text">xlabel</text:span>       </text:p>
          </table:table-cell>
          <table:table-cell office:value-type="string" table:style-name="tablecell">
            <text:p text:style-name="tablealignleft"> Beschriftung für die x-Achse.</text:p>
          </table:table-cell>
        </table:table-row>
        <table:table-row>
          <table:table-cell office:value-type="string" table:style-name="tablecell">
            <text:p text:style-name="tablealignleft"><text:span text:style-name="Source_20_Text">ylabel</text:span>       </text:p>
          </table:table-cell>
          <table:table-cell office:value-type="string" table:style-name="tablecell">
            <text:p text:style-name="tablealignleft"> Beschriftung für die y-Achse.</text:p>
          </table:table-cell>
        </table:table-row>
        <table:table-row>
          <table:table-cell office:value-type="string" table:style-name="tablecell">
            <text:p text:style-name="tablealignleft"><text:span text:style-name="Source_20_Text">label</text:span>        </text:p>
          </table:table-cell>
          <table:table-cell office:value-type="string" table:style-name="tablecell">
            <text:p text:style-name="tablealignleft"> Beschriftung an einer bestimmten Stelle in der Grafik einfügen.</text:p>
          </table:table-cell>
        </table:table-row>
        <table:table-row>
          <table:table-cell office:value-type="string" table:style-name="tablecell">
            <text:p text:style-name="tablealignleft"><text:span text:style-name="Source_20_Text">legend</text:span>       </text:p>
          </table:table-cell>
          <table:table-cell office:value-type="string" table:style-name="tablecell">
            <text:p text:style-name="tablealignleft"> Legende anzeigen für Funktionen.</text:p>
          </table:table-cell>
        </table:table-row>
        <table:table-row>
          <table:table-cell office:value-type="string" table:style-name="tablecell">
            <text:p text:style-name="tablealignleft"><text:span text:style-name="Source_20_Text">color</text:span>        </text:p>
          </table:table-cell>
          <table:table-cell office:value-type="string" table:style-name="tablecell">
            <text:p text:style-name="tablealignleft"> Farben von einzelnen Funktionen ändern.</text:p>
          </table:table-cell>
        </table:table-row>
        <table:table-row>
          <table:table-cell office:value-type="string" table:style-name="tablecell">
            <text:p text:style-name="tablealignleft"><text:span text:style-name="Source_20_Text">style</text:span>        </text:p>
          </table:table-cell>
          <table:table-cell office:value-type="string" table:style-name="tablecell">
            <text:p text:style-name="tablealignleft"> Plotstil festlegen.</text:p>
          </table:table-cell>
        </table:table-row>
        <table:table-row>
          <table:table-cell office:value-type="string" table:style-name="tablecell">
            <text:p text:style-name="tablealignleft"><text:span text:style-name="Source_20_Text">point_type</text:span>   </text:p>
          </table:table-cell>
          <table:table-cell office:value-type="string" table:style-name="tablecell">
            <text:p text:style-name="tablealignleft"> Punktstil festlegen.</text:p>
          </table:table-cell>
        </table:table-row>
        <table:table-row>
          <table:table-cell office:value-type="string" table:style-name="tablecell">
            <text:p text:style-name="tablealignleft"><text:span text:style-name="Source_20_Text">nticks</text:span>       </text:p>
          </table:table-cell>
          <table:table-cell office:value-type="string" table:style-name="tablecell">
            <text:p text:style-name="tablealignleft"> Anzahl der Stützstellen zur Kurvenberechnung.</text:p>
          </table:table-cell>
        </table:table-row>
        <table:table-row>
          <table:table-cell office:value-type="string" table:style-name="tablecell">
            <text:p text:style-name="tablealignleft"><text:span text:style-name="Source_20_Text">logx</text:span>         </text:p>
          </table:table-cell>
          <table:table-cell office:value-type="string" table:style-name="tablecell">
            <text:p text:style-name="tablealignleft"> Logarithmische Skalierung der x-Achse.</text:p>
          </table:table-cell>
        </table:table-row>
        <table:table-row>
          <table:table-cell office:value-type="string" table:style-name="tablecell">
            <text:p text:style-name="tablealignleft"><text:span text:style-name="Source_20_Text">logy</text:span>         </text:p>
          </table:table-cell>
          <table:table-cell office:value-type="string" table:style-name="tablecell">
            <text:p text:style-name="tablealignleft"> Logarithmische Skalierung der y-Achse.</text:p>
          </table:table-cell>
        </table:table-row>
        <table:table-row>
          <table:table-cell office:value-type="string" table:style-name="tablecell">
            <text:p text:style-name="tablealignleft"><text:span text:style-name="Source_20_Text">axes</text:span>         </text:p>
          </table:table-cell>
          <table:table-cell office:value-type="string" table:style-name="tablecell">
            <text:p text:style-name="tablealignleft"> Bestimmt welche Axen angezeigt werden.</text:p>
          </table:table-cell>
        </table:table-row>
        <table:table-row>
          <table:table-cell office:value-type="string" table:style-name="tablecell">
            <text:p text:style-name="tablealignleft"><text:span text:style-name="Source_20_Text">box</text:span>          </text:p>
          </table:table-cell>
          <table:table-cell office:value-type="string" table:style-name="tablecell">
            <text:p text:style-name="tablealignleft"> Bestimmt ob es einen Rahmen für die Grafik gibt.</text:p>
          </table:table-cell>
        </table:table-row>
        <table:table-row>
          <table:table-cell office:value-type="string" table:style-name="tablecell">
            <text:p text:style-name="tablealignleft"><text:span text:style-name="Source_20_Text">plot_realpart</text:span></text:p>
          </table:table-cell>
          <table:table-cell office:value-type="string" table:style-name="tablecell">
            <text:p text:style-name="tablealignleft"> Bei komplexen Funktionen wird nur Realteil gezeichnet.</text:p>
          </table:table-cell>
        </table:table-row>
        <table:table-row>
          <table:table-cell office:value-type="string" table:style-name="tablecell">
            <text:p text:style-name="tablealignleft"><text:span text:style-name="Source_20_Text">yx_ratio</text:span>     </text:p>
          </table:table-cell>
          <table:table-cell office:value-type="string" table:style-name="tablecell">
            <text:p text:style-name="tablealignleft"> Verhätnis von x und y-Achse.</text:p>
          </table:table-cell>
        </table:table-row>
        <table:table-row>
          <table:table-cell office:value-type="string" table:style-name="tablecell">
            <text:p text:style-name="tablealignleft"><text:span text:style-name="Source_20_Text">xtics</text:span>        </text:p>
          </table:table-cell>
          <table:table-cell office:value-type="string" table:style-name="tablecell">
            <text:p text:style-name="tablealignleft"> Festlegung der Skalenpunkte auf der x-Achse.</text:p>
          </table:table-cell>
        </table:table-row>
        <table:table-row>
          <table:table-cell office:value-type="string" table:style-name="tablecell">
            <text:p text:style-name="tablealignleft"><text:span text:style-name="Source_20_Text">ytics</text:span>        </text:p>
          </table:table-cell>
          <table:table-cell office:value-type="string" table:style-name="tablecell">
            <text:p text:style-name="tablealignleft"> Festlegung der Skalenpunkte auf der y-Achse.</text:p>
          </table:table-cell>
        </table:table-row>
        <table:table-row>
          <table:table-cell office:value-type="string" table:style-name="tablecell">
            <text:p text:style-name="tablealignleft"><text:span text:style-name="Source_20_Text">ztics</text:span>        </text:p>
          </table:table-cell>
          <table:table-cell office:value-type="string" table:style-name="tablecell">
            <text:p text:style-name="tablealignleft"> Festlegung der Skalenpunkte auf der z-Achse.</text:p>
          </table:table-cell>
        </table:table-row>
        <table:table-row>
          <table:table-cell office:value-type="string" table:style-name="tablecell">
            <text:p text:style-name="tablealignleft"><text:span text:style-name="Source_20_Text">grid2d</text:span>       </text:p>
          </table:table-cell>
          <table:table-cell office:value-type="string" table:style-name="tablecell">
            <text:p text:style-name="tablealignleft"> Koordinatennetz anzeigen.</text:p>
          </table:table-cell>
        </table:table-row>
        <table:table-row>
          <table:table-cell office:value-type="string" table:style-name="tablecell">
            <text:p text:style-name="tablealignleft"><text:span text:style-name="Source_20_Text">alt</text:span>          </text:p>
          </table:table-cell>
          <table:table-cell office:value-type="string" table:style-name="tablecell">
            <text:p text:style-name="tablealignleft"> Alternativer Text für die erstellte Grafik.</text:p>
          </table:table-cell>
        </table:table-row>
      </table:table>
      <text:h text:style-name="Heading_20_3" text:outline-level="3"><text:bookmark-start text:name="__RefHeading___auswahlmoeglichkeiten_fuer_plotstil_punktstil_und_farben_33"/><text:bookmark-start text:name="auswahlmoeglichkeiten_fuer_plotstil_punktstil_und_farben"/>Auswahlmöglichkeiten für Plotstil, Punktstil und Farben<text:bookmark-end text:name="__RefHeading___auswahlmoeglichkeiten_fuer_plotstil_punktstil_und_farben_33"/><text:bookmark-end text:name="auswahlmoeglichkeiten_fuer_plotstil_punktstil_und_farben"/></text:h>
      <text:p text:style-name="Text_20_body"><text:span text:style-name="Source_20_Text">style</text:span>:
lines (für Linienabschnitte), points (für isolierte Punkte), linespoints (für Linienabschnitte und Punkte), oder dots</text:p>
      <text:p text:style-name="Text_20_body"><text:span text:style-name="Source_20_Text">color</text:span>:
red, green, blue, magenta, cyan, yellow, orange, violet, brown, gray, black, white</text:p>
      <text:p text:style-name="Text_20_body"><text:span text:style-name="Source_20_Text">point_type</text:span>:
bullet, circle, plus, times, asterisk, box, square, triangle, delta, wedge, nabla, diamond, lozenge</text:p>
      <text:h text:style-name="Heading_20_3" text:outline-level="3"><text:bookmark-start text:name="__RefHeading___alternativer_text_fuer_eine_grafik_34"/><text:bookmark-start text:name="alternativer_text_fuer_eine_grafik"/>Alternativer Text für eine Grafik<text:bookmark-end text:name="__RefHeading___alternativer_text_fuer_eine_grafik_34"/><text:bookmark-end text:name="alternativer_text_fuer_eine_grafik"/></text:h>
      <text:p text:style-name="Text_20_body">Für einige erstellte Aufgaben kann es sinnvol sein den zugeordneten Text der Grafik selbst zu ändern.
Besteht die Aufgabe beispielsweise darin, dass ein Student vom Verlauf der Funktion zuordnen soll um welche Funktion es sich handelt, so könnte er dies in den Bildeigenschaften einfach nachschauen.
Ein Standardtext für eine solche Grafik lautet z.B. „STACK auto-generated plot of [x^2] with parameters [[x,-2,2],[y,-2.1,2.1]]“.
Um dies zu vermeiden, kann mit der <text:span text:style-name="Source_20_Text">alt</text:span> Option dieser Text geändert werden.</text:p>
      <text:p text:style-name="Preformatted_20_Text">plot(x^2,[x,-2,2],[alt,"These aren't the functions you're looking for."])</text:p>
      <text:h text:style-name="Heading_20_3" text:outline-level="3"><text:bookmark-start text:name="__RefHeading___diskrete_funktionen_35"/><text:bookmark-start text:name="diskrete_funktionen"/>Diskrete Funktionen<text:bookmark-end text:name="__RefHeading___diskrete_funktionen_35"/><text:bookmark-end text:name="diskrete_funktionen"/></text:h>
      <text:p text:style-name="Text_20_body">Einfache diskrete funktionen kann man mit dem Befehl <text:span text:style-name="Source_20_Text">discrete[[x_1, y_1],…,[x_n, y_n]]</text:span> darstellen.
Beispiel:</text:p>
      <text:p text:style-name="Preformatted_20_Text">plot([discrete,[[0,0],[1,1],[0,2]]]);</text:p>
      <text:p text:style-name="Text_20_body">Dies ergibt den folgenden Graphen:</text:p>
      <text:p text:style-name="Text_20_body"><draw:frame draw:style-name="media" draw:name="6" text:anchor-type="as-char" draw:z-index="6" svg:width="10.583333333333cm" svg:height="7.0555555555556cm"><draw:image xlink:href="Pictures/36afc2e5a4d07cdbfcfd874f76ea6184.png" xlink:type="simple" xlink:show="embed" xlink:actuate="onLoad"/></draw:frame></text:p>
      <text:p text:style-name="Text_20_body">Diese Funktionen können wie in den Beispielen zuvor auch mit anderen Funktionen in Grafiken kombiniert werden.</text:p>
      <text:h text:style-name="Heading_20_3" text:outline-level="3"><text:bookmark-start text:name="__RefHeading___beispiele_fuer_plots_36"/><text:bookmark-start text:name="beispiele_fuer_plots"/>Beispiele für Plots<text:bookmark-end text:name="__RefHeading___beispiele_fuer_plots_36"/><text:bookmark-end text:name="beispiele_fuer_plots"/></text:h>
      <text:h text:style-name="Heading_20_4" text:outline-level="4"><text:bookmark-start text:name="__RefHeading___verschiedene_punktstile_und_farben_37"/><text:bookmark-start text:name="verschiedene_punktstile_und_farben"/>Verschiedene Punktstile und Farben<text:bookmark-end text:name="__RefHeading___verschiedene_punktstile_und_farben_37"/><text:bookmark-end text:name="verschiedene_punktstile_und_farben"/></text:h>
      <text:p text:style-name="Preformatted_20_Text">plot([[discrete, [[10, .6], [20, .9], [30, 1.1], [40, 1.3], [50, 1.4]]], [discrete, [[11, .5], [15, .9], [25, 1.2], [40, 1.3], [50, 1.4]]]], [style,points], [point_type,circle,square], [color,black,green]);</text:p>
      <text:p text:style-name="Text_20_body"><draw:frame draw:style-name="media" draw:name="7" text:anchor-type="as-char" draw:z-index="7" svg:width="10.583333333333cm" svg:height="7.0555555555556cm"><draw:image xlink:href="Pictures/16297477e29f4114859e0ea2749b4a65.png" xlink:type="simple" xlink:show="embed" xlink:actuate="onLoad"/></draw:frame></text:p>
      <text:h text:style-name="Heading_20_4" text:outline-level="4"><text:bookmark-start text:name="__RefHeading___beschriftungen_der_achsen_und_legende_38"/><text:bookmark-start text:name="beschriftungen_der_achsen_und_legende"/>Beschriftungen der Achsen und Legende<text:bookmark-end text:name="__RefHeading___beschriftungen_der_achsen_und_legende_38"/><text:bookmark-end text:name="beschriftungen_der_achsen_und_legende"/></text:h>
      <text:p text:style-name="Preformatted_20_Text">plot(x*sin(1/x),[x,-1,2],[xlabel,"Independent variable"],[ylabel,"Dependent variable"],[legend,"This is a plot"]);</text:p>
      <text:p text:style-name="Text_20_body"><draw:frame draw:style-name="media" draw:name="8" text:anchor-type="as-char" draw:z-index="8" svg:width="10.583333333333cm" svg:height="7.0555555555556cm"><draw:image xlink:href="Pictures/7af3a62753976a58a7417c07cb298d4b.png" xlink:type="simple" xlink:show="embed" xlink:actuate="onLoad"/></draw:frame></text:p>
      <text:h text:style-name="Heading_20_4" text:outline-level="4"><text:bookmark-start text:name="__RefHeading___parameterdarstellung_39"/><text:bookmark-start text:name="parameterdarstellung"/>Parameterdarstellung<text:bookmark-end text:name="__RefHeading___parameterdarstellung_39"/><text:bookmark-end text:name="parameterdarstellung"/></text:h>
      <text:p text:style-name="Preformatted_20_Text">r: (exp(cos(t))-2*cos(4*t)-sin(t/12)^5);<text:line-break/>p: plot([parametric, r*sin(t), r*cos(t), [t, -8*%pi, 8*%pi]]);</text:p>
      <text:p text:style-name="Text_20_body"><draw:frame draw:style-name="media" draw:name="9" text:anchor-type="as-char" draw:z-index="9" svg:width="10.583333333333cm" svg:height="7.0555555555556cm"><draw:image xlink:href="Pictures/737c2a3a7f78b8ae25679e5979908f70.png" xlink:type="simple" xlink:show="embed" xlink:actuate="onLoad"/></draw:frame></text:p>
      <text:h text:style-name="Heading_20_4" text:outline-level="4"><text:bookmark-start text:name="__RefHeading___logarithmische_skala_fuer_die_y-achse_mit_roter_farbe_40"/><text:bookmark-start text:name="logarithmische_skala_fuer_die_y-achse_mit_roter_farbe"/>Logarithmische Skala für die y-Achse mit roter Farbe<text:bookmark-end text:name="__RefHeading___logarithmische_skala_fuer_die_y-achse_mit_roter_farbe_40"/><text:bookmark-end text:name="logarithmische_skala_fuer_die_y-achse_mit_roter_farbe"/></text:h>
      <text:p text:style-name="Preformatted_20_Text">plot(exp(3*s),[s, -2, 2],[logy],[color,red]);</text:p>
      <text:p text:style-name="Text_20_body"><draw:frame draw:style-name="media" draw:name="10" text:anchor-type="as-char" draw:z-index="10" svg:width="10.583333333333cm" svg:height="7.0555555555556cm"><draw:image xlink:href="Pictures/33b4ce360e50352d0ab6b6e0f711376a.png" xlink:type="simple" xlink:show="embed" xlink:actuate="onLoad"/></draw:frame></text:p>
      <text:p text:style-name="Text_20_body">(Beachte die angepassten Achsenbeschriftungen)</text:p>
      <text:h text:style-name="Heading_20_4" text:outline-level="4"><text:bookmark-start text:name="__RefHeading___axen_und_rahmen_ausstellen_41"/><text:bookmark-start text:name="axen_und_rahmen_ausstellen"/>Axen und Rahmen ausstellen<text:bookmark-end text:name="__RefHeading___axen_und_rahmen_ausstellen_41"/><text:bookmark-end text:name="axen_und_rahmen_ausstellen"/></text:h>
      <text:p text:style-name="Text_20_body">Normale Einstellung:</text:p>
      <text:p text:style-name="Preformatted_20_Text">plot([parametric, (exp(cos(t))-2*cos(4*t)-sin(t/12)^5)*sin(t), (exp(cos(t))-2*cos(4*t)-sin(t/12)^5)*cos(t), [t, -8*%pi, 8*%pi]], [nticks, 100]);</text:p>
      <text:p text:style-name="Text_20_body">Ohne Axen und Rahmen:</text:p>
      <text:p text:style-name="Preformatted_20_Text">plot([parametric, (exp(cos(t))-2*cos(4*t)-sin(t/12)^5)*sin(t), (exp(cos(t))-2*cos(4*t)-sin(t/12)^5)*cos(t), [t, -8*%pi, 8*%pi]], [nticks, 100], [axes,false], [box,false]);</text:p>
      <text:h text:style-name="Heading_20_3" text:outline-level="3"><text:bookmark-start text:name="__RefHeading___abschnittsweise_definierte_funktionen_42"/><text:bookmark-start text:name="abschnittsweise_definierte_funktionen"/>Abschnittsweise definierte Funktionen<text:bookmark-end text:name="__RefHeading___abschnittsweise_definierte_funktionen_42"/><text:bookmark-end text:name="abschnittsweise_definierte_funktionen"/></text:h>
      <text:p text:style-name="Text_20_body">Eine abschnittsweise definierte Funktion kann mit der <text:span text:style-name="Source_20_Text">if</text:span> Anweisung definiert werden.</text:p>
      <text:p text:style-name="Preformatted_20_Text">f0:x^3;<text:line-break/>f1:sin(x);<text:line-break/>x0:2;<text:line-break/>pg1:if x&lt;(x0-1/1000) then f0 else if x&lt;(x0+1/1000) then 5000 else f1;</text:p>
      <text:p text:style-name="Text_20_body">Achtung: An <text:span text:style-name="Source_20_Text">plot()</text:span> müssen Ausdrücke und nicht Funktionen übergeben werden, also nutzen wir <text:span text:style-name="Source_20_Text">f0:x^3</text:span> und nicht <text:span text:style-name="Source_20_Text">f(x):=x^3</text:span>.
Die Werte <text:span text:style-name="Source_20_Text">(x0-1/1000)</text:span> und <text:span text:style-name="Source_20_Text">(x0+1/1000)</text:span> sorgen dafür, dass eine kleine Lücke im Grafen entsteht.
Nun können im CASText der plot ausgegeben werden:</text:p>
      <text:p text:style-name="Preformatted_20_Text">{@plot(pg1,[x,(x0-5),(x0+5)],[y,-10,10])@}</text:p>
      <text:p text:style-name="Text_20_body">Um die Endpunkte einzurkreisen kann die Aufgabe folgendermaßen erweitert werden:</text:p>
      <text:p text:style-name="Preformatted_20_Text">f0:x^3<text:line-break/>f1:sin(x)<text:line-break/>x0:2<text:line-break/>pg1:if x&lt;(x0-1/1000) then f0 else if x&lt;x0+1/1000 then 5000 else f1;<text:line-break/>ps:[style, lines, points, points];<text:line-break/>pt:[point_type, circle, circle, bullet];<text:line-break/>pc:[color, blue, red,blue];</text:p>
      <text:p text:style-name="Text_20_body">Mit zugehörigem Aufgabentext:</text:p>
      <text:p text:style-name="Preformatted_20_Text">{@plot([pg1, [discrete,[ [x0,ev(f0,x=x0)], [x0,ev(f1,x=x0)]]], [discrete,[ [x0,ev((f0+f1)/2,x=x0)]]] ], [x,(x0-5),(x0+5)], [y,-10,10], ps, pt, pc)@}</text:p>
      <text:h text:style-name="Heading_20_2" text:outline-level="2"><text:bookmark-start text:name="__RefHeading___html_43"/><text:bookmark-start text:name="html"/>HTML<text:bookmark-end text:name="__RefHeading___html_43"/><text:bookmark-end text:name="html"/></text:h>
      <text:p text:style-name="Text_20_body">Ist eine Grafik bereits vorhanden, so kann diese natürlich einfacher die Bilddatei auf einer Internetplattform hochzuladen und per HTML mit der entsprechenden URL direkt in den Aufgabentext einzubinden.</text:p>
      <text:h text:style-name="Heading_20_2" text:outline-level="2"><text:bookmark-start text:name="__RefHeading___von_stack_nicht_unterstuetzt_44"/><text:bookmark-start text:name="von_stack_nicht_unterstuetzt"/>Von STACK nicht unterstützt<text:bookmark-end text:name="__RefHeading___von_stack_nicht_unterstuetzt_44"/><text:bookmark-end text:name="von_stack_nicht_unterstuetzt"/></text:h>
      <text:p text:style-name="Text_20_body">Nicht unterstützt sind folgende Eigenschaften und Funktionalitäten:</text:p>
      <text:list text:style-name="List_20_1" text:continue-numbering="false">
        <text:list-item>
          <text:p text:style-name="List_20_1_Content_First"> Das <text:span text:style-name="Source_20_Text">draw</text:span> Paket</text:p>
        </text:list-item>
        <text:list-item>
          <text:p text:style-name="List_20_1_Content"> Die <text:span text:style-name="Source_20_Text">implicit_plot()</text:span> Funktion</text:p>
        </text:list-item>
        <text:list-item>
          <text:p text:style-name="List_20_1_Content_Last"> Die <text:span text:style-name="Source_20_Text">plot2d()</text:span> und <text:span text:style-name="Source_20_Text">plot3d()</text:span> Funktionen</text:p>
        </text:list-item>
      </text:list>
      <text:h text:style-name="Heading_20_1" text:outline-level="1"><text:bookmark-start text:name="__RefHeading___sonstiges_45"/><text:bookmark-start text:name="sonstiges"/>Sonstiges<text:bookmark-end text:name="__RefHeading___sonstiges_45"/><text:bookmark-end text:name="sonstiges"/></text:h>
      <text:h text:style-name="Heading_20_2" text:outline-level="2"><text:bookmark-start text:name="__RefHeading___kommentare_46"/><text:bookmark-start text:name="kommentare"/>Kommentare<text:bookmark-end text:name="__RefHeading___kommentare_46"/><text:bookmark-end text:name="kommentare"/></text:h>
      <text:p text:style-name="Text_20_body">Nützlich für die Bearbeitung und Erstellung von Fragen, sind natürlich auch Kommentare.
Zum einen um für eigene Zwecke zu dokumentieren, was gewisse Eingaben tun, aber auch damit andere wissen, was dort getan wurde.</text:p>
      <text:p text:style-name="Text_20_body">Im Textfeld für Aufgabenvariablen können Kommentare geschrieben werden mit</text:p>
      <text:p text:style-name="Preformatted_20_Text">/* Dieser Satz wird vom CAS ignoriert */<text:line-break/><text:line-break/>/*<text:line-break/>Es können auch mehrere Sätz auskommentiert werden.<text:line-break/>Somit können einfach auch ganze Kommentarblöcke geschrieben werden.<text:line-break/>So wie dieser hier.<text:line-break/>*/</text:p>
      <text:p text:style-name="Text_20_body">Im Fragentext, der für die Studenten erscheint, können Kommentare mit einem Kommentarblock eingefügt werden.</text:p>
      <text:p text:style-name="Preformatted_20_Text">[[comment]] Diesen Kommentar werden Studenten in ihrere Frage nicht sehen. [[/comment]]</text:p>
      <text:h text:style-name="Heading_20_2" text:outline-level="2"><text:bookmark-start text:name="__RefHeading___wxmaxima_und_maxima_sandbox_47"/><text:bookmark-start text:name="wxmaxima_und_maxima_sandbox"/>wxMaxima und Maxima Sandbox<text:bookmark-end text:name="__RefHeading___wxmaxima_und_maxima_sandbox_47"/><text:bookmark-end text:name="wxmaxima_und_maxima_sandbox"/></text:h>
      <text:h text:style-name="Heading_20_3" text:outline-level="3"><text:bookmark-start text:name="__RefHeading___wxmaxima_48"/><text:bookmark-start text:name="wxmaxima"/>wxMaxima<text:bookmark-end text:name="__RefHeading___wxmaxima_48"/><text:bookmark-end text:name="wxmaxima"/></text:h>
      <text:p text:style-name="Text_20_body">Es ist teilweise, durch immer wieder erneutes Eingeben, Speichern und Anzeigen der Fragenvorschau, sehr umständlich neue Aufgabenstellungen zu verfassen, Maxima Funktionen zu testen oder Fehler in der Aufgabenimplementierung zu finden. Daher ist es ratsam auf dem eigenen Rechner <text:span text:style-name="Emphasis">wxMaxima</text:span> zu installieren, um dort mit Maxima Befehlen herumspielen zu können. wxMaxima ist ein Programm, das eine grafische Benutzeroberfläche, Menüs und Dialoge bietet um Maxima Code auszuführen.</text:p>
      <text:p text:style-name="Text_20_body"><draw:frame draw:style-name="media" draw:name="11" text:anchor-type="as-char" draw:z-index="11" svg:width="10.583333333333cm" svg:height="7.5354558610709cm"><draw:image xlink:href="Pictures/225d4de3c6a8c3ea00bc2f123505ca3f.png" xlink:type="simple" xlink:show="embed" xlink:actuate="onLoad"/></draw:frame></text:p>
      <text:p text:style-name="Text_20_body">Man kann Maxima und wxMaxima zusammen herunterladen unter:
<text:a xlink:type="simple" xlink:href="https://sourceforge.net/projects/maxima/" text:style-name="Internet_20_link" text:visited-style-name="Visited_20_Internet_20_Link">https://sourceforge.net/projects/maxima/</text:a></text:p>
      <text:p text:style-name="Text_20_body">Befehle können in wxMaxima mit <text:span text:style-name="Source_20_Text">Shift + Enter</text:span> ausgeführt werden. Um jedoch tatsächlich alle Funktionen von Maxima nutzen zu können, die auch in STACK vorhanden sind, braucht man die Maxima Sandbox. Dazu mehr im nächsten Abschnitt.</text:p>
      <text:h text:style-name="Heading_20_3" text:outline-level="3"><text:bookmark-start text:name="__RefHeading___maxima_sandbox_49"/><text:bookmark-start text:name="maxima_sandbox"/>Maxima Sandbox<text:bookmark-end text:name="__RefHeading___maxima_sandbox_49"/><text:bookmark-end text:name="maxima_sandbox"/></text:h>
      <text:p text:style-name="Text_20_body">Mit Maxima und wxMaxima alleine kann man zwar Maxima Funktionen und Operationen durchführen, doch nicht alle Funktionen, die in Maxima verfügbar sind, sind (aus Sicherheitsgründen) auch in Moodle bzw. STACK verfügbar. Zudem gibt es Funktionen, die in STACK nutzbar sind, aber so nicht in Maxima existieren.</text:p>
      <text:p text:style-name="Text_20_body">Um wxMaxima so einzurichten, dass sich das Programm wie in Moodle/STACK verhält, brauchen wir die Maxima Sandbox. Diese kann unter folgendem Link heruntergeladen werden:
<text:a xlink:type="simple" xlink:href="https://doku.tu-clausthal.de/lib/exe/fetch.php?media=multimedia:moodle:stack.zip" text:style-name="Internet_20_link" text:visited-style-name="Visited_20_Internet_20_Link">stack.zip</text:a></text:p>
      <text:p text:style-name="Text_20_body">Dieses Archiv muss dann in einem Ordner namens <text:span text:style-name="Source_20_Text">C:\maxima_tmp\stackroot</text:span> extrahiert werden und die Datei <text:span text:style-name="Source_20_Text">C:\maxima_tmp\stackroot\stack\sandbox.wxm</text:span> mit wxMaxima geöffnet werden.
Man kann das Archiv auch in einem anderen Ordner extrahieren und muss dann nur in der <text:span text:style-name="Source_20_Text">sandbox.wmx</text:span> die entsprechenden Pfade korrigieren.
Zum Starten der Sandbox den Cursor in den Bereich zwischen <text:line-break/></text:p>
      <text:p text:style-name="Preformatted_20_Text">/* No trailing slash. */<text:line-break/>maximaplatform:...</text:p>
      <text:p text:style-name="Text_20_body">und <text:line-break/></text:p>
      <text:p text:style-name="Preformatted_20_Text">print(sconcat("[ STACK-Maxima started, library version ", stackmaximaversion, " ]"))$</text:p>
      <text:p text:style-name="Text_20_body">setzen und <text:span text:style-name="Source_20_Text">Strg + Enter</text:span> drücken.<text:line-break/>
Als guter Test eignet sich die Funktion</text:p>
      <text:p text:style-name="Preformatted_20_Text">rand_with_step(5,10,1);</text:p>
      <text:p text:style-name="Text_20_body">Diese wird, bevor die Sandbox gestartet wurde, beim Drücken von <text:span text:style-name="Source_20_Text">Strg + Enter</text:span> erst einmal nur wiederholt ausgegeben. Nach dem Start der Sandbox liefert sie eine zufällige Zahl zwischen 5 und 10.</text:p>
      <text:p text:style-name="Text_20_body">Die offizielle Dokumentation zur Sandbox befindet sich unter <text:a xlink:type="simple" xlink:href="https://github.com/maths/moodle-qtype_stack/blob/master/doc/en/CAS/STACK-Maxima_sandbox.md" text:style-name="Internet_20_link" text:visited-style-name="Visited_20_Internet_20_Link">https://github.com/maths/moodle-qtype_stack/blob/master/doc/en/CAS/STACK-Maxima_sandbox.md</text:a>.</text:p>
      <text:h text:style-name="Heading_20_3" text:outline-level="3"><text:bookmark-start text:name="__RefHeading___minute_wxmaxima_tutorial_50"/><text:bookmark-start text:name="minute_wxmaxima_tutorial"/>10 minute wxMaxima Tutorial<text:bookmark-end text:name="__RefHeading___minute_wxmaxima_tutorial_50"/><text:bookmark-end text:name="minute_wxmaxima_tutorial"/></text:h>
      <text:p text:style-name="Text_20_body">Um den Einstieg in die Funktionalitäten von wxMaxima zu erleichtern, kann sich auf der Website von wxMaxima ein kleines Tutorial heruntergeladen werden. Einen Link dorthin finden Sie hier: <text:a xlink:type="simple" xlink:href="https://wxmaxima-developers.github.io/wxmaxima/help.html" text:style-name="Internet_20_link" text:visited-style-name="Visited_20_Internet_20_Link">wxMaxima Dokumentation</text:a></text:p>
      <text:p text:style-name="Text_20_body">Den direkten Link zum Download der deutschen Version finden Sie hier: <text:a xlink:type="simple" xlink:href="https://wxmaxima-developers.github.io/wxmaxima/tutorials/10_Minuten_Maxima.wxmx" text:style-name="Internet_20_link" text:visited-style-name="Visited_20_Internet_20_Link">10 minute (wx)Maxima Tutorial (German)</text:a></text:p>
      <text:h text:style-name="Heading_20_1" text:outline-level="1"><text:bookmark-start text:name="__RefHeading___referenzen_51"/><text:bookmark-start text:name="referenzen"/>Referenzen<text:bookmark-end text:name="__RefHeading___referenzen_51"/><text:bookmark-end text:name="referenzen"/></text:h>
      <text:list text:style-name="List_20_1" text:continue-numbering="false">
        <text:list-item>
          <text:p text:style-name="List_20_1_Content_First"> <text:a xlink:type="simple" xlink:href="https://github.com/maths/moodle-qtype_stack" text:style-name="Internet_20_link" text:visited-style-name="Visited_20_Internet_20_Link">moodle-qtype_stack</text:a> (Github)</text:p>
        </text:list-item>
        <text:list-item>
          <text:p text:style-name="List_20_1_Content"> <text:a xlink:type="simple" xlink:href="http://maxima.sourceforge.net/docs/tutorial/en/minimal-maxima.pdf" text:style-name="Internet_20_link" text:visited-style-name="Visited_20_Internet_20_Link">Minimal Maxima</text:a></text:p>
        </text:list-item>
        <text:list-item>
          <text:p text:style-name="List_20_1_Content_Last"> <text:a xlink:type="simple" xlink:href="http://maxima.sourceforge.net/docs/manual/maxima.html" text:style-name="Internet_20_link" text:visited-style-name="Visited_20_Internet_20_Link">Maxima Dokument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3::56:23</meta:creation-date>
    <dc:creator>Generated</dc:creator>
    <dc:date>2026-09-16T03::56:23</dc:date>
    <dc:language>en-US</dc:language>
    <meta:editing-cycles>1</meta:editing-cycles>
    <meta:editing-duration>PT0S</meta:editing-duration>
    <dc:title>multimedia:moodle:maxima</dc:title>
  </office:meta>
</office:document-meta>
</file>