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b54c06b9f5775742f1334f6c488160e.png"/>
  <manifest:file-entry manifest:media-type="image/png" manifest:full-path="Pictures/6203b6509b3819f0d11a12e650426bac.png"/>
  <manifest:file-entry manifest:media-type="image/png" manifest:full-path="Pictures/75ceba6181457b9e645119ee411a68d2.png"/>
  <manifest:file-entry manifest:media-type="image/png" manifest:full-path="Pictures/816f3de63c4cffdec4bd261eda24ee43.png"/>
  <manifest:file-entry manifest:media-type="image/png" manifest:full-path="Pictures/c3b685152a6baf03589c8c4708abe6d3.png"/>
  <manifest:file-entry manifest:media-type="image/png" manifest:full-path="Pictures/5309addc754de94efcbfd56f5ed41921.png"/>
  <manifest:file-entry manifest:media-type="image/png" manifest:full-path="Pictures/29ba24d32d794c5a91bbaa27d0d055e5.png"/>
  <manifest:file-entry manifest:media-type="image/png" manifest:full-path="Pictures/6ea16c929ac87991ef75c0971bd7d296.png"/>
  <manifest:file-entry manifest:media-type="image/png" manifest:full-path="Pictures/97768821dc205224489199e0708b775d.png"/>
  <manifest:file-entry manifest:media-type="image/png" manifest:full-path="Pictures/8602af55fdf39fbafb89cc05136a63de.png"/>
  <manifest:file-entry manifest:media-type="image/png" manifest:full-path="Pictures/0bcd1b981842341c643dc94450bbfae5.png"/>
  <manifest:file-entry manifest:media-type="image/png" manifest:full-path="Pictures/286520c9e7d7884e1a28805c980f08c1.png"/>
  <manifest:file-entry manifest:media-type="image/png" manifest:full-path="Pictures/2bb676e0555cd4d8e5ad91ccb76f3bab.png"/>
  <manifest:file-entry manifest:media-type="image/png" manifest:full-path="Pictures/32f23011e8e7ee9fa8bfed911adb83bb.png"/>
  <manifest:file-entry manifest:media-type="image/png" manifest:full-path="Pictures/74c3fb044fada81ea5d8df89eed1cfd4.png"/>
  <manifest:file-entry manifest:media-type="image/png" manifest:full-path="Pictures/e635a02f7c074171976631322bb815ca.png"/>
  <manifest:file-entry manifest:media-type="image/png" manifest:full-path="Pictures/691945affc139264bd95e33e052e95f5.png"/>
  <manifest:file-entry manifest:media-type="image/png" manifest:full-path="Pictures/e9faaedd43161f0ca59e15a1c5605654.png"/>
  <manifest:file-entry manifest:media-type="image/png" manifest:full-path="Pictures/8d2ae99d210f582244bbf9532499b12b.png"/>
  <manifest:file-entry manifest:media-type="image/png" manifest:full-path="Pictures/b3d14de26fd06cf64ecfa1b2b1613ee7.png"/>
  <manifest:file-entry manifest:media-type="image/png" manifest:full-path="Pictures/9cd1ce1add6dd1392d2b95cefa2bd1c8.png"/>
  <manifest:file-entry manifest:media-type="image/png" manifest:full-path="Pictures/8cb5ebc0a327f9fb759c1c4bf4185a6d.png"/>
  <manifest:file-entry manifest:media-type="image/png" manifest:full-path="Pictures/8a3e33273365fb2fd5b57a9c6463cb51.png"/>
  <manifest:file-entry manifest:media-type="image/png" manifest:full-path="Pictures/ca105879fdb0365bfc3f6b59781d31a4.png"/>
  <manifest:file-entry manifest:media-type="image/png" manifest:full-path="Pictures/5c4e16e30886bd558f092cd3da8c82fe.png"/>
  <manifest:file-entry manifest:media-type="image/png" manifest:full-path="Pictures/cd1504a5333f079683951574a7ccac03.png"/>
  <manifest:file-entry manifest:media-type="image/png" manifest:full-path="Pictures/994a5f0235813531fbb4ba991f9b165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ultimedia:moodle:stack_maxima"/><text:bookmark-start text:name="__RefHeading___stack_maxima_1"/><text:bookmark-start text:name="stack_maxima"/>Stack (Maxima)<text:bookmark-end text:name="__RefHeading___stack_maxima_1"/><text:bookmark-end text:name="stack_maxima"/></text:h>
      <text:p text:style-name="Text_20_body"><text:span text:style-name="Strong_20_Emphasis">Mathematische Aufgaben mit Moodle/Stack</text:span></text:p>
      <text:p text:style-name="Text_20_body">STACK (System for Teaching and Assessment using a Computer algebra Kernel) ermöglicht  es  Ihnen,  mathematische  Fragestellungen in  Moodle-Tests  zu  realisieren. Das Plugin nutzt das Computeralgebrasystem „Maxima“, um mathematische Eigenschaften der eingegebenen Antworten bzw. Ausdrücke zu ermitteln und diese zu bewerten.</text:p>
      <text:h text:style-name="Heading_20_1" text:outline-level="1"><text:bookmark-start text:name="__RefHeading___hilfen_zur_einarbeitung_2"/><text:bookmark-start text:name="hilfen_zur_einarbeitung"/>Hilfen zur Einarbeitung<text:bookmark-end text:name="__RefHeading___hilfen_zur_einarbeitung_2"/><text:bookmark-end text:name="hilfen_zur_einarbeitung"/></text:h>
      <text:p text:style-name="Text_20_body">Einen Vortrag (Dauer: 36:09), in dem STACK von anderen Aufgabentypen, wie z.B. Multiple Choice, abgegrenzt und ein Überblick über die Möglichkeiten von STACK gegeben wird, finden Sie hier:<text:line-break/>
<text:a xlink:type="simple" xlink:href="https://www.rubel.rub.de/news/vortrag-vom-1692015-online-intelligente-rechenaufgaben-mit-stack-moodle" text:style-name="Internet_20_link" text:visited-style-name="Visited_20_Internet_20_Link">https://www.rubel.rub.de/news/vortrag-vom-1692015-online-intelligente-rechenaufgaben-mit-stack-moodle</text:a> <text:line-break/></text:p>
      <text:p text:style-name="Text_20_body">Sehr hilfreich ist auch der Moodle-Kurs, der in der Ruhr-Universität Bochum von Herrn Kallweit und seinem Team erstellt wurde:<text:line-break/>
<text:a xlink:type="simple" xlink:href="https://moodle.ruhr-uni-bochum.de/m/course/view.php?id=13674" text:style-name="Internet_20_link" text:visited-style-name="Visited_20_Internet_20_Link">https://moodle.ruhr-uni-bochum.de/m/course/view.php?id=13674</text:a><text:line-break/>
Dort gibt es viele Videos und Beispiele zum Ausprobieren.<text:line-break/>
Wenn ein Benutzeraccount unter <text:line-break/>
<text:a xlink:type="simple" xlink:href="https://moodle.ruhr-uni-bochum.de/m/login/signup.php" text:style-name="Internet_20_link" text:visited-style-name="Visited_20_Internet_20_Link">https://moodle.ruhr-uni-bochum.de/m/login/signup.php</text:a><text:line-break/>
erstellt wurde, kann man in dem Kurs sogar die vorgestellten Beispiele im XML-Format herunterladen.</text:p>
      <text:p text:style-name="Text_20_body">In diesem Video können Sie sich einen Überblick über die Erstellung von Aufgaben in STACK verschaffen:<text:line-break/><text:a xlink:type="simple" xlink:href="https://doku.tu-clausthal.de/lib/exe/fetch.php?media=multimedia:moodle:multimedia:moodle:stack_maxima:stackfragen_einfuehrung_video.mp4" text:style-name="Internet_20_link" text:visited-style-name="Visited_20_Internet_20_Link">stackfragen_einfuehrung_video.mp4</text:a></text:p>
      <text:p text:style-name="Text_20_body">Im Folgenden wird zur Einführung ein Teil der Möglichkeiten dieses Aufgabentyps beschrieben. Ergänzende Informationen können Sie den entsprechenden Dokumentationen entnehmen:<text:line-break/>
Maxima Manuals:<text:line-break/>
<text:a xlink:type="simple" xlink:href="http://maxima.sourceforge.net/docs/manual/de/maxima.html" text:style-name="Internet_20_link" text:visited-style-name="Visited_20_Internet_20_Link">http://maxima.sourceforge.net/docs/manual/de/maxima.html</text:a> (deutsch)<text:line-break/>
<text:a xlink:type="simple" xlink:href="http://michel.gosse.free.fr/documentation/fichiers/maxima.pdf" text:style-name="Internet_20_link" text:visited-style-name="Visited_20_Internet_20_Link">http://michel.gosse.free.fr/documentation/fichiers/maxima.pdf</text:a> (englisch)<text:line-break/>
Offizielle Plugin-Seite:<text:line-break/>
<text:a xlink:type="simple" xlink:href="https://moodle.org/plugins/qtype_stack" text:style-name="Internet_20_link" text:visited-style-name="Visited_20_Internet_20_Link">https://moodle.org/plugins/qtype_stack</text:a> (englisch)<text:line-break/>
Weiterer, durch Videos unterstützter Kurs „Authoring quick start“ (besteht z.Zt. aus acht Einheiten) von den Entwicklern von STACK:<text:line-break/>
<text:a xlink:type="simple" xlink:href="https://github.com/maths/moodle-qtype_stack/blob/master/doc/en/Authoring/Authoring_quick_start.md" text:style-name="Internet_20_link" text:visited-style-name="Visited_20_Internet_20_Link">https://github.com/maths/moodle-qtype_stack/blob/master/doc/en/Authoring/Authoring_quick_start.md</text:a> (Startseite, englisch)<text:line-break/>
Die Videos sind unter z.B. <text:a xlink:type="simple" xlink:href="https://www.youtube.com/watch?time_continue=223&amp;v=cpwo-D6EUgA&amp;feature=emb_logo" text:style-name="Internet_20_link" text:visited-style-name="Visited_20_Internet_20_Link">https://www.youtube.com/watch?time_continue=223&amp;v=cpwo-D6EUgA&amp;feature=emb_logo</text:a> direkt bei YouTube zu finden</text:p>
      <text:h text:style-name="Heading_20_1" text:outline-level="1"><text:bookmark-start text:name="__RefHeading___grundlagen_zum_stack_fragetyp_3"/><text:bookmark-start text:name="grundlagen_zum_stack_fragetyp"/>Grundlagen zum Stack Fragetyp<text:bookmark-end text:name="__RefHeading___grundlagen_zum_stack_fragetyp_3"/><text:bookmark-end text:name="grundlagen_zum_stack_fragetyp"/></text:h>
      <text:p text:style-name="Text_20_body">Im Folgenden wird die grundlegende Struktur einer Stack-Frage beschrieben. Im <text:span text:style-name="Strong_20_Emphasis">ersten Bereich</text:span> werden die Aufgabenvariablen <text:span text:style-name="Source_20_Text">(ans1,ans2,…,ansn)</text:span> definiert, die konkrete Frage/Aufgabe formuliert, die Art und die Anzahl der Eingabe/Input-Felder (Textfelder, Matrizen, etc.) festgelegt und das allgemeine Feedback (z.B. Lösungshinweise) vorbereitet. Im <text:span text:style-name="Strong_20_Emphasis">zweiten Bereich</text:span> werden die spezifischen Eigenschaften der Eingabefelder (Platzhalter, Typ des Feldes, Musterantwort, etc.) festgelegt. Dabei können bzw. sollten Sie in dem jeweiligen Feld für die Musterlösung die im ersten Bereich definierten Aufgabenvariablen <text:span text:style-name="Source_20_Text">(tans1,tans2,…,tansn)</text:span> verwenden. Im <text:span text:style-name="Strong_20_Emphasis">dritten Bereich</text:span> wird zum Schluss die Auswertungslogik erstellt. Dazu werden sogenannte „Potential-Response-Trees“ (PRT, Rückmeldebäume) erstellt (siehe <text:a xlink:type="simple" xlink:href="https://github.com/maths/moodle-qtype_stack/blob/master/doc/en/Authoring/Potential_response_trees.md" text:style-name="Internet_20_link" text:visited-style-name="Visited_20_Internet_20_Link">Potential-Response-Trees</text:a>).</text:p>
      <text:p text:style-name="Text_20_body"><draw:frame draw:style-name="media" draw:name="0" text:anchor-type="as-char" draw:z-index="0" svg:width="23.01875cm" style:rel-width="100%" svg:height="12.052854154214cm" style:rel-height="scale"><draw:image xlink:href="Pictures/bb54c06b9f5775742f1334f6c488160e.png" xlink:type="simple" xlink:show="embed" xlink:actuate="onLoad"/></draw:frame> <text:line-break/></text:p>
      <text:h text:style-name="Heading_20_2" text:outline-level="2"><text:bookmark-start text:name="__RefHeading___aufbau_der_stack_fragen_4"/><text:bookmark-start text:name="aufbau_der_stack_fragen"/>Aufbau der Stack Fragen<text:bookmark-end text:name="__RefHeading___aufbau_der_stack_fragen_4"/><text:bookmark-end text:name="aufbau_der_stack_fragen"/></text:h>
      <text:h text:style-name="Heading_20_3" text:outline-level="3"><text:bookmark-start text:name="__RefHeading___fragetitel_5"/><text:bookmark-start text:name="fragetitel"/>Fragetitel<text:bookmark-end text:name="__RefHeading___fragetitel_5"/><text:bookmark-end text:name="fragetitel"/></text:h>
      <text:p text:style-name="Text_20_body">Geben Sie hier einen aussagekräftigen Titel, wie z.B. „Nullstellenbestimmung - 1“, ein.</text:p>
      <text:h text:style-name="Heading_20_3" text:outline-level="3"><text:bookmark-start text:name="__RefHeading___aufgabenvariablen_6"/><text:bookmark-start text:name="aufgabenvariablen"/>Aufgabenvariablen<text:bookmark-end text:name="__RefHeading___aufgabenvariablen_6"/><text:bookmark-end text:name="aufgabenvariablen"/></text:h>
      <text:p text:style-name="Text_20_body">Im Bereich „Aufgabenvariablen“ können Variablen und entsprechende Wertzuweisungen und mathematische Ausdrücke vorbereitet werden. </text:p>
      <text:p text:style-name="Preformatted_20_Text">variablenname : Ausdruck</text:p>
      <text:p text:style-name="Text_20_body"><draw:frame draw:style-name="media" draw:name="1" text:anchor-type="as-char" draw:z-index="1" svg:width="15.875cm" svg:height="3.2940625cm"><draw:image xlink:href="Pictures/6203b6509b3819f0d11a12e650426bac.png" xlink:type="simple" xlink:show="embed" xlink:actuate="onLoad"/></draw:frame><text:line-break/></text:p>
      <text:p text:style-name="Preformatted_20_Text">t : 2<text:s text:c="15"/>// der Variable t wird der Wert 2 zugewiesen<text:line-break/>a : f(x)=x^2<text:s text:c="8"/>// Abbildung einer Funktion <text:line-break/>b : diff(x^2,x)<text:s text:c="5"/>// differenziere x^2 nach x<text:line-break/>c : diff(a,x)<text:s text:c="7"/>// alternativ: differenziere a nach x<text:line-break/>d : rand(15)<text:s text:c="8"/>// Zufallszahlen von 0 bis 14</text:p>
      <text:p text:style-name="Text_20_body">Siehe dazu auch: <text:a xlink:type="simple" xlink:href="#__RefHeading___zufallszahlen_16" text:style-name="Local_20_link" text:visited-style-name="Visited_20_Local_20_Link">Arbeiten mit Zufallszahlen</text:a>, <text:a xlink:type="simple" xlink:href="http://maxima.sourceforge.net/docs/manual/de/maxima_6.html#SEC39" text:style-name="Internet_20_link" text:visited-style-name="Visited_20_Internet_20_Link">Maxima Dokumentation</text:a>, <text:a xlink:type="simple" xlink:href="http://maxima.sourceforge.net/docs/manual/maxima.html#SEC_Top" text:style-name="Internet_20_link" text:visited-style-name="Visited_20_Internet_20_Link">Arbeiten mit Funktionen</text:a></text:p>
      <text:h text:style-name="Heading_20_3" text:outline-level="3"><text:bookmark-start text:name="__RefHeading___fragetext_7"/><text:bookmark-start text:name="fragetext"/>Fragetext<text:bookmark-end text:name="__RefHeading___fragetext_7"/><text:bookmark-end text:name="fragetext"/></text:h>
      <text:p text:style-name="Text_20_body">In diesen Abschnitt erfolgt die konkrete Aufbereitung bzw. Formulierung der Frage/Aufgabe. <text:span text:style-name="Plugin_Wrap_Span_Important">Bitte beachten Sie, dass sich die Syntax der Stackausdrücke verändert hat! @...@ wird zu {@...@} </text:span></text:p>
      <text:p text:style-name="Text_20_body"><draw:frame draw:style-name="media" draw:name="2" text:anchor-type="as-char" draw:z-index="2" svg:width="21.166666666667cm" style:rel-width="100%" svg:height="7.5549698795181cm" style:rel-height="scale"><draw:image xlink:href="Pictures/75ceba6181457b9e645119ee411a68d2.png" xlink:type="simple" xlink:show="embed" xlink:actuate="onLoad"/></draw:frame></text:p>
      <text:p text:style-name="Text_20_body">Mit Hilfe von Medieninhalten (Bildern, Videos) und LaTeX stehen Ihnen einige Möglichkeiten zur Formulierung von komplexen Aufgaben zur Verfügung.
Sie können die erweiterten Features im Menü des WYSIWYG-Editors nutzen, um ihre Aufgaben z.B. mit LaTeX-Ausdrücken zu formulieren:</text:p>
      <text:list text:style-name="Numbering_20_1" text:continue-numbering="false">
        <text:list-item>
          <text:p text:style-name="Numbering_20_1_Content_First"> Klicken Sie dazu auf das Icon „mehr Symbole anzeigen“</text:p>
        </text:list-item>
        <text:list-item>
          <text:p text:style-name="Numbering_20_1_Content_Last"> Öffnen Sie den Gleichungseditor</text:p>
        </text:list-item>
      </text:list>
      <text:h text:style-name="Heading_20_3" text:outline-level="3"><text:bookmark-start text:name="__RefHeading___eingabefelder_verwenden_erweitern_8"/><text:bookmark-start text:name="eingabefelder_verwenden_erweitern"/>Eingabefelder verwenden / erweitern<text:bookmark-end text:name="__RefHeading___eingabefelder_verwenden_erweitern_8"/><text:bookmark-end text:name="eingabefelder_verwenden_erweitern"/></text:h>
      <text:p text:style-name="Text_20_body">Im Aufgabentyp Moodle Stack wird das erste „Eingabefeld“ automatisch beim Anlegen einer Aufgabe erstellt. Wenn zusätzliche Eingabefelder benötigt werden, können Sie beliebig viele Eingabefelder nach dem folgenden Muster </text:p>
      <text:p text:style-name="Preformatted_20_Text">[[input:ans2]] [[validation: ans2]]<text:line-break/>[[input:ans3]] [[validation: ans3]]<text:line-break/>...<text:line-break/>[[input:ansx]] [[validation: ansx]]</text:p>
      <text:p text:style-name="Text_20_body">in einer Aufgabe hinzufügen <text:span text:style-name="Plugin_Wrap_Span_Important">(nach jedem Hinzufügen eines neuen Eingabefelds muss die Frage aktualisiert werden)</text:span>. Für jedes Eingabefeld muss eine Musterlösung (z.B. Aufgabenvariable oder Ausdruck) festgelegt werden.</text:p>
      <text:p text:style-name="Text_20_body"><draw:frame draw:style-name="media" draw:name="3" text:anchor-type="as-char" draw:z-index="3" svg:width="26.458333333333cm" style:rel-width="100%" svg:height="7.3381151623829cm" style:rel-height="scale"><draw:image xlink:href="Pictures/816f3de63c4cffdec4bd261eda24ee43.png" xlink:type="simple" xlink:show="embed" xlink:actuate="onLoad"/></draw:frame></text:p>
      <text:h text:style-name="Heading_20_3" text:outline-level="3"><text:bookmark-start text:name="__RefHeading___allgemeines_feedback_9"/><text:bookmark-start text:name="allgemeines_feedback"/>Allgemeines Feedback<text:bookmark-end text:name="__RefHeading___allgemeines_feedback_9"/><text:bookmark-end text:name="allgemeines_feedback"/></text:h>
      <text:p text:style-name="Text_20_body">Beim allgemeinen Feedback handelt es sich um eine Ergänzung der Musterlösung. Dieses Feedback wird allen Studierenden nach dem Ende des Versuchs angezeigt, unabhängig davon, welche Antworten sie gegeben haben. In diesem Feld können die Aufgabenvariablen verwendet werden, allerdings nicht die Eingaben der Studierenden wie ans1, ans2 usw.</text:p>
      <text:h text:style-name="Heading_20_3" text:outline-level="3"><text:bookmark-start text:name="__RefHeading___optionen_einstellungen_zu_den_eingabefeldern_10"/><text:bookmark-start text:name="optionen_einstellungen_zu_den_eingabefeldern"/>Optionen / Einstellungen zu den Eingabefeldern<text:bookmark-end text:name="__RefHeading___optionen_einstellungen_zu_den_eingabefeldern_10"/><text:bookmark-end text:name="optionen_einstellungen_zu_den_eingabefeldern"/></text:h>
      <text:list text:style-name="List_20_1" text:continue-numbering="false">
        <text:list-item>
          <text:p text:style-name="List_20_1_Content_First"> Art der Eingabe - Auswirkung, Beschreibung, Screenshots (Matrix, Wahr/Falsch, Textfeld…) <text:line-break/><draw:frame draw:style-name="media" draw:name="4" text:anchor-type="as-char" draw:z-index="4" svg:width="10.583333333333cm" svg:height="8.6604673342871cm"><draw:image xlink:href="Pictures/c3b685152a6baf03589c8c4708abe6d3.png" xlink:type="simple" xlink:show="embed" xlink:actuate="onLoad"/></draw:frame></text:p>
        </text:list-item>
        <text:list-item>
          <text:p text:style-name="List_20_1_Content_Last"> Syntax Hint oder Syntax-Hinweise sind Platzhalter innerhalb der Eingabefelder, die Ihren Studenten eine Vorlage liefern, wie ein Term eingeben werden soll (z.B. sqrt, [x=..,x=..]). <text:line-break/><draw:frame draw:style-name="media" draw:name="5" text:anchor-type="as-char" draw:z-index="5" svg:width="23.8125cm" style:rel-width="100%" svg:height="7.3148224607762cm" style:rel-height="scale"><draw:image xlink:href="Pictures/5309addc754de94efcbfd56f5ed41921.png" xlink:type="simple" xlink:show="embed" xlink:actuate="onLoad"/></draw:frame></text:p>
        </text:list-item>
      </text:list>
      <text:h text:style-name="Heading_20_3" text:outline-level="3"><text:bookmark-start text:name="__RefHeading___rueckmeldebaum_prt_11"/><text:bookmark-start text:name="rueckmeldebaum_prt"/>Rückmeldebaum (PRT)<text:bookmark-end text:name="__RefHeading___rueckmeldebaum_prt_11"/><text:bookmark-end text:name="rueckmeldebaum_prt"/></text:h>
      <text:p text:style-name="Text_20_body">Die <text:span text:style-name="Strong_20_Emphasis">P</text:span>otential <text:span text:style-name="Strong_20_Emphasis">R</text:span>esponse <text:span text:style-name="Strong_20_Emphasis">T</text:span>rees (PRT) sind binäre Baumstrukturen und werden zum Aufbau einer Auswertungslogik der Aufgabe verwendet. Dabei werden Antworten bzw. die Eingaben eines Studenten mit einem math. Ausdruck (z.B. der „Musterlösung“) verglichen. </text:p>
      <text:p text:style-name="Text_20_body">ResponseTrees können flexibel aufgebaut werden. Die Knoten können (nachdem sie angelegt wurden) miteinander verknüpft werden (z.B. Folgefehler-Szenarien). Um Knoten hinzuzufügen, müssen Sie lediglich auf den Button „weitere Knoten hinzufügen“ klicken.</text:p>
      <text:list text:style-name="List_20_1" text:continue-numbering="false">
        <text:list-item>
          <text:p text:style-name="LastListParagraph_List_20_1_Content_First"> wie werden Knoten und Punkte verarbeitet (Score, Abzüge): </text:p>
        </text:list-item>
      </text:list>
      <text:p text:style-name="Text_20_body">Die Anzahl der maximal zu erreichenden Punkte (Score) beträgt 1,00. Wenn die Teilnehmenden falsche Antwort gegeben haben, werden 0.25 Punkte abgezogen.</text:p>
      <text:list text:style-name="List_20_1" text:continue-numbering="false">
        <text:list-item>
          <text:p text:style-name="LastListParagraph_List_20_1_Content_First"> wie funktioniert die Anwortüberprüfung</text:p>
        </text:list-item>
      </text:list>
      <text:p text:style-name="Text_20_body">Eine <text:a xlink:type="simple" xlink:href="https://stack2.maths.ed.ac.uk/demo/question/type/stack/doc/doc.php/Authoring/Answer_tests.md" text:style-name="Internet_20_link" text:visited-style-name="Visited_20_Internet_20_Link">Antwortüberprüfung(Answer test)</text:a> wird verwendet um zwei Ausdrücke zu vergleichen und um festzustellen ob sie einige Kriterien erfüllen.
<draw:frame draw:style-name="media" draw:name="6" text:anchor-type="as-char" draw:z-index="6" svg:width="23.8125cm" style:rel-width="100%" svg:height="11.330687203791cm" style:rel-height="scale"><draw:image xlink:href="Pictures/29ba24d32d794c5a91bbaa27d0d055e5.png" xlink:type="simple" xlink:show="embed" xlink:actuate="onLoad"/></draw:frame></text:p>
      <text:h text:style-name="Heading_20_3" text:outline-level="3"><text:bookmark-start text:name="__RefHeading___hinweise_zur_antwortueberpruefung_12"/><text:bookmark-start text:name="hinweise_zur_antwortueberpruefung"/>Hinweise zur Antwortüberprüfung<text:bookmark-end text:name="__RefHeading___hinweise_zur_antwortueberpruefung_12"/><text:bookmark-end text:name="hinweise_zur_antwortueberpruefung"/></text:h>
      <text:h text:style-name="Heading_20_4" text:outline-level="4"><text:bookmark-start text:name="__RefHeading___numdecplaces_13"/><text:bookmark-start text:name="numdecplaces"/>NumDecPlaces<text:bookmark-end text:name="__RefHeading___numdecplaces_13"/><text:bookmark-end text:name="numdecplaces"/></text:h>
      <text:p text:style-name="Text_20_body">NumDecPlaces prüft, ob die Antwort des Schülers die des Lehrers entspricht und auf die vorgegebene Anzahl von Dezimalstellen geschrieben wird. Die Option, die eine positive ganze Zahl sein muss, gibt die Anzahl der Stellen an, die auf das Dezimaltrennzeichen folgen. Beachten Sie, dass nachfolgende Nullen '' erforderlich '' sind, d.h., bei einer Vorgabe von zwei Dezimalstellen, müssen Sie 12.30 und nicht nur 12.3 schreiben. Der Test rundet die Zahlen auf die angegebene Anzahl von Dezimalstellen, bevor versucht wird, eine Äquivalenz herzustellen.</text:p>
      <text:p text:style-name="Text_20_body">Beispiel: Wir möchten für die Frage eine Antwort mit 3 Dezimalstellen haben. Dies bedeutet, dass die Option den Wert 3 enthalten sollte. Sei nun 15.3468 eine möglich Antwort.
Dieser Test rundet die Zahl 15.3468 auf 15.347, da 3 Dezimalstellen gewünscht werden.</text:p>
      <text:h text:style-name="Heading_20_4" text:outline-level="4"><text:bookmark-start text:name="__RefHeading___numrelative_numabsolute_14"/><text:bookmark-start text:name="numrelative_numabsolute"/>NumRelative &amp; Numabsolute<text:bookmark-end text:name="__RefHeading___numrelative_numabsolute_14"/><text:bookmark-end text:name="numrelative_numabsolute"/></text:h>
      <text:p text:style-name="Text_20_body">Die Option für diese Tests ist eine Toleranz. Die Standardtoleranz beträgt 0,05.</text:p>
      <text:p text:style-name="Preformatted_20_Text"><text:s text:c="2"/>Relative: Tests whether abs(sa-ta) &lt;= opt * abs(ta)<text:line-break/><text:s text:c="2"/>Absolute: Tests whether abs(sa-ta) &lt; opt</text:p>
      <text:p text:style-name="Text_20_body">NumRelative und NumAbsolute können auch Listen und Sets akzeptieren. Elemente werden automatisch in Floats umgewandelt und vereinfacht (z.B Ev(Float(ex),simp)) und mit der Antwort des Lehrers unter Verwendung des entsprechenden numerischen Tests und der entsprechenden Genauigkeit verglichen. Es muss eine einheitliche Genauigkeit verwendet werden. Bei Listen ist die Reihenfolge wichtig, bei Sets jedoch nicht. Überprüfung, ob zwei Sätze ungefähr gleich sind, ist ein interessantes mathematisches Problem…</text:p>
      <text:h text:style-name="Heading_20_1" text:outline-level="1"><text:bookmark-start text:name="__RefHeading___grundlagen_15"/><text:bookmark-start text:name="grundlagen"/>Grundlagen<text:bookmark-end text:name="__RefHeading___grundlagen_15"/><text:bookmark-end text:name="grundlagen"/></text:h>
      <text:h text:style-name="Heading_20_2" text:outline-level="2"><text:bookmark-start text:name="__RefHeading___zufallszahlen_16"/><text:bookmark-start text:name="zufallszahlen"/>Zufallszahlen<text:bookmark-end text:name="__RefHeading___zufallszahlen_16"/><text:bookmark-end text:name="zufallszahlen"/></text:h>
      <text:p text:style-name="Text_20_body">Eine Zufallszahl von 0 - 98 oder eine Zufallszahl aus der Menge {1,2,3,4}</text:p>
      <text:p text:style-name="Preformatted_20_Text">z1 : rand(99)<text:line-break/>z2 : rand([1,2,3,4])</text:p>
      <text:p text:style-name="Text_20_body">Eine Zufallszahl mit den folgenden möglichen Werten:
Min: 2,
Max: 25,
Inkrement: 3</text:p>
      <text:p text:style-name="Preformatted_20_Text">z3 : rand_with_step(2,25,3)</text:p>
      <text:p text:style-name="Text_20_body">oder eine Zufallszahl ohne den Wert von z3</text:p>
      <text:p text:style-name="Preformatted_20_Text">z4 : rand_with_prohib(2,8,[z3])</text:p>
      <text:p text:style-name="Preformatted_20_Text">Eine Liste kann wie folgt erstellt werden :<text:s text:c="2"/>[a,b,c]</text:p>
      <text:h text:style-name="Heading_20_2" text:outline-level="2"><text:bookmark-start text:name="__RefHeading___konstanten_17"/><text:bookmark-start text:name="konstanten"/>Konstanten<text:bookmark-end text:name="__RefHeading___konstanten_17"/><text:bookmark-end text:name="konstanten"/></text:h>
      <text:p text:style-name="Preformatted_20_Text">e<text:s text:c="11"/>// Eulersche Zahl<text:line-break/>pi<text:s text:c="10"/>// π Kreiszahl <text:line-break/>infinity<text:s text:c="4"/>// ∞ komplex unendlich<text:line-break/>inf<text:s text:c="9"/>// positiv unendlich<text:line-break/>minf<text:s text:c="8"/>// negativ unendlich<text:line-break/>i<text:s text:c="11"/>// imaginäre Einheit i(in der Elektrotechnik oft bezeichnet mit j)<text:line-break/>phi<text:s text:c="9"/>// Goldener Schnitt φ=(1+√5)/2</text:p>
      <text:p text:style-name="Text_20_body">Für mehr Informationen klicken Sie bitte auf den folgenden Link:
<text:a xlink:type="simple" xlink:href="https://books.google.de/books?id=wP47BAAAQBAJ&amp;pg=PA43&amp;lpg=PA43&amp;dq=konstanten+e,+i,+phi+maxima&amp;source=bl&amp;ots=k40E16x0OT&amp;sig=1WaB1p8n33DJ-HpKWvshMHQdII0&amp;hl=de&amp;sa=X&amp;ved=0ahUKEwjYgt2vgKfWAhUCL8AKHYVpAfYQ6AEIQTAE" text:style-name="Internet_20_link" text:visited-style-name="Visited_20_Internet_20_Link">Mathematische Konstanten</text:a></text:p>
      <text:h text:style-name="Heading_20_2" text:outline-level="2"><text:bookmark-start text:name="__RefHeading___trigonometrische_funktionen_18"/><text:bookmark-start text:name="trigonometrische_funktionen"/>Trigonometrische Funktionen<text:bookmark-end text:name="__RefHeading___trigonometrische_funktionen_18"/><text:bookmark-end text:name="trigonometrische_funktionen"/></text:h>
      <text:p text:style-name="Preformatted_20_Text">sin(x), cos(x), tan(x) und cot(x)</text:p>
      <text:p text:style-name="Text_20_body">und deren Inverse: </text:p>
      <text:p text:style-name="Preformatted_20_Text">asin(x), acos(x), atan(x) und acot(x)</text:p>
      <text:h text:style-name="Heading_20_2" text:outline-level="2"><text:bookmark-start text:name="__RefHeading___matrizen_19"/><text:bookmark-start text:name="matrizen"/>Matrizen<text:bookmark-end text:name="__RefHeading___matrizen_19"/><text:bookmark-end text:name="matrizen"/></text:h>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Beachten Sie bei der Realisierung von Aufgaben mit Matrizen unbedingt die entsprechenden Rechenregeln!
</text:p>
          </table:table-cell>
        </table:table-row>
      </table:table>
      <text:list text:style-name="Numbering_20_1" text:continue-numbering="false">
        <text:list-item>
          <text:p text:style-name="Numbering_20_1_Content_First"> Definieren Sie Ihre Aufgabenvariablen </text:p>
          <text:p text:style-name="Preformatted_20_Text">A : rand(matrix([1,2,4,3],[4,5,3,5],[4,5,3,5]))<text:s text:c="3"/>// Matrix A<text:line-break/>B : rand(matrix([1,3,5],[1,2,1],[7,1,2],[1,5,9])) // Matrix B<text:line-break/>tans : A.B<text:s text:c="40"/>// Matrixmultiplikation</text:p>
        </text:list-item>
        <text:list-item>
          <text:p text:style-name="Numbering_20_1_Content"> Erstellen Sie nun Ihre Fragestellung </text:p>
          <text:p text:style-name="Preformatted_20_Text">Berechnen Sie @A@ \( \cdot \) @B@<text:line-break/>// Zwischen den @-Symbolen werden Aufgabenvariablen verarbeitet, aufbereitet und ausgegeben<text:line-break/>// Zwischen \( ... \) kann LaTeX-Code untergebracht werden</text:p>
          <text:p text:style-name="Text_20_body"><text:line-break/><draw:frame draw:style-name="media" draw:name="7" text:anchor-type="as-char" draw:z-index="7" svg:width="19.84375cm" style:rel-width="100%" svg:height="10.130885997522cm" style:rel-height="scale"><draw:image xlink:href="Pictures/6ea16c929ac87991ef75c0971bd7d296.png" xlink:type="simple" xlink:show="embed" xlink:actuate="onLoad"/></draw:frame></text:p>
        </text:list-item>
        <text:list-item>
          <text:p text:style-name="Numbering_20_1_Content_Last"> Im nächsten Schritt wird das Matrix-Eingabefeld einer Aufgaben ermöglicht indem als Eingabetyp „Matrix“ verwendet wird. Wenn Sie diesen Schritt nicht durchführen, sehen Ihre Studenten nur ein einfaches Eingabefeld!<text:line-break/><draw:frame draw:style-name="media" draw:name="8" text:anchor-type="as-char" draw:z-index="8" svg:width="10.583333333333cm" svg:height="7.2208078750849cm"><draw:image xlink:href="Pictures/97768821dc205224489199e0708b775d.png" xlink:type="simple" xlink:show="embed" xlink:actuate="onLoad"/></draw:frame><text:line-break/> <draw:frame draw:style-name="media" draw:name="9" text:anchor-type="as-char" draw:z-index="9" svg:width="15.875cm" svg:height="8.0767543859649cm"><draw:image xlink:href="Pictures/8602af55fdf39fbafb89cc05136a63de.png" xlink:type="simple" xlink:show="embed" xlink:actuate="onLoad"/></draw:frame></text:p>
        </text:list-item>
      </text:list>
      <text:h text:style-name="Heading_20_2" text:outline-level="2"><text:bookmark-start text:name="__RefHeading___funktionen_und_funktionstypen_20"/><text:bookmark-start text:name="funktionen_und_funktionstypen"/>Funktionen und Funktionstypen<text:bookmark-end text:name="__RefHeading___funktionen_und_funktionstypen_20"/><text:bookmark-end text:name="funktionen_und_funktionstypen"/></text:h>
      <text:h text:style-name="Heading_20_3" text:outline-level="3"><text:bookmark-start text:name="__RefHeading___ausdruecke_automatisch_auswerten_21"/><text:bookmark-start text:name="ausdruecke_automatisch_auswerten"/>Ausdrücke automatisch auswerten<text:bookmark-end text:name="__RefHeading___ausdruecke_automatisch_auswerten_21"/><text:bookmark-end text:name="ausdruecke_automatisch_auswerten"/></text:h>
      <text:p text:style-name="Text_20_body">Die Informationen zu den möglichen Funktionen →<text:a xlink:type="simple" xlink:href="http://maxima.sourceforge.net/docs/manual/maxima.html" text:style-name="Internet_20_link" text:visited-style-name="Visited_20_Internet_20_Link">http://maxima.sourceforge.net/docs/manual/maxima.html</text:a></text:p>
      <text:h text:style-name="Heading_20_4" text:outline-level="4"><text:bookmark-start text:name="__RefHeading___ev_evaluate_22"/><text:bookmark-start text:name="ev_evaluate"/>ev(Evaluate)<text:bookmark-end text:name="__RefHeading___ev_evaluate_22"/><text:bookmark-end text:name="ev_evaluate"/></text:h>
      <text:p text:style-name="Preformatted_20_Text">f1: x+3*y+z;<text:line-break/>tans1: ev(f1,x=2,y=1,z=1);<text:line-break/>tans1=5</text:p>
      <text:h text:style-name="Heading_20_4" text:outline-level="4"><text:bookmark-start text:name="__RefHeading___solve_linsolve_23"/><text:bookmark-start text:name="solve_linsolve"/>solve / linsolve<text:bookmark-end text:name="__RefHeading___solve_linsolve_23"/><text:bookmark-end text:name="solve_linsolve"/></text:h>
      <text:p text:style-name="Text_20_body">Beispiel 1</text:p>
      <text:p text:style-name="Preformatted_20_Text">f: x^2-2*x+1=0<text:line-break/>tans1:solve([f],[x])</text:p>
      <text:p text:style-name="Text_20_body">Beispiel 2 (Lineargleichungen)</text:p>
      <text:p text:style-name="Preformatted_20_Text">f1: x+3*y+z=9<text:line-break/>f2: x-8*y+6*z=17<text:line-break/>f3: 2*x+7*y-9*z=22<text:line-break/>tans1:linsolve([f1,f2,f3],[x,y,z])</text:p>
      <text:p text:style-name="Text_20_body">Für mehrere Informationen sehen Sie auch <text:a xlink:type="simple" xlink:href="http://maxima.sourceforge.net/docs/manual/maxima_20.html" text:style-name="Internet_20_link" text:visited-style-name="Visited_20_Internet_20_Link"> Maxima-Equations</text:a></text:p>
      <text:h text:style-name="Heading_20_4" text:outline-level="4"><text:bookmark-start text:name="__RefHeading___limit_24"/><text:bookmark-start text:name="limit"/>limit<text:bookmark-end text:name="__RefHeading___limit_24"/><text:bookmark-end text:name="limit"/></text:h>
      <text:p text:style-name="Preformatted_20_Text">s: (1+1/x)^x<text:line-break/>tans1:limit(s,x,infinity)</text:p>
      <text:h text:style-name="Heading_20_4" text:outline-level="4"><text:bookmark-start text:name="__RefHeading___ode2_differentialgleichungen_25"/><text:bookmark-start text:name="ode2_differentialgleichungen"/>ode2 (Differentialgleichungen)<text:bookmark-end text:name="__RefHeading___ode2_differentialgleichungen_25"/><text:bookmark-end text:name="ode2_differentialgleichungen"/></text:h>
      <text:p text:style-name="Text_20_body">Beispiel:</text:p>
      <text:p text:style-name="Preformatted_20_Text">dg1 : 'diff(y,x,2)-3*'diff(y,x)-4*y=0</text:p>
      <text:p text:style-name="Text_20_body">Dabei bedeutet das Symbol &lt; ' &gt; lediglich, dass Maxima den Ausdruck nicht auswertet. Das ist z.B. dann praktisch, wenn man in diesem Beispiel die Funktion nicht tatsächlich differenzieren, aber eben entsprechend in diesem Kontext  ausgeben möchte. </text:p>
      <text:p text:style-name="Text_20_body"><draw:frame draw:style-name="media" draw:name="10" text:anchor-type="as-char" draw:z-index="10" svg:width="23.8125cm" style:rel-width="100%" svg:height="6.4724517906336cm" style:rel-height="scale"><draw:image xlink:href="Pictures/0bcd1b981842341c643dc94450bbfae5.png" xlink:type="simple" xlink:show="embed" xlink:actuate="onLoad"/></draw:frame></text:p>
      <text:p text:style-name="Text_20_body">Befehle zur Lösung dieser Differentialgleichung:</text:p>
      <text:p text:style-name="Preformatted_20_Text">tans1:ode2(dg1,y,x)</text:p>
      <text:p text:style-name="Text_20_body">Siehe auch: <text:a xlink:type="simple" xlink:href="http://maxima.sourceforge.net/docs/manual/maxima_21.html#SEC106" text:style-name="Internet_20_link" text:visited-style-name="Visited_20_Internet_20_Link">Differential Equations </text:a></text:p>
      <text:h text:style-name="Heading_20_4" text:outline-level="4"><text:bookmark-start text:name="__RefHeading___plot_26"/><text:bookmark-start text:name="plot"/>plot<text:bookmark-end text:name="__RefHeading___plot_26"/><text:bookmark-end text:name="plot"/></text:h>
      <text:p text:style-name="Text_20_body">Beispiel:
<draw:frame draw:style-name="media" draw:name="11" text:anchor-type="as-char" draw:z-index="11" svg:width="7.9375cm" style:rel-width="100%" svg:height="5.9720238095238cm" style:rel-height="scale"><draw:image xlink:href="Pictures/286520c9e7d7884e1a28805c980f08c1.png" xlink:type="simple" xlink:show="embed" xlink:actuate="onLoad"/></draw:frame></text:p>
      <text:p text:style-name="Text_20_body">Mit Randomisierung der Werte für den Plot:  </text:p>
      <text:p text:style-name="Preformatted_20_Text">a: 1+rand(5)<text:line-break/>b: 3+rand(25)<text:line-break/>d: -1*rand(5)<text:line-break/>e: 1+rand(5)<text:line-break/>t: x^2-a*x+b<text:line-break/>tans1: plot([t],[x,d,e])</text:p>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Man sollte dabei auf die Grenzen achten! Hier z.B. muss „d“ kleiner „e“ sein. </text:p>
          </table:table-cell>
        </table:table-row>
      </table:table>
      <text:p text:style-name="Text_20_body"><draw:frame draw:style-name="media" draw:name="12" text:anchor-type="as-char" draw:z-index="12" svg:width="7.9375cm" style:rel-width="100%" svg:height="6.178456959707cm" style:rel-height="scale"><draw:image xlink:href="Pictures/2bb676e0555cd4d8e5ad91ccb76f3bab.png" xlink:type="simple" xlink:show="embed" xlink:actuate="onLoad"/></draw:frame></text:p>
      <text:p text:style-name="Text_20_body">Ein Diagramm mit mehreren Plot-Optionen (grid, color, labels, usw.):</text:p>
      <text:p text:style-name="Preformatted_20_Text">a: 1+rand(5)<text:line-break/>b: 3+rand(25)<text:line-break/>d: -1*rand(5)<text:line-break/>e: 1+rand(5)<text:line-break/>t1: x^2-a*x+b<text:line-break/>t2: x^2 + b*x-12*a<text:line-break/>tans1: plot([t1,t2],[x,d,e],[xlabel,"x-Axis"],[ylabel,"y-Axis"],[color,blue,red],[axes,true],[box,false],grid2d)</text:p>
      <text:p text:style-name="Text_20_body"><draw:frame draw:style-name="media" draw:name="13" text:anchor-type="as-char" draw:z-index="13" svg:width="7.9375cm" style:rel-width="100%" svg:height="6.0347719141324cm" style:rel-height="scale"><draw:image xlink:href="Pictures/32f23011e8e7ee9fa8bfed911adb83bb.png" xlink:type="simple" xlink:show="embed" xlink:actuate="onLoad"/></draw:frame></text:p>
      <text:p text:style-name="Text_20_body"><text:a xlink:type="simple" xlink:href="http://maxima.sourceforge.net/docs/manual/maxima_12.html#SEC63" text:style-name="Internet_20_link" text:visited-style-name="Visited_20_Internet_20_Link"> Stack-Plot</text:a></text:p>
      <text:p text:style-name="Text_20_body">Beachte: Die Maxima Funktionen plot2d() und plot3d() wurden für STACK aus Sicherheitsgründen in plot() gekapselt und funktionieren somit auch nur ausschließlich als plot().</text:p>
      <text:h text:style-name="Heading_20_1" text:outline-level="1"><text:bookmark-start text:name="__RefHeading___videos_zur_hilfe_fuer_erstellung_der_bestimmten_aufgabentypen_27"/><text:bookmark-start text:name="videos_zur_hilfe_fuer_erstellung_der_bestimmten_aufgabentypen"/>Videos zur Hilfe für Erstellung der bestimmten Aufgabentypen<text:bookmark-end text:name="__RefHeading___videos_zur_hilfe_fuer_erstellung_der_bestimmten_aufgabentypen_27"/><text:bookmark-end text:name="videos_zur_hilfe_fuer_erstellung_der_bestimmten_aufgabentypen"/></text:h>
      <text:h text:style-name="Heading_20_2" text:outline-level="2"><text:bookmark-start text:name="__RefHeading___matrixaufgabe_28"/><text:bookmark-start text:name="matrixaufgabe"/>Matrixaufgabe<text:bookmark-end text:name="__RefHeading___matrixaufgabe_28"/><text:bookmark-end text:name="matrixaufgabe"/></text:h>
      <text:p text:style-name="Text_20_body"><text:a xlink:type="simple" xlink:href="https://doku.tu-clausthal.de/lib/exe/fetch.php?media=multimedia:moodle:stack-matrix_video.mp4" text:style-name="Internet_20_link" text:visited-style-name="Visited_20_Internet_20_Link">stack-matrix_video.mp4</text:a></text:p>
      <text:h text:style-name="Heading_20_2" text:outline-level="2"><text:bookmark-start text:name="__RefHeading___matrixaufgabe_mit_randomisierten_werten_29"/><text:bookmark-start text:name="matrixaufgabe_mit_randomisierten_werten"/>Matrixaufgabe mit randomisierten Werten<text:bookmark-end text:name="__RefHeading___matrixaufgabe_mit_randomisierten_werten_29"/><text:bookmark-end text:name="matrixaufgabe_mit_randomisierten_werten"/></text:h>
      <text:p text:style-name="Text_20_body"><text:a xlink:type="simple" xlink:href="https://doku.tu-clausthal.de/lib/exe/fetch.php?media=multimedia:moodle:matrix_2_rand_funktion_.mp4" text:style-name="Internet_20_link" text:visited-style-name="Visited_20_Internet_20_Link">matrix_2_rand_funktion_.mp4</text:a></text:p>
      <text:h text:style-name="Heading_20_2" text:outline-level="2"><text:bookmark-start text:name="__RefHeading___lineare_gleichungen_mit_randomisierten_werten_30"/><text:bookmark-start text:name="lineare_gleichungen_mit_randomisierten_werten"/>Lineare Gleichungen mit randomisierten Werten<text:bookmark-end text:name="__RefHeading___lineare_gleichungen_mit_randomisierten_werten_30"/><text:bookmark-end text:name="lineare_gleichungen_mit_randomisierten_werten"/></text:h>
      <text:p text:style-name="Text_20_body"><text:a xlink:type="simple" xlink:href="https://doku.tu-clausthal.de/lib/exe/fetch.php?media=multimedia:moodle:lineare_gleichungen_mit_randomisierten_werten.mp4" text:style-name="Internet_20_link" text:visited-style-name="Visited_20_Internet_20_Link">lineare_gleichungen_mit_randomisierten_werten.mp4</text:a></text:p>
      <text:h text:style-name="Heading_20_2" text:outline-level="2"><text:bookmark-start text:name="__RefHeading___lineare_differentialgleichung_mit_konstanten_koeffizienten_31"/><text:bookmark-start text:name="lineare_differentialgleichung_mit_konstanten_koeffizienten"/>Lineare Differentialgleichung mit konstanten Koeffizienten<text:bookmark-end text:name="__RefHeading___lineare_differentialgleichung_mit_konstanten_koeffizienten_31"/><text:bookmark-end text:name="lineare_differentialgleichung_mit_konstanten_koeffizienten"/></text:h>
      <text:p text:style-name="Text_20_body"><text:a xlink:type="simple" xlink:href="https://doku.tu-clausthal.de/lib/exe/fetch.php?media=multimedia:moodle:differentialgleichung_mit_konstanten_koeffizienten.mp4" text:style-name="Internet_20_link" text:visited-style-name="Visited_20_Internet_20_Link">differentialgleichung_mit_konstanten_koeffizienten.mp4</text:a></text:p>
      <text:h text:style-name="Heading_20_2" text:outline-level="2"><text:bookmark-start text:name="__RefHeading___multiple_choice_stack_aufgaben_mcq_32"/><text:bookmark-start text:name="multiple_choice_stack_aufgaben_mcq"/>Multiple Choice Stack Aufgaben (MCQ)<text:bookmark-end text:name="__RefHeading___multiple_choice_stack_aufgaben_mcq_32"/><text:bookmark-end text:name="multiple_choice_stack_aufgaben_mcq"/></text:h>
      <text:p text:style-name="Text_20_body">Im folgenden Teil wird erzählt wie eine MCQ erstellt wird.
<draw:frame draw:style-name="media" draw:name="14" text:anchor-type="as-char" draw:z-index="14" svg:width="21.166666666667cm" style:rel-width="100%" svg:height="12.199425737405cm" style:rel-height="scale"><draw:image xlink:href="Pictures/74c3fb044fada81ea5d8df89eed1cfd4.png" xlink:type="simple" xlink:show="embed" xlink:actuate="onLoad"/></draw:frame>
<draw:frame draw:style-name="media" draw:name="15" text:anchor-type="as-char" draw:z-index="15" svg:width="21.166666666667cm" style:rel-width="100%" svg:height="16.800538656527cm" style:rel-height="scale"><draw:image xlink:href="Pictures/e635a02f7c074171976631322bb815ca.png" xlink:type="simple" xlink:show="embed" xlink:actuate="onLoad"/></draw:frame>
<draw:frame draw:style-name="mediacenter" draw:name="16" text:anchor-type="paragraph" draw:z-index="16" svg:width="23.8125cm" style:rel-width="100%" svg:height="8.6906934306569cm" style:rel-height="scale"><draw:image xlink:href="Pictures/691945affc139264bd95e33e052e95f5.png" xlink:type="simple" xlink:show="embed" xlink:actuate="onLoad"/></draw:frame>
<draw:frame draw:style-name="mediacenter" draw:name="17" text:anchor-type="paragraph" draw:z-index="17" svg:width="23.8125cm" style:rel-width="100%" svg:height="12.7cm" style:rel-height="scale"><draw:image xlink:href="Pictures/e9faaedd43161f0ca59e15a1c5605654.png" xlink:type="simple" xlink:show="embed" xlink:actuate="onLoad"/></draw:frame>
<draw:frame draw:style-name="mediacenter" draw:name="18" text:anchor-type="paragraph" draw:z-index="18" svg:width="21.166666666667cm" style:rel-width="100%" svg:height="11.060210803689cm" style:rel-height="scale"><draw:image xlink:href="Pictures/8d2ae99d210f582244bbf9532499b12b.png" xlink:type="simple" xlink:show="embed" xlink:actuate="onLoad"/></draw:frame>
<draw:frame draw:style-name="mediacenter" draw:name="19" text:anchor-type="paragraph" draw:z-index="19" svg:width="23.8125cm" style:rel-width="100%" svg:height="15.447065217391cm" style:rel-height="scale"><draw:image xlink:href="Pictures/b3d14de26fd06cf64ecfa1b2b1613ee7.png" xlink:type="simple" xlink:show="embed" xlink:actuate="onLoad"/></draw:frame>
<draw:frame draw:style-name="mediacenter" draw:name="20" text:anchor-type="paragraph" draw:z-index="20" svg:width="23.8125cm" style:rel-width="100%" svg:height="9.0603658536585cm" style:rel-height="scale"><draw:image xlink:href="Pictures/9cd1ce1add6dd1392d2b95cefa2bd1c8.png" xlink:type="simple" xlink:show="embed" xlink:actuate="onLoad"/></draw:frame>
<draw:frame draw:style-name="mediacenter" draw:name="21" text:anchor-type="paragraph" draw:z-index="21" svg:width="23.8125cm" style:rel-width="100%" svg:height="10.95375cm" style:rel-height="scale"><draw:image xlink:href="Pictures/8cb5ebc0a327f9fb759c1c4bf4185a6d.png" xlink:type="simple" xlink:show="embed" xlink:actuate="onLoad"/></draw:frame>
<draw:frame draw:style-name="mediacenter" draw:name="22" text:anchor-type="paragraph" draw:z-index="22" svg:width="23.8125cm" style:rel-width="100%" svg:height="9.68950084246cm" style:rel-height="scale"><draw:image xlink:href="Pictures/8a3e33273365fb2fd5b57a9c6463cb51.png" xlink:type="simple" xlink:show="embed" xlink:actuate="onLoad"/></draw:frame>
<draw:frame draw:style-name="mediacenter" draw:name="23" text:anchor-type="paragraph" draw:z-index="23" svg:width="23.8125cm" style:rel-width="100%" svg:height="11.262907105848cm" style:rel-height="scale"><draw:image xlink:href="Pictures/ca105879fdb0365bfc3f6b59781d31a4.png" xlink:type="simple" xlink:show="embed" xlink:actuate="onLoad"/></draw:frame>
<draw:frame draw:style-name="mediacenter" draw:name="24" text:anchor-type="paragraph" draw:z-index="24" svg:width="23.8125cm" style:rel-width="100%" svg:height="14.142783149171cm" style:rel-height="scale"><draw:image xlink:href="Pictures/5c4e16e30886bd558f092cd3da8c82fe.png" xlink:type="simple" xlink:show="embed" xlink:actuate="onLoad"/></draw:frame>
<draw:frame draw:style-name="mediacenter" draw:name="25" text:anchor-type="paragraph" draw:z-index="25" svg:width="23.8125cm" style:rel-width="100%" svg:height="13.042451884523cm" style:rel-height="scale"><draw:image xlink:href="Pictures/cd1504a5333f079683951574a7ccac03.png" xlink:type="simple" xlink:show="embed" xlink:actuate="onLoad"/></draw:frame>
<draw:frame draw:style-name="mediacenter" draw:name="26" text:anchor-type="paragraph" draw:z-index="26" svg:width="23.8125cm" style:rel-width="100%" svg:height="11.668125cm" style:rel-height="scale"><draw:image xlink:href="Pictures/994a5f0235813531fbb4ba991f9b165d.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5T06::42:51</meta:creation-date>
    <dc:creator>Generated</dc:creator>
    <dc:date>2026-09-15T06::42:51</dc:date>
    <dc:language>en-US</dc:language>
    <meta:editing-cycles>1</meta:editing-cycles>
    <meta:editing-duration>PT0S</meta:editing-duration>
    <dc:title>multimedia:moodle:stack_maxima</dc:title>
  </office:meta>
</office:document-meta>
</file>