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89905c098e028d6cea0fac333edae4.png"/>
  <manifest:file-entry manifest:media-type="image/png" manifest:full-path="Pictures/a11da62d6ed582746a6cd2a325c4cb67.png"/>
  <manifest:file-entry manifest:media-type="image/png" manifest:full-path="Pictures/58a8c9b818f65fb29c1b84610374c5a1.png"/>
  <manifest:file-entry manifest:media-type="image/png" manifest:full-path="Pictures/0b5bb5af691df72bb6cdb77e49a84c8c.png"/>
  <manifest:file-entry manifest:media-type="image/png" manifest:full-path="Pictures/557ca74fd31309fd01bae269a0d8b505.png"/>
  <manifest:file-entry manifest:media-type="image/png" manifest:full-path="Pictures/eef5a3e5488a740598fe1030fc303129.png"/>
  <manifest:file-entry manifest:media-type="image/png" manifest:full-path="Pictures/216972aa76d7c9ac03166e495211889b.png"/>
  <manifest:file-entry manifest:media-type="image/png" manifest:full-path="Pictures/03ac2b57f3cdcbf99cb3473bd1e6d3e3.png"/>
  <manifest:file-entry manifest:media-type="image/png" manifest:full-path="Pictures/3ec7ce7abc35b6dd6b2f90f8bcaa5b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studip:ankuendigungen"/><text:bookmark-start text:name="__RefHeading___ankuendigungen_verfassen_1"/><text:bookmark-start text:name="ankuendigungen_verfassen"/>Ankündigungen verfassen<text:bookmark-end text:name="__RefHeading___ankuendigungen_verfassen_1"/><text:bookmark-end text:name="ankuendigungen_verfassen"/></text:h>
      <text:p text:style-name="Text_20_body">Ankündigungen dienen dazu Studenten über aktuelle Geschehen an der Universität zu informieren.
Dabei kann es sich um Freizeitaktivtäten oder veranstaltungsbezogene Informationen handeln.
Hierbei sind 2 Arten von Ankündigungen zu unterscheiden. <text:line-break/>
1. Ankündigungen auf der Stud.IP Startseite <text:line-break/>
2. Ankündigungen in einer Veranstaltung oder Profil<text:line-break/></text:p>
      <text:h text:style-name="Heading_20_2" text:outline-level="2"><text:bookmark-start text:name="__RefHeading___ankuendigungen_auf_der_stud.ip_startseite_anlegen_2"/><text:bookmark-start text:name="ankuendigungen_auf_der_stud.ip_startseite_anlegen"/>Ankündigungen auf der Stud.IP Startseite anlegen.<text:bookmark-end text:name="__RefHeading___ankuendigungen_auf_der_stud.ip_startseite_anlegen_2"/><text:bookmark-end text:name="ankuendigungen_auf_der_stud.ip_startseite_anlegen"/></text:h>
      <text:p text:style-name="Text_20_body">Um eine Ankündigung auf der Stud.IP Startseite zu verfassen, müssen Sie sich zunächst auf ihr befinden.
Sie sollten im oberen linken Abschnitt den Schriftzug „Startseite“ sehen können.<text:line-break/>
<draw:frame draw:style-name="media" draw:name="0" text:anchor-type="as-char" draw:z-index="0" svg:width="15.901458333333cm" svg:height="5.318125cm"><draw:image xlink:href="Pictures/7e89905c098e028d6cea0fac333edae4.png" xlink:type="simple" xlink:show="embed" xlink:actuate="onLoad"/></draw:frame></text:p>
      <text:p text:style-name="Text_20_body">Auf der linken Seite können Sie durch Klicken des „Plus-Icons“ (Neue Ankündigung erstellen) eine Ankündigung verfassen.<text:line-break/>
<draw:frame draw:style-name="media" draw:name="1" text:anchor-type="as-char" draw:z-index="1" svg:width="7.4347916666667cm" style:rel-width="100%" svg:height="10.503958333333cm" style:rel-height="scale"><draw:image xlink:href="Pictures/a11da62d6ed582746a6cd2a325c4cb67.png" xlink:type="simple" xlink:show="embed" xlink:actuate="onLoad"/></draw:frame></text:p>
      <text:p text:style-name="Text_20_body">In dem neuen Fenster können Sie dann den Titel (1) und den Inhalt (2) der Ankündigung verfassen.
Mit dem Veröffentlichungsdatum und Ablaufdatum (3) legen Sie den Startzeitpunkt fest, ab wann die Ankündigung angezeigt wird und wie lange Sie angezeigt werden soll. Mit dem Button „Ankündigung erstellen“ (4) wird ein Ticket beim RZ-Support erzeugt.
Hier wird der Inhalt der Ankündigung auf Relevanz geprüft und im Anschluss frei geschhaltet. Sie bekommen zusätzlich noch eine Information über die Freischaltung per Mail.</text:p>
      <text:p text:style-name="Text_20_body"><draw:frame draw:style-name="media" draw:name="2" text:anchor-type="as-char" draw:z-index="2" svg:width="20.663958333333cm" style:rel-width="100%" svg:height="16.245416666667cm" style:rel-height="scale"><draw:image xlink:href="Pictures/58a8c9b818f65fb29c1b84610374c5a1.png" xlink:type="simple" xlink:show="embed" xlink:actuate="onLoad"/></draw:frame></text:p>
      <text:h text:style-name="Heading_20_2" text:outline-level="2"><text:bookmark-start text:name="__RefHeading___ankuendigungen_in_einer_veranstaltung_oder_profil_anlegen_3"/><text:bookmark-start text:name="ankuendigungen_in_einer_veranstaltung_oder_profil_anlegen"/>Ankündigungen in einer Veranstaltung oder Profil anlegen<text:bookmark-end text:name="__RefHeading___ankuendigungen_in_einer_veranstaltung_oder_profil_anlegen_3"/><text:bookmark-end text:name="ankuendigungen_in_einer_veranstaltung_oder_profil_anlegen"/></text:h>
      <text:p text:style-name="Text_20_body">Sie können auch Ankündigungen innerhalb Ihrer eigenen Veranstaltungen anlegen oder aber auch im eigenen Profil.
In beiden Varianten ist das Vorgehen sehr ähnlich.</text:p>
      <text:p text:style-name="Text_20_body">Wenn Sie eine Ankündigung in einer Veranstaltung erstellen möchten, müssen Sie Übersicht (1) und Kurzinfo wählen.<text:line-break/>
<draw:frame draw:style-name="media" draw:name="3" text:anchor-type="as-char" draw:z-index="3" svg:width="9.8425cm" style:rel-width="100%" svg:height="8.493125cm" style:rel-height="scale"><draw:image xlink:href="Pictures/0b5bb5af691df72bb6cdb77e49a84c8c.png" xlink:type="simple" xlink:show="embed" xlink:actuate="onLoad"/></draw:frame><text:line-break/></text:p>
      <text:p text:style-name="Text_20_body">Wenn Sie eine Ankündigung im eigenen Profil erstellen möchten. Wählen Sie in der rechten oberen Ecke das Profilicon (1)
und dann den Menüpunkt Profil (2)<text:line-break/>
<draw:frame draw:style-name="media" draw:name="4" text:anchor-type="as-char" draw:z-index="4" svg:width="5.9002083333333cm" style:rel-width="100%" svg:height="5.6620833333333cm" style:rel-height="scale"><draw:image xlink:href="Pictures/557ca74fd31309fd01bae269a0d8b505.png" xlink:type="simple" xlink:show="embed" xlink:actuate="onLoad"/></draw:frame><text:line-break/></text:p>
      <text:p text:style-name="Text_20_body">In beiden Fällen sollten Sie jetzt in rechten Abschnitt das Feld Ankündigungnen sehen können. <text:line-break/>
<draw:frame draw:style-name="media" draw:name="5" text:anchor-type="as-char" draw:z-index="5" svg:width="21.695833333333cm" style:rel-width="100%" svg:height="2.2225cm" style:rel-height="scale"><draw:image xlink:href="Pictures/eef5a3e5488a740598fe1030fc303129.png" xlink:type="simple" xlink:show="embed" xlink:actuate="onLoad"/></draw:frame> <text:line-break/>
Sobald Sie das Plusicon (1) anklicken erscheint ein neues Fenster.</text:p>
      <text:p text:style-name="Text_20_body">Dieses Fenster unterteilt sich in 2 Abschnitt. Im Abschnitt Grunddaten (1)
legen Sie den Titel (2), Inhalt (3) Veröffentlichungsdatum (4), Ablaufdatum (5) der Ankündigung fest.</text:p>
      <text:p text:style-name="Text_20_body">Optional: Sie können auch die Laufzeit der Ankündigung über das Feld Laufzeit in Tagen (6) festlegen.
Wenn Sie den Haken bei Kommentare zulassen (7) setzen ermöglichen Sie es Veranstaltungsteilnehmern einen Kommentar zu der Ankündigung zu verfassen. Sie werden dann auch per E-Mail darüber informiert sobald ein Kommentar eingetragen wurde.
<draw:frame draw:style-name="media" draw:name="6" text:anchor-type="as-char" draw:z-index="6" svg:width="25.532291666667cm" style:rel-width="100%" svg:height="12.329583333333cm" style:rel-height="scale"><draw:image xlink:href="Pictures/216972aa76d7c9ac03166e495211889b.png" xlink:type="simple" xlink:show="embed" xlink:actuate="onLoad"/></draw:frame></text:p>
      <text:p text:style-name="Text_20_body">Im Abschnitt „In weiteren Bereichen anzeigen“ (1) können Sie festlegen wo Ihre Ankündiung alles angezeigt werden soll.
Hierzu können Sie entweder die Suchvorlage (2) oder die Suche (3) verwenden. In der Suchvorlagen können „Meine Profilseite“ oder „Meine Veranstaltungen im aktuellen Semester“ auswählen. Möchten Sie nur einzelne Veranstaltungen hinzufügen verwenden Sie bitte die Suche (3). Tragen Sie den Veranstaltungsnamen ein und drücken das Lupenicon. Im Feld Suchergbnis (4) bekommen Sie eine Liste mit den entsprechenden Veranstaltungen angezeigt. Wählen Sie die entsprechende Veranstaltung aus und drücken den Doppelpfeil (5) nach rechts. Ihre Auswahl wird nun im rechten Fenster (6) angezeigt.
<draw:frame draw:style-name="media" draw:name="7" text:anchor-type="as-char" draw:z-index="7" svg:width="24.791458333333cm" style:rel-width="100%" svg:height="7.6464583333333cm" style:rel-height="scale"><draw:image xlink:href="Pictures/03ac2b57f3cdcbf99cb3473bd1e6d3e3.png" xlink:type="simple" xlink:show="embed" xlink:actuate="onLoad"/></draw:frame></text:p>
      <text:p text:style-name="Text_20_body">Damit Ihre Ankündigung nun noch gespeichert wird drücken Sie den Button „Ankündigung erstellen“<text:line-break/>
<draw:frame draw:style-name="media" draw:name="8" text:anchor-type="as-char" draw:z-index="8" svg:width="8.2285416666667cm" style:rel-width="100%" svg:height="1.5345833333333cm" style:rel-height="scale"><draw:image xlink:href="Pictures/3ec7ce7abc35b6dd6b2f90f8bcaa5bc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9::41:50</meta:creation-date>
    <dc:creator>Generated</dc:creator>
    <dc:date>2026-09-16T19::41:50</dc:date>
    <dc:language>en-US</dc:language>
    <meta:editing-cycles>1</meta:editing-cycles>
    <meta:editing-duration>PT0S</meta:editing-duration>
    <dc:title>multimedia:studip:ankuendigungen</dc:title>
  </office:meta>
</office:document-meta>
</file>