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f10f139dd246fd4eb2fb0da110e348.png"/>
  <manifest:file-entry manifest:media-type="image/png" manifest:full-path="Pictures/858fe0e1ddf59a2e5fed796099b2c6e8.png"/>
  <manifest:file-entry manifest:media-type="image/png" manifest:full-path="Pictures/59f4f92606dd6040679e9b25876c69be.png"/>
  <manifest:file-entry manifest:media-type="image/png" manifest:full-path="Pictures/b0428f560915500e5062df60237e06c0.png"/>
  <manifest:file-entry manifest:media-type="image/png" manifest:full-path="Pictures/9b520f00778706076aaa6a1cd87dba04.png"/>
  <manifest:file-entry manifest:media-type="image/png" manifest:full-path="Pictures/7bd9a0b466b6f80260d8696eb78e7ffe.png"/>
  <manifest:file-entry manifest:media-type="image/png" manifest:full-path="Pictures/472ffea8843a5030148834b4747901e8.png"/>
  <manifest:file-entry manifest:media-type="image/png" manifest:full-path="Pictures/9eecc4ae33706c8cf6a931c1570af7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studip:plugins_aktivieren"/><text:bookmark-start text:name="__RefHeading___funktionen_aktivieren_deaktivieren_1"/><text:bookmark-start text:name="funktionen_aktivieren_deaktivieren"/>Funktionen aktivieren/deaktivieren<text:bookmark-end text:name="__RefHeading___funktionen_aktivieren_deaktivieren_1"/><text:bookmark-end text:name="funktionen_aktivieren_deaktivieren"/></text:h>
      <text:p text:style-name="Text_20_body">Funktionen im Stud.IP besitzen einen bestimmten Einsatzzweg und somit definiert sich auch der Bereich in dem die Funktionen aktivert werden können. Hierbei wird unterschieden in Funktionen die für Veranstaltungen und/oder für das eigene Profil gedacht sind.</text:p>
      <text:h text:style-name="Heading_20_2" text:outline-level="2"><text:bookmark-start text:name="__RefHeading___funktionen_fuer_veranstaltungen_2"/><text:bookmark-start text:name="funktionen_fuer_veranstaltungen"/>Funktionen für Veranstaltungen<text:bookmark-end text:name="__RefHeading___funktionen_fuer_veranstaltungen_2"/><text:bookmark-end text:name="funktionen_fuer_veranstaltungen"/></text:h>
      <text:p text:style-name="Text_20_body">Funktionen in Veranstaltungen können von Lehrenden und Tutoren aktiviert/deaktivert werden. Hierzu muss innerhalb einer Veranstaltung auf den Reiter „Mehr“ geklickt werden.
<draw:frame draw:style-name="media" draw:name="0" text:anchor-type="as-char" draw:z-index="0" svg:width="20.822708333333cm" style:rel-width="100%" svg:height="4.445cm" style:rel-height="scale"><draw:image xlink:href="Pictures/49f10f139dd246fd4eb2fb0da110e348.png" xlink:type="simple" xlink:show="embed" xlink:actuate="onLoad"/></draw:frame></text:p>
      <text:p text:style-name="Text_20_body">Auf der nun folgenden Seite sehen Sie eine auf der rechten Seite ein Liste aller zur verfügung stehender Funktionen. Auf der linken Seite können Sie über „Kategorien“ und „Ansichten“ die Ansicht Ihren Wünschen entsprechend anpassen. <text:line-break/>
<draw:frame draw:style-name="media" draw:name="1" text:anchor-type="as-char" draw:z-index="1" svg:width="7.4347916666667cm" style:rel-width="100%" svg:height="8.175625cm" style:rel-height="scale"><draw:image xlink:href="Pictures/858fe0e1ddf59a2e5fed796099b2c6e8.png" xlink:type="simple" xlink:show="embed" xlink:actuate="onLoad"/></draw:frame> <text:line-break/></text:p>
      <text:p text:style-name="Text_20_body">In der Übersicht finden Sie zumeist einen Titel (1) ein Bild (2) und ein Beschreibungstext (3) der Funktion. Um ein Funktion zu aktivieren/deaktivern müssen Sie den Haken (4) vor dem Funktionsnamen setzen oder entfernen.<text:line-break/>
<draw:frame draw:style-name="media" draw:name="2" text:anchor-type="as-char" draw:z-index="2" svg:width="25.823333333333cm" style:rel-width="100%" svg:height="7.14375cm" style:rel-height="scale"><draw:image xlink:href="Pictures/59f4f92606dd6040679e9b25876c69be.png" xlink:type="simple" xlink:show="embed" xlink:actuate="onLoad"/></draw:frame></text:p>
      <text:p text:style-name="Text_20_body">Im Anschluss wird die Funkion sofort aktivert/deaktivert und Sie bekommen eine Meldung angezeigt das die Funktion erfolgreich aktiviert/deaktivert wurde. <text:line-break/>
<draw:frame draw:style-name="media" draw:name="3" text:anchor-type="as-char" draw:z-index="3" svg:width="18.071041666667cm" style:rel-width="100%" svg:height="3.0427083333333cm" style:rel-height="scale"><draw:image xlink:href="Pictures/b0428f560915500e5062df60237e06c0.png" xlink:type="simple" xlink:show="embed" xlink:actuate="onLoad"/></draw:frame><text:line-break/></text:p>
      <text:p text:style-name="Text_20_body">Je nach Funktion wird im Karteireiter der Veranstaltung ein neuer Reiter hinzugefügt oder entfernt.<text:line-break/>
Vorher: <text:line-break/>
<draw:frame draw:style-name="media" draw:name="4" text:anchor-type="as-char" draw:z-index="4" svg:width="16.139583333333cm" svg:height="1.1377083333333cm"><draw:image xlink:href="Pictures/9b520f00778706076aaa6a1cd87dba04.png" xlink:type="simple" xlink:show="embed" xlink:actuate="onLoad"/></draw:frame><text:line-break/>
Nachher: <text:line-break/>
<draw:frame draw:style-name="media" draw:name="5" text:anchor-type="as-char" draw:z-index="5" svg:width="13.864166666667cm" svg:height="1.0583333333333cm"><draw:image xlink:href="Pictures/7bd9a0b466b6f80260d8696eb78e7ffe.png" xlink:type="simple" xlink:show="embed" xlink:actuate="onLoad"/></draw:frame></text:p>
      <text:h text:style-name="Heading_20_2" text:outline-level="2"><text:bookmark-start text:name="__RefHeading___funktionen_fuer_profil_3"/><text:bookmark-start text:name="funktionen_fuer_profil"/>Funktionen für Profil<text:bookmark-end text:name="__RefHeading___funktionen_fuer_profil_3"/><text:bookmark-end text:name="funktionen_fuer_profil"/></text:h>
      <text:p text:style-name="Text_20_body">Um Funktionen in Ihrem Profil zu aktivieren/deaktivern müssen Sie im oberen rechten Bereich auf Ihr Profilicon (1) mit der linken Maustaste klicken. Im Anschluss erscheint ein Drop-Down-Menü in dem Sie Profil (2) wählen.<text:line-break/>
<draw:frame draw:style-name="media" draw:name="6" text:anchor-type="as-char" draw:z-index="6" svg:width="6.2177083333333cm" style:rel-width="100%" svg:height="5.6620833333333cm" style:rel-height="scale"><draw:image xlink:href="Pictures/472ffea8843a5030148834b4747901e8.png" xlink:type="simple" xlink:show="embed" xlink:actuate="onLoad"/></draw:frame>
Im Profil selbst müssen Sie jetzt auf den Reiter mehr mit der linken Maustaste klicken.<text:line-break/>
<draw:frame draw:style-name="media" draw:name="7" text:anchor-type="as-char" draw:z-index="7" svg:width="25.505833333333cm" style:rel-width="100%" svg:height="0.92604166666667cm" style:rel-height="scale"><draw:image xlink:href="Pictures/9eecc4ae33706c8cf6a931c1570af74f.png" xlink:type="simple" xlink:show="embed" xlink:actuate="onLoad"/></draw:frame>
Ab hier entspricht das weitere Vorgehen wie schon im Abschnitt <text:a xlink:type="simple" xlink:href="#multimedia:studip:plugins_aktivieren" text:style-name="Local_20_link" text:visited-style-name="Visited_20_Local_20_Link">Funktionen für Veranstaltungen</text:a> beschri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11::13:05</meta:creation-date>
    <dc:creator>Generated</dc:creator>
    <dc:date>2026-08-24T11::13:05</dc:date>
    <dc:language>en-US</dc:language>
    <meta:editing-cycles>1</meta:editing-cycles>
    <meta:editing-duration>PT0S</meta:editing-duration>
    <dc:title>multimedia:studip:plugins_aktivieren</dc:title>
  </office:meta>
</office:document-meta>
</file>