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a3e24daf3aa23a797c9033b943da7e.png"/>
  <manifest:file-entry manifest:media-type="image/png" manifest:full-path="Pictures/1b8a90629b77d6e858f540679edffbe7.png"/>
  <manifest:file-entry manifest:media-type="image/png" manifest:full-path="Pictures/94432415dc921d9c4f2b26a98510bd6f.png"/>
  <manifest:file-entry manifest:media-type="image/png" manifest:full-path="Pictures/afca3c402e120fdbd8318bfcbdd1fc7a.png"/>
  <manifest:file-entry manifest:media-type="image/png" manifest:full-path="Pictures/0d8db002eff2ef9441d20447d61480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studip:sprechstunden"/><text:bookmark-start text:name="__RefHeading___veroeffentlichen_von_sprechzeiten_1"/><text:bookmark-start text:name="veroeffentlichen_von_sprechzeiten"/>Veröffentlichen von Sprechzeiten<text:bookmark-end text:name="__RefHeading___veroeffentlichen_von_sprechzeiten_1"/><text:bookmark-end text:name="veroeffentlichen_von_sprechzeiten"/></text:h>
      <text:p text:style-name="Text_20_body">Mit der Funktion Sprechstunden können Sie Ihren Studenten die Möglichkeit geben, bei Ihnen zuvor festgelegte Termine zu buchen.</text:p>
      <text:p text:style-name="Text_20_body">Hierzu müssen Sie wie in der Anleitung Funktionen aktivieren/deaktivieren beschrieben die Funktion SprechstundenPlugin in Ihren Profil aktivieren.
<draw:frame draw:style-name="media" draw:name="0" text:anchor-type="as-char" draw:z-index="0" svg:width="23.521458333333cm" style:rel-width="100%" svg:height="1.984375cm" style:rel-height="scale"><draw:image xlink:href="Pictures/95a3e24daf3aa23a797c9033b943da7e.png" xlink:type="simple" xlink:show="embed" xlink:actuate="onLoad"/></draw:frame></text:p>
      <text:p text:style-name="Text_20_body">Im Anschluss können Sie über den Reiter Sprechstundentermine die entsprechenden Einstellungen vornehmen. <text:line-break/>
<draw:frame draw:style-name="media" draw:name="1" text:anchor-type="as-char" draw:z-index="1" svg:width="25.267708333333cm" style:rel-width="100%" svg:height="0.89958333333333cm" style:rel-height="scale"><draw:image xlink:href="Pictures/1b8a90629b77d6e858f540679edffbe7.png" xlink:type="simple" xlink:show="embed" xlink:actuate="onLoad"/></draw:frame></text:p>
      <text:p text:style-name="Text_20_body">Sie sollten nun folgendes Fenster sehen.
<draw:frame draw:style-name="media" draw:name="2" text:anchor-type="as-char" draw:z-index="2" svg:width="28.522083333333cm" style:rel-width="100%" svg:height="9.7895833333333cm" style:rel-height="scale"><draw:image xlink:href="Pictures/94432415dc921d9c4f2b26a98510bd6f.png" xlink:type="simple" xlink:show="embed" xlink:actuate="onLoad"/></draw:frame></text:p>
      <text:p text:style-name="Text_20_body">Im linken Fenster können Sie Sprechstundenblöcke anlegen (1).<text:line-break/>
Einen Alternativtext bearbeiten (2). Dieser Text wird so lange in Ihren Profil angezeigt, bis sie Sprechstundenblöcke angelegt haben.<text:line-break/>
Wenn Sie den Haken bei Benachrichtigungen über Buchungen (3) gesetzt haben werden Sie per E-MAil darüber informiert sobald ein Student einern Termin gebucht hat.<text:line-break/>
Mit Anmeldungen exportieren (4) erhalten Sie eine CSV Datei mit allen aktuell gebuchten Terminen.<text:line-break/>
<draw:frame draw:style-name="media" draw:name="3" text:anchor-type="as-char" draw:z-index="3" svg:width="7.3554166666667cm" style:rel-width="100%" svg:height="8.2285416666667cm" style:rel-height="scale"><draw:image xlink:href="Pictures/afca3c402e120fdbd8318bfcbdd1fc7a.png" xlink:type="simple" xlink:show="embed" xlink:actuate="onLoad"/></draw:frame></text:p>
      <text:p text:style-name="Text_20_body">Wenn Sie einen neuen Sprechstundenblock anlegen sehen sie folgende Fenster. Nun müssen Sie die entspprechenden Einstellungen vornehmen und Termin speichern klicken. Wenn Sie den Haken bei „Die freien Sprechstundentermine auch im Kalender markieren“ setzen, wird der Terminblock in den Terminplaner von Stud.IP eingetragen.
<draw:frame draw:style-name="media" draw:name="4" text:anchor-type="as-char" draw:z-index="4" svg:width="20.372916666667cm" style:rel-width="100%" svg:height="15.875cm" style:rel-height="scale"><draw:image xlink:href="Pictures/0d8db002eff2ef9441d20447d61480d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18::07:20</meta:creation-date>
    <dc:creator>Generated</dc:creator>
    <dc:date>2026-08-26T18::07:20</dc:date>
    <dc:language>en-US</dc:language>
    <meta:editing-cycles>1</meta:editing-cycles>
    <meta:editing-duration>PT0S</meta:editing-duration>
    <dc:title>multimedia:studip:sprechstunden</dc:title>
  </office:meta>
</office:document-meta>
</file>