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f5f4c4504c5c30e2ed6c33a3abb916.png"/>
  <manifest:file-entry manifest:media-type="image/png" manifest:full-path="Pictures/811e563c3169659c93ffb8b0480098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ltimedia:video-server:admin-interface-neue-videoserie"/><text:bookmark-start text:name="__RefHeading___neue_videoserie_ueber_das_admin_interface_anlegen_1"/><text:bookmark-start text:name="neue_videoserie_ueber_das_admin_interface_anlegen"/>Neue Videoserie über das Admin Interface anlegen<text:bookmark-end text:name="__RefHeading___neue_videoserie_ueber_das_admin_interface_anlegen_1"/><text:bookmark-end text:name="neue_videoserie_ueber_das_admin_interface_anlegen"/></text:h>
      <text:p text:style-name="Text_20_body"><draw:frame draw:style-name="mediacenter" draw:name="0" text:anchor-type="paragraph" draw:z-index="0" svg:width="37.041666666667cm" style:rel-width="100%" svg:height="11.549112801014cm" style:rel-height="scale"><draw:image xlink:href="Pictures/9bf5f4c4504c5c30e2ed6c33a3abb916.png" xlink:type="simple" xlink:show="embed" xlink:actuate="onLoad"/></draw:frame></text:p>
      <text:list text:style-name="List_20_1" text:continue-numbering="false">
        <text:list-item>
          <text:p text:style-name="LastListParagraph_List_20_1_Content_First"> Klicken Sie auf der Seite <text:span text:style-name="Strong_20_Emphasis">Videoserien Verwalten</text:span> auf den Button <text:span text:style-name="Strong_20_Emphasis">Add</text:span></text:p>
        </text:list-item>
      </text:list>
      <text:p text:style-name="Text_20_body"><draw:frame draw:style-name="mediacenter" draw:name="1" text:anchor-type="paragraph" draw:z-index="1" svg:width="18.520833333333cm" style:rel-width="100%" svg:height="37.041666666667cm" style:rel-height="scale"><draw:image xlink:href="Pictures/811e563c3169659c93ffb8b048009803.png" xlink:type="simple" xlink:show="embed" xlink:actuate="onLoad"/></draw:frame></text:p>
      <text:list text:style-name="List_20_1" text:continue-numbering="false">
        <text:list-item>
          <text:p text:style-name="LastListParagraph_List_20_1_Content_First"> Legen Sie im sich öffnenden Dialog die Metadaten für die anzulegende Videoserie fest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Bei Metadatenfeldern, die im Dialog mit einem roten Sternchen markiert sind, muss eine Angabe gemacht/eine Auswahl getroffen werden.</text:p>
          </table:table-cell>
        </table:table-row>
      </table:table>
      <text:list text:style-name="List_20_1" text:continue-numbering="false">
        <text:list-item>
          <text:p text:style-name="List_20_1_Content_First"> <text:span text:style-name="Strong_20_Emphasis">Titel der Videoserie:</text:span> </text:p>
          <text:list text:style-name="List_20_1">
            <text:list-item>
              <text:p text:style-name="List_20_1_Content"> z. B. Titel einer Lehrfilmreihe, Veranstaltungstitel in Stud.IP etc.</text:p>
            </text:list-item>
          </text:list>
        </text:list-item>
        <text:list-item>
          <text:p text:style-name="List_20_1_Content"> <text:span text:style-name="Strong_20_Emphasis">Sprache der Videoserie:</text:span> </text:p>
          <text:list text:style-name="List_20_1">
            <text:list-item>
              <text:p text:style-name="List_20_1_Content"> Wird in mindestens einem der für die Videoserie zu hinterlegenden Videos eine andere Sprache als bei den anderen Videos verwendet, wählen Sie hier „Multilingual“ aus.</text:p>
            </text:list-item>
            <text:list-item>
              <text:p text:style-name="List_20_1_Content"> Ansonsten wählen Sie die Sprache, die in allen Videos verwendet wird.</text:p>
            </text:list-item>
          </text:list>
        </text:list-item>
        <text:list-item>
          <text:p text:style-name="List_20_1_Content"> <text:span text:style-name="Strong_20_Emphasis">Menükategorie:</text:span></text:p>
          <text:list text:style-name="List_20_1">
            <text:list-item>
              <text:p text:style-name="List_20_1_Content"> Auswahl des Menüpunkts unter dem die Videoserie auf dem Videoserver aufzufinden ist. </text:p>
            </text:list-item>
          </text:list>
        </text:list-item>
        <text:list-item>
          <text:p text:style-name="List_20_1_Content"> <text:span text:style-name="Strong_20_Emphasis">Institut / Einrichtung (optional):</text:span> </text:p>
          <text:list text:style-name="List_20_1">
            <text:list-item>
              <text:p text:style-name="List_20_1_Content"> Institut / Einrichtung dem die Videoserie zugeordnet wird</text:p>
            </text:list-item>
          </text:list>
        </text:list-item>
        <text:list-item>
          <text:p text:style-name="List_20_1_Content"> <text:span text:style-name="Strong_20_Emphasis">Zugriff:</text:span> </text:p>
          <text:list text:style-name="List_20_1">
            <text:list-item>
              <text:p text:style-name="List_20_1_Content"> Option <text:span text:style-name="Strong_20_Emphasis">weltweit</text:span>: Zugriff auf Videoserie nicht eingeschränkt</text:p>
            </text:list-item>
            <text:list-item>
              <text:p text:style-name="List_20_1_Content"> Option <text:span text:style-name="Strong_20_Emphasis">TUC intern</text:span>: Zugriff auf Videoserie nur innerhalb des TU Netzes / via VPN der TU Clausthal möglich</text:p>
            </text:list-item>
            <text:list-item>
              <text:p text:style-name="List_20_1_Content"> Option <text:span text:style-name="Strong_20_Emphasis">LMS intern</text:span>: Zugriff auf Videoserie nur über eine Veranstaltungen in Stud.IP möglich </text:p>
            </text:list-item>
          </text:list>
        </text:list-item>
        <text:list-item>
          <text:p text:style-name="List_20_1_Content"> <text:span text:style-name="Strong_20_Emphasis">Copyright:</text:span> </text:p>
          <text:list text:style-name="List_20_1">
            <text:list-item>
              <text:p text:style-name="List_20_1_Content"> Lizenzrechte für die Videos der Videoserie (All Rights Reserved oder eine Creative Commons Lizenz (siehe <text:a xlink:type="simple" xlink:href="https://creativecommons.org/share-your-work/cclicenses/" text:style-name="Internet_20_link" text:visited-style-name="Visited_20_Internet_20_Link">https://creativecommons.org/share-your-work/cclicenses/</text:a>))</text:p>
            </text:list-item>
          </text:list>
        </text:list-item>
        <text:list-item>
          <text:p text:style-name="List_20_1_Content"> <text:span text:style-name="Strong_20_Emphasis">Kurzbeschreibung (optional):</text:span></text:p>
          <text:list text:style-name="List_20_1">
            <text:list-item>
              <text:p text:style-name="List_20_1_Content"> Kurze Beschreibung der Videoserie, die als Teaser auf der jeweiligen Übersichtsseite der Videoserien erscheint </text:p>
            </text:list-item>
          </text:list>
        </text:list-item>
        <text:list-item>
          <text:p text:style-name="List_20_1_Content"> <text:span text:style-name="Strong_20_Emphasis">Keywords (Optional):</text:span></text:p>
          <text:list text:style-name="List_20_1">
            <text:list-item>
              <text:p text:style-name="List_20_1_Content"> Schlagworte für die Suchfunktion des Videoservers</text:p>
            </text:list-item>
            <text:list-item>
              <text:p text:style-name="List_20_1_Content"> Ein Schlagwort wird durch Drücken der Enter Taste hinzugefügt </text:p>
            </text:list-item>
          </text:list>
        </text:list-item>
        <text:list-item>
          <text:p text:style-name="List_20_1_Content"> <text:span text:style-name="Strong_20_Emphasis">Vorschaubild (Optional):</text:span></text:p>
          <text:list text:style-name="List_20_1">
            <text:list-item>
              <text:p text:style-name="List_20_1_Content"> Das hinterlegte Vorschaubild wird als Teaserbild auf der jeweiligen Übersichtsseite der Videoserien angezeigt</text:p>
            </text:list-item>
            <text:list-item>
              <text:p text:style-name="List_20_1_Content"> Wird kein eigenes Vorschaubuld gewählt, so wird zunächst das Standardbild (TU Logo) verwendet (dies lässt sich später jederzeit ändern)</text:p>
            </text:list-item>
            <text:list-item>
              <text:p text:style-name="List_20_1_Content_Last"> Erlaubt sind jpg und png Bilddateien mit einer Auflösung von 1920×1080, 1280×720 oder 768×576</text:p>
            </text:list-item>
          </text:list>
        </text:list-item>
      </text:list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Nach der Festlegung der Metadaten, kann die Videoserie über den Button <text:span text:style-name="Strong_20_Emphasis">Save</text:span> angelegt werden (dies dauert einen Moment). Nachdem die Serie angelegt wurde, taucht diese als oberster Eintrag in der Tabelle auf der Seite <text:span text:style-name="Strong_20_Emphasis">Videoserien Verwalten</text:span> auf.</text:p>
          </table:table-cell>
        </table:table-row>
      </table:table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Eine neu angelegte Videoserie ist zunächst versteckt. Damit man diese ohne Kenntnis der zugehörigen URL auf dem Videoserver finden kann, muss die Serie über den Button <text:span text:style-name="Strong_20_Emphasis">Show</text:span> beim Eintrag der Serie in der Tabelle auf der Seite <text:span text:style-name="Strong_20_Emphasis">Videoserien Verwalten</text:span> sichtbar geschaltet werden.</text:p>
          </table:table-cell>
        </table:table-row>
      </table:table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Die Metadaten zu einer Videoserie lassen sich nachträglich über die Seite zur Bearbeitung der jeweiligen Videoserie (aufrufbar über den jeweiligen <text:span text:style-name="Strong_20_Emphasis">Edit/Upload</text:span> Button in der Tabelle auf der Seite <text:span text:style-name="Strong_20_Emphasis">Videoserien Verwalten</text:span>) ändern</text:p>
          </table:table-cell>
        </table:table-row>
      </table:table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Über den Button <text:span text:style-name="Strong_20_Emphasis">Trash</text:span> lässt sich eine Videoserie in den Papierkorb verschieben. Die Webseite zur Serie ist dann auf dem Videoserver nicht mehr vorhanden. Durch Klick auf den dann verfügbaren Button <text:span text:style-name="Strong_20_Emphasis">Recover</text:span> lässt sich dies wider rückgängig machen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8::42:10</meta:creation-date>
    <dc:creator>Generated</dc:creator>
    <dc:date>2026-08-10T18::42:10</dc:date>
    <dc:language>en-US</dc:language>
    <meta:editing-cycles>1</meta:editing-cycles>
    <meta:editing-duration>PT0S</meta:editing-duration>
    <dc:title>multimedia:video-server:admin-interface-neue-videoserie</dc:title>
  </office:meta>
</office:document-meta>
</file>