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e33573161167eddd176b151c94d1a3.png"/>
  <manifest:file-entry manifest:media-type="image/png" manifest:full-path="Pictures/97025d3380bb254f5bb5df8cc6d97e32.png"/>
  <manifest:file-entry manifest:media-type="image/png" manifest:full-path="Pictures/c272d9c7557558334cd2611e1373bbf2.png"/>
  <manifest:file-entry manifest:media-type="image/png" manifest:full-path="Pictures/196d8ea5cc1a082930cee6705e0d07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video-server:admin-interface-videos-hochladen"/><text:bookmark-start text:name="__RefHeading___hochladen_von_videos_ueber_das_admin_interface_1"/><text:bookmark-start text:name="hochladen_von_videos_ueber_das_admin_interface"/>Hochladen von Videos über das Admin Interface<text:bookmark-end text:name="__RefHeading___hochladen_von_videos_ueber_das_admin_interface_1"/><text:bookmark-end text:name="hochladen_von_videos_ueber_das_admin_interfac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a die hochgeladenen Videos vor Veröffentlichung durch die Plattform Opencast verarbeitet werden und somit über den Videoplayer in verschiedenen Qualitätsstufen ausgeliefert werden, empfiehlt es sich für die Videos eine höhere Ausgangsqualität zu verwenden. Für Kameraaufzeichnungen sollte eine Framerate von 50 fps sowie eine Bitrate von ~ 25 Mbit/s bei einer Auflösung von 1920×1080 angestrebt werden. Bei Screenrecordings empfiehlt sich eine Framerate von 30 fps, eine Auflösung von 1920×1080 und eine Bitrate von 4 - 16 Mbit/s.</text:p>
          </table:table-cell>
        </table:table-row>
      </table:table>
      <text:p text:style-name="Text_20_body"><draw:frame draw:style-name="mediacenter" draw:name="0" text:anchor-type="paragraph" draw:z-index="0" svg:width="34.395833333333cm" style:rel-width="100%" svg:height="11.576259617771cm" style:rel-height="scale"><draw:image xlink:href="Pictures/f0e33573161167eddd176b151c94d1a3.png" xlink:type="simple" xlink:show="embed" xlink:actuate="onLoad"/></draw:frame></text:p>
      <text:list text:style-name="List_20_1" text:continue-numbering="false">
        <text:list-item>
          <text:p text:style-name="LastListParagraph_List_20_1_Content_First"> Rufen Sie die Seite zum Editieren einer Videoserie über den zugehörigen Button <text:span text:style-name="Strong_20_Emphasis">Edit/Upload</text:span> auf </text:p>
        </text:list-item>
      </text:list>
      <text:h text:style-name="Heading_20_2" text:outline-level="2"><text:bookmark-start text:name="__RefHeading___video_fuer_ein_neues_kapitel_hochladen_2"/><text:bookmark-start text:name="video_fuer_ein_neues_kapitel_hochladen"/>Video für ein neues Kapitel hochladen<text:bookmark-end text:name="__RefHeading___video_fuer_ein_neues_kapitel_hochladen_2"/><text:bookmark-end text:name="video_fuer_ein_neues_kapitel_hochladen"/></text:h>
      <text:p text:style-name="Text_20_body"><draw:frame draw:style-name="mediacenter" draw:name="1" text:anchor-type="paragraph" draw:z-index="1" svg:width="26.458333333333cm" style:rel-width="100%" svg:height="10.545445505171cm" style:rel-height="scale"><draw:image xlink:href="Pictures/97025d3380bb254f5bb5df8cc6d97e32.png" xlink:type="simple" xlink:show="embed" xlink:actuate="onLoad"/></draw:frame></text:p>
      <text:list text:style-name="List_20_1" text:continue-numbering="false">
        <text:list-item>
          <text:p text:style-name="List_20_1_Content_First"> Öffnen Sie unter dem Vorschaubild der Videoserie den Tab <text:span text:style-name="Strong_20_Emphasis">Kapitel Bearbeiten / Videoupload</text:span></text:p>
        </text:list-item>
        <text:list-item>
          <text:p text:style-name="List_20_1_Content_Last"> Klicken Sie auf den <text:span text:style-name="Strong_20_Emphasis">+</text:span> Button um ein neues Kapitel für die Videoserie anzulegen</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Ein neu angelegtes Kapitelelement erscheint immer am Ende der Kapitelliste</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Solange noch kein Video für ein Kapitel hochgeladen und verarbeitet wurde, erscheint das Kapitel nicht auf der jeweiligen Seite der zugehörigen Videoserie</text:p>
          </table:table-cell>
        </table:table-row>
      </table:table>
      <text:p text:style-name="Text_20_body"><draw:frame draw:style-name="mediacenter" draw:name="2" text:anchor-type="paragraph" draw:z-index="2" svg:width="21.166666666667cm" style:rel-width="100%" svg:height="21.623090745732cm" style:rel-height="scale"><draw:image xlink:href="Pictures/c272d9c7557558334cd2611e1373bbf2.png" xlink:type="simple" xlink:show="embed" xlink:actuate="onLoad"/></draw:frame></text:p>
      <text:list text:style-name="List_20_1" text:continue-numbering="false">
        <text:list-item>
          <text:p text:style-name="LastListParagraph_List_20_1_Content_First"> Ändern Sie, wenn gewünscht, über das Feld <text:span text:style-name="Strong_20_Emphasis">Kapiteltitel</text:span> den Titel des neu angelegten Kapitels</text:p>
        </text:list-item>
      </text:list>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Ein geänderter Kapiteltitel wird automatisch gespeichert, sobald Sie mit dem Cursor das Feld <text:span text:style-name="Strong_20_Emphasis">Kapiteltitel</text:span> verlassen</text:p>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Wenn Sie für die Videoserie als Sprache <text:span text:style-name="Strong_20_Emphasis">Multilingual</text:span> ausgewählt haben, muss auch zwingend die im hochzuladenden Video verwendete Sprache über das Drop Down <text:span text:style-name="Strong_20_Emphasis">Video Sprache</text:span> ausgewählt werden. <text:line-break/>
Ist für die Sprache der Videoserie etwas anderes als <text:span text:style-name="Strong_20_Emphasis">Multingual</text:span> ausgewählt, wird davon ausgegangen, dass für alle Videos der Videoserie ebenfalls diese Sprache verwendet wird (diese wird dann bei den Kapiteln automatisch gesetzt).</text:p>
          </table:table-cell>
        </table:table-row>
      </table:table>
      <text:list text:style-name="List_20_1" text:continue-numbering="false">
        <text:list-item>
          <text:p text:style-name="List_20_1_Content_First"> Wählen Sie über das Drop Down <text:span text:style-name="Strong_20_Emphasis">Aufzeichnungstyp</text:span> aus, welche Art von Video Sie hochladen möchten (Screenrecording/Video mit Folienpräsentation oder Kameraaufzeichnung)</text:p>
        </text:list-item>
        <text:list-item>
          <text:p text:style-name="List_20_1_Content"> Wählen Sie über den Button <text:span text:style-name="Strong_20_Emphasis">Select Video</text:span> das hochzuladende Video aus</text:p>
        </text:list-item>
        <text:list-item>
          <text:p text:style-name="List_20_1_Content_Last"> Der Upload kann anschließend über den Button <text:span text:style-name="Strong_20_Emphasis">Upload Video</text:span> gestartet werden</text:p>
        </text:list-item>
      </text:list>
      <text:h text:style-name="Heading_20_2" text:outline-level="2"><text:bookmark-start text:name="__RefHeading___video_fuer_ein_bestehendes_kapitel_austauschen_3"/><text:bookmark-start text:name="video_fuer_ein_bestehendes_kapitel_austauschen"/>Video für ein bestehendes Kapitel austauschen<text:bookmark-end text:name="__RefHeading___video_fuer_ein_bestehendes_kapitel_austauschen_3"/><text:bookmark-end text:name="video_fuer_ein_bestehendes_kapitel_austauschen"/></text:h>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Um das hinterlegte Video für ein bestehendes Kapitel auszutauschen, wählen Sie im entsprechenden Kapitelcontainer über das Drop Down <text:span text:style-name="Strong_20_Emphasis">Aufzeichnungstyp</text:span> die Art des hochzuladenden Videos (Screenrecording/Video mit Folienpräsentation oder Kameraaufzeichnung) und über den Button <text:span text:style-name="Strong_20_Emphasis">Select Video</text:span> die neue Videodatei aus. 
Wie weiter oben beschrieben, ist es ebenfalls erforderlich über das Drop Down <text:span text:style-name="Strong_20_Emphasis">Video Sprache</text:span> die im neuen Video verwendete Sprache manuell auszuwählen, wenn als Sprache der Videoserie die Option <text:span text:style-name="Strong_20_Emphasis">Multilingual</text:span> gewählt ist. Nach Klick auf den Button <text:span text:style-name="Strong_20_Emphasis">Upload Video</text:span> werden Sie aufgefordert den Austausch der Videos zu bestätigen.</text:p>
          </table:table-cell>
        </table:table-row>
      </table:table>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Das alte für das jeweilige Kapitel hinterlegte Video wird in diesem Fall endgültig gelöscht.</text:p>
          </table:table-cell>
        </table:table-row>
      </table:table>
      <text:h text:style-name="Heading_20_2" text:outline-level="2"><text:bookmark-start text:name="__RefHeading___upload-_und_verarbeitungsprozess_4"/><text:bookmark-start text:name="upload-_und_verarbeitungsprozess"/>Upload- und Verarbeitungsprozess<text:bookmark-end text:name="__RefHeading___upload-_und_verarbeitungsprozess_4"/><text:bookmark-end text:name="upload-_und_verarbeitungsprozess"/></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Neben dem Upload zum Videoserver, erfolgt eine Verarbeitung der hochgeladenen Videos über die Plattform Opencast. Diese Verarbeitung nimmt in Abhängigkeit der Dateigröße, der Ausgangsqualität und der Abspiellänge des Videos einige Zeit (ggf. auch mehrere Stunden) in Anspruch. Solange die Verarbeitung durch Opencast nicht abgeschlossen ist, ist das hochgeladene Video bzw. das zugehörige Kapitel noch nicht veröffentlicht.</text:p>
          </table:table-cell>
        </table:table-row>
      </table:table>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Unterhalb des Buttons <text:span text:style-name="Strong_20_Emphasis">Upload Video</text:span> wird darüber informiert, wenn gerade ein Video für das jeweilige Kapitel verarbeitet wird (s. u.). Einige Felder sind in diesem Fall für Eingaben/Änderungen gesperrt.</text:p>
          </table:table-cell>
        </table:table-row>
      </table:table>
      <text:p text:style-name="Text_20_body"><draw:frame draw:style-name="mediacenter" draw:name="3" text:anchor-type="paragraph" draw:z-index="3" svg:width="21.166666666667cm" style:rel-width="100%" svg:height="21.895546372819cm" style:rel-height="scale"><draw:image xlink:href="Pictures/196d8ea5cc1a082930cee6705e0d073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6::02:45</meta:creation-date>
    <dc:creator>Generated</dc:creator>
    <dc:date>2026-09-12T16::02:45</dc:date>
    <dc:language>en-US</dc:language>
    <meta:editing-cycles>1</meta:editing-cycles>
    <meta:editing-duration>PT0S</meta:editing-duration>
    <dc:title>multimedia:video-server:admin-interface-videos-hochladen</dc:title>
  </office:meta>
</office:document-meta>
</file>