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7c0b2e76c82b11bf7cfad36d1e7cadc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ultimedia:video-server:einbinden_von_videos_auf_tu-externen_webseiten"/><text:bookmark-start text:name="__RefHeading___einbinden_von_videos_auf_tu-externen_webseiten_1"/><text:bookmark-start text:name="einbinden_von_videos_auf_tu-externen_webseiten"/>Einbinden von Videos auf TU-externen Webseiten<text:bookmark-end text:name="__RefHeading___einbinden_von_videos_auf_tu-externen_webseiten_1"/><text:bookmark-end text:name="einbinden_von_videos_auf_tu-externen_webseiten"/></text:h>
      <table:table table:style-name="Table">
        <table:table-column table:style-name="odt_auto_style_table_column_1_1"/>
        <table:table-column table:style-name="odt_auto_style_table_column_1_2"/>
        <table:table-row>
          <table:table-cell office:value-type="string" table:style-name="tablecell"/>
          <table:table-cell office:value-type="string" table:style-name="tablecell">
            <text:p text:style-name="tablealignleft">Es lassen sich nur Kapitel/Videos von Videoserien einbetten, bei denen der Zugriff weltweit möglich ist.</text:p>
          </table:table-cell>
        </table:table-row>
      </table:table>
      <table:table table:style-name="Table">
        <table:table-column table:style-name="odt_auto_style_table_column_2_1"/>
        <table:table-column table:style-name="odt_auto_style_table_column_2_2"/>
        <table:table-row>
          <table:table-cell office:value-type="string" table:style-name="tablecell"/>
          <table:table-cell office:value-type="string" table:style-name="tablecell">
            <text:p text:style-name="tablealignleft">Den Einbettungscode für ein Kapitel/ein Video erhalten Sie auf der jeweiligen Seite der zugehörigen Videoserie.</text:p>
          </table:table-cell>
        </table:table-row>
      </table:table>
      <text:p text:style-name="Text_20_body"><draw:frame draw:style-name="mediacenter" draw:name="0" text:anchor-type="paragraph" draw:z-index="0" svg:width="26.458333333333cm" style:rel-width="100%" svg:height="21.138018819283cm" style:rel-height="scale"><draw:image xlink:href="Pictures/7c0b2e76c82b11bf7cfad36d1e7cadcf.png" xlink:type="simple" xlink:show="embed" xlink:actuate="onLoad"/></draw:frame></text:p>
      <text:list text:style-name="Numbering_20_1" text:continue-numbering="false">
        <text:list-item>
          <text:p text:style-name="Numbering_20_1_Content_First"> <text:span text:style-name="Strong_20_Emphasis">Nur Bei Videoserien mit mehreren Kapiteln notwendig:</text:span> Auswahl des einzubettenden Kapitels über das Drop Down im Kasten <text:span text:style-name="Strong_20_Emphasis">Embed Code</text:span> auf der Seite der Videoserie</text:p>
        </text:list-item>
        <text:list-item>
          <text:p text:style-name="Numbering_20_1_Content"> Klick auf das Klemmbrettsymbol neben dem Feld mit dem Einbettungscode zum Kopieren in die Zwischenablage</text:p>
        </text:list-item>
        <text:list-item>
          <text:p text:style-name="Numbering_20_1_Content_Last"> Kopierten Einbettungscode in HTML Code der eigenen Webseite an gewünschter Stelle einfügen</text:p>
        </text:list-item>
      </text:list>
      <table:table table:style-name="Table">
        <table:table-column table:style-name="odt_auto_style_table_column_3_1"/>
        <table:table-column table:style-name="odt_auto_style_table_column_3_2"/>
        <table:table-row>
          <table:table-cell office:value-type="string" table:style-name="tablecell"/>
          <table:table-cell office:value-type="string" table:style-name="tablecell">
            <text:p text:style-name="tablealignleft">Die beim Einbettungscode hinterlegten standard Werte für <text:span text:style-name="Strong_20_Emphasis">width</text:span> und <text:span text:style-name="Strong_20_Emphasis">height</text:span> lassen sich für die eigene Seite manuell anpassen.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">
</style:style>
    <style:style style:family="table-column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3T19::25:44</meta:creation-date>
    <dc:creator>Generated</dc:creator>
    <dc:date>2026-08-13T19::25:44</dc:date>
    <dc:language>en-US</dc:language>
    <meta:editing-cycles>1</meta:editing-cycles>
    <meta:editing-duration>PT0S</meta:editing-duration>
    <dc:title>multimedia:video-server:einbinden_von_videos_auf_tu-externen_webseiten</dc:title>
  </office:meta>
</office:document-meta>
</file>