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fe400d814623c8f4eda70d1c8d31ad.png"/>
  <manifest:file-entry manifest:media-type="image/png" manifest:full-path="Pictures/68b949e093137a0f12782e4774fbd8ff.png"/>
  <manifest:file-entry manifest:media-type="image/png" manifest:full-path="Pictures/41755cfffb0acddee8befc913bd59266.png"/>
  <manifest:file-entry manifest:media-type="image/png" manifest:full-path="Pictures/9d1c8036e92087d2d1dd8e37b8e97962.png"/>
  <manifest:file-entry manifest:media-type="image/png" manifest:full-path="Pictures/54e7ad962661cf49b5a5747a7434a005.png"/>
  <manifest:file-entry manifest:media-type="image/png" manifest:full-path="Pictures/31fac929fadd0e5f1ec07ebf0e8658ed.png"/>
  <manifest:file-entry manifest:media-type="image/png" manifest:full-path="Pictures/3449a382a17566a9351c04d339493ba4.png"/>
  <manifest:file-entry manifest:media-type="image/png" manifest:full-path="Pictures/75b22408185b2a439c1e5a5cb27e8a0e.png"/>
  <manifest:file-entry manifest:media-type="image/png" manifest:full-path="Pictures/d25b1d9b64072b49b30fae82e3814abd.png"/>
  <manifest:file-entry manifest:media-type="image/png" manifest:full-path="Pictures/16628f7468c5ee488d61e252a5163192.png"/>
  <manifest:file-entry manifest:media-type="image/png" manifest:full-path="Pictures/cd6bb7a6c43e7a914d57d9383f386074.png"/>
  <manifest:file-entry manifest:media-type="image/png" manifest:full-path="Pictures/11195c442c10535cfaff32dc793f2174.png"/>
  <manifest:file-entry manifest:media-type="image/png" manifest:full-path="Pictures/19c6f105c5e42394a7c530ae1f0a78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konferenzen"/><text:bookmark-start text:name="__RefHeading___webkonferenzen_mit_adobe_connect_1"/><text:bookmark-start text:name="webkonferenzen_mit_adobe_connect"/>Webkonferenzen mit Adobe Connect<text:bookmark-end text:name="__RefHeading___webkonferenzen_mit_adobe_connect_1"/><text:bookmark-end text:name="webkonferenzen_mit_adobe_connect"/></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eit März 2020 stellt das Rechenzentrum mit <text:a xlink:type="simple" xlink:href="https://doku.tu-clausthal.de/doku.php?id=multimedia:webkonferenzen_mit_bigbluebutton" text:style-name="Internet_20_link" text:visited-style-name="Visited_20_Internet_20_Link">BigBlueButton</text:a> eine eigene Lösung für Web-Konferenzen bereit, die vergleichbare Funktionen wie Adobe Connect bietet. Da der DFN nur begrenzte Kapazitäten hat, empfehlen wir Adobe Connect nicht zu verwenden. 
</text:p>
          </table:table-cell>
        </table:table-row>
      </table:table>
      <text:h text:style-name="Heading_20_2" text:outline-level="2"><text:bookmark-start text:name="__RefHeading___einleitung_2"/><text:bookmark-start text:name="einleitung"/>Einleitung<text:bookmark-end text:name="__RefHeading___einleitung_2"/><text:bookmark-end text:name="einleitung"/></text:h>
      <text:p text:style-name="Text_20_body">Die TU Clausthal kann kostenlos den Webkonferenz-Dienst des DFN-Vereins nutzen.
Der Dienst basiert auf Adobe Connect und ermöglicht Audio/Video-Konferenzen mit Präsentationen und Bildschirmfreigaben.</text:p>
      <text:p text:style-name="Text_20_body">Adobe Connect bietet u.a. folgende Funktionen:</text:p>
      <text:list text:style-name="List_20_1" text:continue-numbering="false">
        <text:list-item>
          <text:p text:style-name="List_20_1_Content_First"> Audio/Video Konferenzen mit mehreren Teilnehmern</text:p>
        </text:list-item>
        <text:list-item>
          <text:p text:style-name="List_20_1_Content"> Präsentation mit Powerpoint, PDF, …</text:p>
        </text:list-item>
        <text:list-item>
          <text:p text:style-name="List_20_1_Content"> Application und Desktop Sharing</text:p>
        </text:list-item>
        <text:list-item>
          <text:p text:style-name="List_20_1_Content"> Gemeinsames Whiteboard</text:p>
        </text:list-item>
        <text:list-item>
          <text:p text:style-name="List_20_1_Content"> Datei-Upload</text:p>
        </text:list-item>
        <text:list-item>
          <text:p text:style-name="List_20_1_Content"> Polling (Abstimmungstool)</text:p>
        </text:list-item>
        <text:list-item>
          <text:p text:style-name="List_20_1_Content"> Aufzeichnung von Konferenzen</text:p>
        </text:list-item>
        <text:list-item>
          <text:p text:style-name="List_20_1_Content"> Integration von Telefonkonferenzen</text:p>
        </text:list-item>
        <text:list-item>
          <text:p text:style-name="List_20_1_Content_Last"> Clients für Windows, MacOS und Linux sowie Smartphones und Tables</text:p>
        </text:list-item>
      </text:list>
      <text:p text:style-name="Text_20_body">Weitere Informationen erhalten Sie unter <text:a xlink:type="simple" xlink:href="https://www.conf.dfn.de/webkonferenzdienst-ueber-adobe-connect/" text:style-name="Internet_20_link" text:visited-style-name="Visited_20_Internet_20_Link">https://www.conf.dfn.de/webkonferenzdienst-ueber-adobe-connect/</text:a></text:p>
      <text:p text:style-name="Text_20_body"><draw:frame draw:style-name="PluginODTAutoStyle_Frame_6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Webconf (Adobe Connect) bietet sich insbesondere für Seminare und Vorträge mit vielen Zuschauern an. Falls Sie ein Meeting oder eine Besprechung veranstalten möchten, empfehlen wir den Dienst <text:a xlink:type="simple" xlink:href="https://doku.tu-clausthal.de/doku.php?id=multimedia:videokonferenzen_mit_dfnconf" text:style-name="Internet_20_link" text:visited-style-name="Visited_20_Internet_20_Link">DFNconf</text:a> </text:p></table:table-cell></table:table-row></table:table></draw:text-box></draw:frame></text:p>
      <text:p text:style-name="Text_20_body">Eine sehr gute Anwendungsmöglichkeit von Adobe Connect stellt die Durchführung eines Webinars dar. In der folgende Aufzeichnung werden die Möglichkeiten anschaulich dargestellt: <text:a xlink:type="simple" xlink:href="https://www.youtube.com/watch?v=EZ9fjJ1nj64" text:style-name="Internet_20_link" text:visited-style-name="Visited_20_Internet_20_Link">eCULT: Webinare in der Hochschullehre</text:a></text:p>
      <text:p text:style-name="Text_20_body">Außerdem hat eine deutschsprachige Nutzergruppe didaktische und technische Hinweise erarbeitet:
<text:a xlink:type="simple" xlink:href="http://wiki.fernuni-hagen.de/dachadobeconnect/index.php" text:style-name="Internet_20_link" text:visited-style-name="Visited_20_Internet_20_Link">Wiki der DACH Adobe Connect Nutzergruppe</text:a></text:p>
      <text:h text:style-name="Heading_20_2" text:outline-level="2"><text:bookmark-start text:name="__RefHeading___voraussetzungen_3"/><text:bookmark-start text:name="voraussetzungen"/>Voraussetzungen<text:bookmark-end text:name="__RefHeading___voraussetzungen_3"/><text:bookmark-end text:name="voraussetzungen"/></text:h>
      <text:p text:style-name="Text_20_body">Voraussetzung für die Teilnahme ist lediglich ein Webbrowser mit einem aktuellen FlashPlayer. Der FlashPlayer führt mittlerweile aber zu Sicherheitswarnungen des Webbrowsers. Daher empfiehlt Adobe die Installation der eigenständigen <text:a xlink:type="simple" xlink:href="https://helpx.adobe.com/adobe-connect/connect-downloads-updates.html#Application" text:style-name="Internet_20_link" text:visited-style-name="Visited_20_Internet_20_Link">Adobe Connect App</text:a>. Sie ist für Windows, MacOS sowie für iOS und Android erhältlich.</text:p>
      <text:p text:style-name="Text_20_body">Als aktiver Teilnehmer in Audio/Video-Konferenzen benötigen Sie:</text:p>
      <text:list text:style-name="List_20_1" text:continue-numbering="false">
        <text:list-item>
          <text:p text:style-name="List_20_1_Content_First"> Eine Webcam mit Mikrofon, z.B. Logitech HD Wecams </text:p>
        </text:list-item>
        <text:list-item>
          <text:p text:style-name="List_20_1_Content_Last"> In unruhiger Umgebung oder Büros mit mehreren Personen: ein Headset, z.B. Sennheiser PC-Serie</text:p>
        </text:list-item>
      </text:list>
      <text:h text:style-name="Heading_20_2" text:outline-level="2"><text:bookmark-start text:name="__RefHeading___nutzung_4"/><text:bookmark-start text:name="nutzung"/>Nutzung<text:bookmark-end text:name="__RefHeading___nutzung_4"/><text:bookmark-end text:name="nutzung"/></text:h>
      <text:h text:style-name="Heading_20_3" text:outline-level="3"><text:bookmark-start text:name="__RefHeading___login_5"/><text:bookmark-start text:name="login"/>Login<text:bookmark-end text:name="__RefHeading___login_5"/><text:bookmark-end text:name="login"/></text:h>
      <text:p text:style-name="Text_20_body">Durch den Dienst <text:a xlink:type="simple" xlink:href="https://doku.tu-clausthal.de/doku.php?id=sonstige_dienste:dfn-aai" text:style-name="Internet_20_link" text:visited-style-name="Visited_20_Internet_20_Link">DFN-AAI</text:a> müssen <text:span text:style-name="Strong_20_Emphasis">Mitarbeiter</text:span> der TU Clausthal für den Zugang zum DFN-Webkonferenzdienst keinen Account beantragen, sondern können sich mit ihrer TUC Benutzerkennung an dem System anmelden. <text:span text:style-name="Strong_20_Emphasis">Studierende</text:span> können sich über DFN-AAI nicht anmelden. Sie können nur als Gast an Webkonferenzen teilnehmen.</text:p>
      <text:p text:style-name="Text_20_body">Anleitung - Login über DFN-AAI</text:p>
      <text:list text:style-name="List_20_1" text:continue-numbering="false">
        <text:list-item>
          <text:p text:style-name="LastListParagraph_List_20_1_Content_First"> Klicken Sie auf „Anmeldung über DFN-AAI“ (rot markiert) und wählen Sie als Heimat-Einrichtung „Technische Universität Clausthal“.</text:p>
        </text:list-item>
      </text:list>
      <text:p text:style-name="Text_20_body"><draw:frame draw:style-name="mediacenter" draw:name="DFN-Weblogin Legend" text:anchor-type="paragraph" draw:z-index="0" svg:width="7.9375cm" style:rel-width="100%"><draw:text-box><text:p text:style-name="legendcenter"><draw:frame draw:style-name="mediacenter" draw:name="DFN-Weblogin" text:anchor-type="paragraph" draw:z-index="0" svg:width="7.9375cm" style:rel-width="100%" svg:height="5.5329804560261cm" style:rel-height="scale"><draw:image xlink:href="Pictures/14fe400d814623c8f4eda70d1c8d31ad.png" xlink:type="simple" xlink:show="embed" xlink:actuate="onLoad"/></draw:frame>DFN-Weblogin</text:p></draw:text-box></draw:frame>
<draw:frame draw:style-name="mediacenter" draw:name="DFN-Weblogin (* WAYF - &quot;Where you are from&quot;; Lokalisierungsdienst) Legend" text:anchor-type="paragraph" draw:z-index="0" svg:width="7.9375cm" style:rel-width="100%"><draw:text-box><text:p text:style-name="legendcenter"><draw:frame draw:style-name="mediacenter" draw:name="DFN-Weblogin (* WAYF - &quot;Where you are from&quot;; Lokalisierungsdienst)" text:anchor-type="paragraph" draw:z-index="1" svg:width="7.9375cm" style:rel-width="100%" svg:height="4.1145666932907cm" style:rel-height="scale"><draw:image xlink:href="Pictures/68b949e093137a0f12782e4774fbd8ff.png" xlink:type="simple" xlink:show="embed" xlink:actuate="onLoad"/></draw:frame>DFN-Weblogin (* WAYF - "Where you are from"; Lokalisierungsdienst)</text:p></draw:text-box></draw:frame></text:p>
      <text:list text:style-name="List_20_1" text:continue-numbering="false">
        <text:list-item>
          <text:p text:style-name="LastListParagraph_List_20_1_Content_First"> Geben Sie anschließend Ihr TUC Benutzerkürzel und das Passwort ein. Der externe Dienstanbieter fordert in der Regel bestimmte personenbezogene Daten über den Nutzer an. Auf der folgenden Webseite können Sie die zu übertragenden Daten noch einmal kontrollieren und müssen dann Ihre Zustimmung zur Weitergabe der personenbezogenen Daten an den externen Dienstanbieter geben. </text:p>
        </text:list-item>
      </text:list>
      <text:p text:style-name="Text_20_body"><draw:frame draw:style-name="mediacenter" draw:name="DFN-Weblogin Legend" text:anchor-type="paragraph" draw:z-index="0" svg:width="7.9375cm" style:rel-width="100%"><draw:text-box><text:p text:style-name="legendcenter"><draw:frame draw:style-name="mediacenter" draw:name="DFN-Weblogin" text:anchor-type="paragraph" draw:z-index="2" svg:width="7.9375cm" style:rel-width="100%" svg:height="4.1470153664303cm" style:rel-height="scale"><draw:image xlink:href="Pictures/41755cfffb0acddee8befc913bd59266.png" xlink:type="simple" xlink:show="embed" xlink:actuate="onLoad"/></draw:frame>DFN-Weblogin</text:p></draw:text-box></draw:frame>
<draw:frame draw:style-name="mediacenter" draw:name="DFN_ID Legend" text:anchor-type="paragraph" draw:z-index="0" svg:width="7.9375cm" style:rel-width="100%"><draw:text-box><text:p text:style-name="legendcenter"><draw:frame draw:style-name="mediacenter" draw:name="DFN_ID" text:anchor-type="paragraph" draw:z-index="3" svg:width="7.9375cm" style:rel-width="100%" svg:height="5.4639534883721cm" style:rel-height="scale"><draw:image xlink:href="Pictures/9d1c8036e92087d2d1dd8e37b8e97962.png" xlink:type="simple" xlink:show="embed" xlink:actuate="onLoad"/></draw:frame>DFN_ID</text:p></draw:text-box></draw:frame></text:p>
      <text:h text:style-name="Heading_20_3" text:outline-level="3"><text:bookmark-start text:name="__RefHeading___teilnahme_an_webkonferenzen_6"/><text:bookmark-start text:name="teilnahme_an_webkonferenzen"/>Teilnahme an Webkonferenzen<text:bookmark-end text:name="__RefHeading___teilnahme_an_webkonferenzen_6"/><text:bookmark-end text:name="teilnahme_an_webkonferenzen"/></text:h>
      <text:p text:style-name="Text_20_body">Um einer Konferenz beizutreten, müssen Sie lediglich die vom Veranstalter verschickte Konferenz-URL aufrufen und sich anmelden. </text:p>
      <text:p text:style-name="Text_20_body">Wenn Sie mit dem Webbrowser teilnehmen, erscheint vermutlich eine Sicherheitswarnung wegen der Verwendung des Flashplayers. Hier müssen Sie der Ausführung des Flashplayers zustimmen.</text:p>
      <text:h text:style-name="Heading_20_3" text:outline-level="3"><text:bookmark-start text:name="__RefHeading___anlegen_einer_neuen_webkonferenz_7"/><text:bookmark-start text:name="anlegen_einer_neuen_webkonferenz"/>Anlegen einer neuen Webkonferenz<text:bookmark-end text:name="__RefHeading___anlegen_einer_neuen_webkonferenz_7"/><text:bookmark-end text:name="anlegen_einer_neuen_webkonferenz"/></text:h>
      <text:p text:style-name="Text_20_body">Den Webkonferenz-Dienst erreichen Sie unter folgender Adresse <text:a xlink:type="simple" xlink:href="https://webconf.vc.dfn.de/start-session?entityID=https://idp.tu-clausthal.de/idp/shibboleth&amp;target=https://webconf.vc.dfn.de/aai" text:style-name="Internet_20_link" text:visited-style-name="Visited_20_Internet_20_Link">Anmeldung webconf</text:a></text:p>
      <text:list text:style-name="List_20_1" text:continue-numbering="false">
        <text:list-item>
          <text:p text:style-name="List_20_1_Content_First"> Melden Sie sich mit Ihrem RZ-Kürzel und zugehörigen Passwort beim System an.</text:p>
        </text:list-item>
        <text:list-item>
          <text:p text:style-name="List_20_1_Content_Last"> Wenn Sie eine neue Webkonferenz initiieren wollen, klicken Sie auf den <text:span text:style-name="Strong_20_Emphasis">+ Erstellen</text:span> Button</text:p>
        </text:list-item>
      </text:list>
      <text:p text:style-name="Text_20_body"><draw:frame draw:style-name="media" draw:name="4" text:anchor-type="as-char" draw:z-index="4" svg:width="23.8125cm" style:rel-width="100%" svg:height="9.1266543144521cm" style:rel-height="scale"><draw:image xlink:href="Pictures/54e7ad962661cf49b5a5747a7434a005.png" xlink:type="simple" xlink:show="embed" xlink:actuate="onLoad"/></draw:frame></text:p>
      <text:list text:style-name="List_20_1" text:continue-numbering="false">
        <text:list-item>
          <text:p text:style-name="LastListParagraph_List_20_1_Content_First"> Im Folgenden können Sie nun den Name, eine Beschreibung sowie den geplanten Termin festlegen. Wenn Sie es wünschen, können Sie unter dem Bereich „Zugriff“ festlegen, wer an Ihrer Konferenz teilnehmen darf. Im Anschluss können Sie dann die Teilnehmer festlegen und Einladungen versenden.</text:p>
        </text:list-item>
      </text:list>
      <text:p text:style-name="Text_20_body"><draw:frame draw:style-name="media" draw:name="5" text:anchor-type="as-char" draw:z-index="5" svg:width="23.8125cm" style:rel-width="100%" svg:height="20.095987530169cm" style:rel-height="scale"><draw:image xlink:href="Pictures/31fac929fadd0e5f1ec07ebf0e8658ed.png" xlink:type="simple" xlink:show="embed" xlink:actuate="onLoad"/></draw:frame>
<draw:frame draw:style-name="media" draw:name="6" text:anchor-type="as-char" draw:z-index="6" svg:width="23.8125cm" style:rel-width="100%" svg:height="9.0176028481013cm" style:rel-height="scale"><draw:image xlink:href="Pictures/3449a382a17566a9351c04d339493ba4.png" xlink:type="simple" xlink:show="embed" xlink:actuate="onLoad"/></draw:frame>
<draw:frame draw:style-name="media" draw:name="7" text:anchor-type="as-char" draw:z-index="7" svg:width="23.8125cm" style:rel-width="100%" svg:height="14.344592907093cm" style:rel-height="scale"><draw:image xlink:href="Pictures/75b22408185b2a439c1e5a5cb27e8a0e.png" xlink:type="simple" xlink:show="embed" xlink:actuate="onLoad"/></draw:frame></text:p>
      <text:h text:style-name="Heading_20_3" text:outline-level="3"><text:bookmark-start text:name="__RefHeading___starten_einer_webkonferenz_8"/><text:bookmark-start text:name="starten_einer_webkonferenz"/>Starten einer Webkonferenz<text:bookmark-end text:name="__RefHeading___starten_einer_webkonferenz_8"/><text:bookmark-end text:name="starten_einer_webkonferenz"/></text:h>
      <text:list text:style-name="List_20_1" text:continue-numbering="false">
        <text:list-item>
          <text:p text:style-name="LastListParagraph_List_20_1_Content_First"> Zum Starten einer Konferenz können Sie in der Übersicht das entsprechende Meeting auswählen und mit dem im Bild makierten Button starten. </text:p>
        </text:list-item>
      </text:list>
      <text:p text:style-name="Text_20_body"><draw:frame draw:style-name="media" draw:name="8" text:anchor-type="as-char" draw:z-index="8" svg:width="23.8125cm" style:rel-width="100%" svg:height="8.52043070127cm" style:rel-height="scale"><draw:image xlink:href="Pictures/d25b1d9b64072b49b30fae82e3814abd.png" xlink:type="simple" xlink:show="embed" xlink:actuate="onLoad"/></draw:frame></text:p>
      <text:h text:style-name="Heading_20_2" text:outline-level="2"><text:bookmark-start text:name="__RefHeading___teilnahme_mit_mobilen_endgeraeten_9"/><text:bookmark-start text:name="teilnahme_mit_mobilen_endgeraeten"/>Teilnahme mit mobilen Endgeräten<text:bookmark-end text:name="__RefHeading___teilnahme_mit_mobilen_endgeraeten_9"/><text:bookmark-end text:name="teilnahme_mit_mobilen_endgeraeten"/></text:h>
      <text:p text:style-name="Text_20_body">Auch mit Smartphones und Tablets auf Basis von iOS und Andorid ist es möglich an Webkonferenzen teilzunehmen!</text:p>
      <text:p text:style-name="Text_20_body">iOS und Android</text:p>
      <text:list text:style-name="List_20_1" text:continue-numbering="false">
        <text:list-item>
          <text:p text:style-name="LastListParagraph_List_20_1_Content_First"> Laden Sie sich aus dem jeweiligen App-Store die Anwendung Adobe® Connect(TM) Mobile herunter. (Das folgende Beispiel zeigt die Einrichtung unter iOS!)<text:line-break/></text:p>
        </text:list-item>
      </text:list>
      <text:p text:style-name="Text_20_body"><text:line-break/>
<draw:frame draw:style-name="mediacenter" draw:name="9" text:anchor-type="paragraph" draw:z-index="9" svg:width="15.875cm" svg:height="10.583333333333cm"><draw:image xlink:href="Pictures/16628f7468c5ee488d61e252a5163192.png" xlink:type="simple" xlink:show="embed" xlink:actuate="onLoad"/></draw:frame><text:line-break/></text:p>
      <text:list text:style-name="List_20_1" text:continue-numbering="false">
        <text:list-item>
          <text:p text:style-name="LastListParagraph_List_20_1_Content_First"> Geben Sie die Webkonferenz-URL ein, die Sie von den Veranstalter erhalten haben. Zur Auswahl stehen Ihnen nun die Einwahl als Gast oder Mitglied (–&gt; Zugriffsbeschränkungen für Mitglieder und ggf. mit Passwort).<text:line-break/></text:p>
        </text:list-item>
      </text:list>
      <text:p text:style-name="Text_20_body"><text:line-break/>
<draw:frame draw:style-name="mediacenter" draw:name="10" text:anchor-type="paragraph" draw:z-index="10" svg:width="15.875cm" svg:height="3.2207336425781cm"><draw:image xlink:href="Pictures/cd6bb7a6c43e7a914d57d9383f386074.png" xlink:type="simple" xlink:show="embed" xlink:actuate="onLoad"/></draw:frame><text:line-break/>
<text:line-break/></text:p>
      <text:list text:style-name="List_20_1" text:continue-numbering="false">
        <text:list-item>
          <text:p text:style-name="LastListParagraph_List_20_1_Content_First"> Sobald Sie verbunden sind, steht Ihnen auf der linken Seite ihre Navigation bzw. ihr Konfigurations-Menu zur Verfügung. Ihr Kamera-Bild sowie Ton können Sie optional zuschalten. Für die audiovisuelle Übertragung wird allerdings mindestens eine HSDPA2+/3G Verbindung oder WLAN empfohlen!<text:line-break/></text:p>
        </text:list-item>
      </text:list>
      <text:p text:style-name="Text_20_body"><text:line-break/>
<draw:frame draw:style-name="mediacenter" draw:name="11" text:anchor-type="paragraph" draw:z-index="11" svg:width="15.875cm" svg:height="11.90625cm"><draw:image xlink:href="Pictures/11195c442c10535cfaff32dc793f2174.png" xlink:type="simple" xlink:show="embed" xlink:actuate="onLoad"/></draw:frame>
<text:line-break/>
<draw:frame draw:style-name="mediacenter" draw:name="12" text:anchor-type="paragraph" draw:z-index="12" svg:width="15.875cm" svg:height="11.90625cm"><draw:image xlink:href="Pictures/19c6f105c5e42394a7c530ae1f0a7885.png" xlink:type="simple" xlink:show="embed" xlink:actuate="onLoad"/></draw:frame></text:p>
      <text:h text:style-name="Heading_20_2" text:outline-level="2"><text:bookmark-start text:name="__RefHeading___hinweise_fuer_bessere_qualitaet_10"/><text:bookmark-start text:name="hinweise_fuer_bessere_qualitaet"/>Hinweise für bessere Qualität<text:bookmark-end text:name="__RefHeading___hinweise_fuer_bessere_qualitaet_10"/><text:bookmark-end text:name="hinweise_fuer_bessere_qualitaet"/></text:h>
      <text:list text:style-name="List_20_1" text:continue-numbering="false">
        <text:list-item>
          <text:p text:style-name="List_20_1_Content_First"> Vermeiden Sie Störquellen (Telefon stumm schalten, Fenster und Türen schließen, etc.)</text:p>
        </text:list-item>
        <text:list-item>
          <text:p text:style-name="List_20_1_Content"> Rufen Sie nach dem Betreten der Sitzung unter Meeting den Punkt „Assistent für die Audio-Einrichtung…“ auf und stellen Sie die Audio-Pegel richtig ein.</text:p>
        </text:list-item>
        <text:list-item>
          <text:p text:style-name="List_20_1_Content"> Bei längeren Vorträgen bietet ein Headset eine besser Sprachverständlichkeit</text:p>
        </text:list-item>
        <text:list-item>
          <text:p text:style-name="List_20_1_Content"> Sorgen Sie für ausreichende Beleutung Ihres Arbeitsplatzes, vermeiden Sie aber Gegenlichtsituationen, wie einen angestrahlten weißen Hintergrund</text:p>
        </text:list-item>
        <text:list-item>
          <text:p text:style-name="List_20_1_Content_Last"> Sind alle Teilnehmer im Wissenschaftnetz, kann die Qualität unter Meeting/Voreinstellungen bei allen Punkten auf Hoch bzw. Optimal eingestellt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04::59:08</meta:creation-date>
    <dc:creator>Generated</dc:creator>
    <dc:date>2026-08-29T04::59:08</dc:date>
    <dc:language>en-US</dc:language>
    <meta:editing-cycles>1</meta:editing-cycles>
    <meta:editing-duration>PT0S</meta:editing-duration>
    <dc:title>multimedia:webkonferenzen</dc:title>
  </office:meta>
</office:document-meta>
</file>