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0bed56e2484f056367150379b7864e4.png"/>
  <manifest:file-entry manifest:media-type="image/png" manifest:full-path="Pictures/a645db58f32210a2bfec11f7d42f6101.png"/>
  <manifest:file-entry manifest:media-type="image/png" manifest:full-path="Pictures/214f7636cb7a37c52abb1907409bd34c.png"/>
  <manifest:file-entry manifest:media-type="image/png" manifest:full-path="Pictures/e8692f302b1e88ed09ddaaca6ec29754.png"/>
  <manifest:file-entry manifest:media-type="image/png" manifest:full-path="Pictures/9ba49d990c813ed3b0956c362067f2e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ultimedia:webkonferenzen_mit_bigbluebutton:moodle"/><text:bookmark-start text:name="__RefHeading___plugin_fuer_moodle_zur_einbindung_von_bigbluebutton_1"/><text:bookmark-start text:name="plugin_fuer_moodle_zur_einbindung_von_bigbluebutton"/>Plugin für Moodle zur Einbindung von BigBlueButton<text:bookmark-end text:name="__RefHeading___plugin_fuer_moodle_zur_einbindung_von_bigbluebutton_1"/><text:bookmark-end text:name="plugin_fuer_moodle_zur_einbindung_von_bigbluebutton"/></text:h>
      <text:p text:style-name="Text_20_body">In dieser Anleitung soll aufgezeigt werden, wie eine „BigBlueButton“ Aktivität in einem Moodle Kurs erstellt werden kann. Um dies tun zu können, muss man sich zunächst in dem entsprechenden Kurs im Bearbeitungsmodus befinden. Diesen kann man oben rechts mit einem Klick auf den Button „Bearbeiten einschalten“ aktivieren: <draw:frame draw:style-name="mediaright" draw:name="0" text:anchor-type="paragraph" draw:z-index="0" svg:width="3.96875cm" style:rel-width="100%" svg:height="0.83433948863636cm" style:rel-height="scale"><draw:image xlink:href="Pictures/a0bed56e2484f056367150379b7864e4.png" xlink:type="simple" xlink:show="embed" xlink:actuate="onLoad"/></draw:frame><text:line-break/></text:p>
      <text:p text:style-name="Text_20_body"><text:line-break/></text:p>
      <text:p text:style-name="Text_20_body"><draw:frame draw:style-name="mediaright" draw:name="1" text:anchor-type="paragraph" draw:z-index="1" svg:width="10.583333333333cm" svg:height="5.8220962609387cm"><draw:image xlink:href="Pictures/a645db58f32210a2bfec11f7d42f6101.png" xlink:type="simple" xlink:show="embed" xlink:actuate="onLoad"/></draw:frame> Nun kann im Kurs an der gewünschten Stelle „Aktivität oder Material anlegen“ und unter „Aktivitäten“ der Eintrag „BigBlueButton“ gewählt werden. <text:line-break/></text:p>
      <text:p text:style-name="Text_20_body"><text:line-break/></text:p>
      <text:p text:style-name="Text_20_body"><draw:frame draw:style-name="mediaright" draw:name="2" text:anchor-type="paragraph" draw:z-index="2" svg:width="10.583333333333cm" svg:height="10.463747645951cm"><draw:image xlink:href="Pictures/214f7636cb7a37c52abb1907409bd34c.png" xlink:type="simple" xlink:show="embed" xlink:actuate="onLoad"/></draw:frame> Eine neue Seite öffnet sich in der man die Einstellungen der Aktivität anpassen kann. Sollte der <text:span text:style-name="Emphasis">Instanztyp</text:span> wählbar sein, so muss hier „Nur Raum/Aktivität“ gewählt werden, da keine Aufzeichnungen unterstützt werden. Unter <text:span text:style-name="Strong_20_Emphasis">Grundeinstellungen</text:span> ist der Name des virtuellen Klassenraums zu wählen. Dieser muss vorher noch nicht existieren und wird danach automatisch erstellt. Der Name der hier gesetzt wird, ist gleichzeitig auch der Name der Aktivität die im Kurs angezeigt wird. Um eine Beschreibung dieser Aktivität hinzuzufügen muss man auf „Mehr anzeigen …“ klicken. Mit der Auswahl von „Beschreibung im Kurs anzeigen“ kann diese Beschreibung auch automatisch unter der Aktivität mit angezeigt werden. Ebenso kann „Erinnerung versenden“ gewählt werden um Teilnehmer/innen des Kurses über das Anlegen der Aktivität zu benachrichtigen. <text:line-break/></text:p>
      <text:p text:style-name="Text_20_body"><text:line-break/></text:p>
      <text:p text:style-name="Text_20_body">Unter <text:span text:style-name="Strong_20_Emphasis">Aktivitäts/Raum-Einstellungen</text:span> kann ein alternativer Begrüßungstext gesetzt werden, der den Teilnehmer/innen beim Öffnen des BBB-Raums angezeigt werden kann. Außerdem kann hier eingestellt werden, ob für den Zutritt zum Raum auf den/die Moderator/in gewartet werden muss und ob Teilnehmer beim Zutritt in den Raum zunächst automatisch stumm geschaltet werden sollen.</text:p>
      <text:p text:style-name="Text_20_body">Unter <text:span text:style-name="Strong_20_Emphasis">Teilnehmer/innen</text:span> sind zusätzliche Einstellungen für die Teilnehmer/innen und die einzunehmenden Rollen wählbar. Voreingestellt sollte sein, dass jede/r im Moodle Kurs eingeschriebene Teilnehmer/in als Zuschauer/in den BBB-Raum betreten kann. Der Ersteller der Aktivität, wird als Moderator hinzugefügt. Diese Teilnehmerliste und Rollenzuweisung kann geändert werden, falls z.B. nur eine ausgewählte Teilmenge an Teilnehmern den Raum betreten soll oder mehr als eine Person als Moderator/in hinzugefügt werden soll. </text:p>
      <text:p text:style-name="Text_20_body"><draw:frame draw:style-name="mediaright" draw:name="3" text:anchor-type="paragraph" draw:z-index="3" svg:width="10.583333333333cm" svg:height="2.882204610951cm"><draw:image xlink:href="Pictures/e8692f302b1e88ed09ddaaca6ec29754.png" xlink:type="simple" xlink:show="embed" xlink:actuate="onLoad"/></draw:frame> Im Bereich <text:span text:style-name="Strong_20_Emphasis">Zeitplan</text:span> kann eingstellt werden ab wann der Beitritt zu dem Raum für die Teilnehmer/innen geöffnet bzw. geschlossen werden soll. Ist außerdem beispielsweise ein Kalender über die Blockfunktion dem Kurs hinzugefügt worden, so wird diese Aktivität dort auch am entsprechenden Startdatum angezeigt.
Wahlweise können auch noch weitere Einstellungen zur Sichtbarkeit und Gruppen vorgenommen werden.<text:line-break/></text:p>
      <text:p text:style-name="Text_20_body"><text:line-break/></text:p>
      <text:p text:style-name="Text_20_body">Das Freischalten der Aktivität im Moodle Kurs kann unter dem Punkt <text:span text:style-name="Strong_20_Emphasis">Voraussetzungen</text:span> eingestellt werden. Dies kann z.B.  ein Datum sein, ab dem die Teilnehmer/innen die Aktivität selbst im Kurs sehen und damit interagieren können.
<draw:frame draw:style-name="mediacenter" draw:name="4" text:anchor-type="paragraph" draw:z-index="4" svg:width="10.583333333333cm" svg:height="2.129191321499cm"><draw:image xlink:href="Pictures/9ba49d990c813ed3b0956c362067f2e4.png" xlink:type="simple" xlink:show="embed" xlink:actuate="onLoad"/></draw:frame><text:line-break/></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8::59:31</meta:creation-date>
    <dc:creator>Generated</dc:creator>
    <dc:date>2026-09-16T08::59:31</dc:date>
    <dc:language>en-US</dc:language>
    <meta:editing-cycles>1</meta:editing-cycles>
    <meta:editing-duration>PT0S</meta:editing-duration>
    <dc:title>multimedia:webkonferenzen_mit_bigbluebutton:moodle</dc:title>
  </office:meta>
</office:document-meta>
</file>