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71d7a32bd0b943e018ac8171bbc2b3.png"/>
  <manifest:file-entry manifest:media-type="image/png" manifest:full-path="Pictures/b2836e9887aa9d85be84312d2bebf3f7.png"/>
  <manifest:file-entry manifest:media-type="image/png" manifest:full-path="Pictures/c76ff3063ffb8005fd55ca79e05151a0.png"/>
  <manifest:file-entry manifest:media-type="image/png" manifest:full-path="Pictures/9cfac2574dbf743eeea6983474d349db.png"/>
  <manifest:file-entry manifest:media-type="image/png" manifest:full-path="Pictures/5e6f277d016b32437cd70fc7e380bd5d.png"/>
  <manifest:file-entry manifest:media-type="image/png" manifest:full-path="Pictures/be3a7652b998e7d05516a845f39fb722.png"/>
  <manifest:file-entry manifest:media-type="image/png" manifest:full-path="Pictures/10b9ab3bde211fbe34e084c9d0ce0c78.png"/>
  <manifest:file-entry manifest:media-type="image/png" manifest:full-path="Pictures/3e56b377cbfd8b98393f23d4d1236c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konferenzen_mit_bigbluebutton:neuerungen_bei_bigbluebutton"/><text:bookmark-start text:name="__RefHeading___neuerungen_bei_bigbluebutton_1"/><text:bookmark-start text:name="neuerungen_bei_bigbluebutton"/>Neuerungen bei BigBlueButton<text:bookmark-end text:name="__RefHeading___neuerungen_bei_bigbluebutton_1"/><text:bookmark-end text:name="neuerungen_bei_bigbluebutton"/></text:h>
      <text:h text:style-name="Heading_20_2" text:outline-level="2"><text:bookmark-start text:name="__RefHeading___update_auf_bbb_3.0.15_oktober_2025_2"/><text:bookmark-start text:name="update_auf_bbb_3.0.15_oktober_2025"/>Update auf BBB 3.0.15, Oktober 2025<text:bookmark-end text:name="__RefHeading___update_auf_bbb_3.0.15_oktober_2025_2"/><text:bookmark-end text:name="update_auf_bbb_3.0.15_oktober_2025"/></text:h>
      <text:p text:style-name="Text_20_body">Das Rechenzentrum plant am 1.10.25 ein Update auf BBB 3.0.15. Die Version bietet u.a. folgende Verbesserungen:</text:p>
      <text:list text:style-name="List_20_1" text:continue-numbering="false">
        <text:list-item>
          <text:p text:style-name="List_20_1_Content_First"> Es gibt nur noch <text:span text:style-name="Strong_20_Emphasis">einen gemeinsamen Audio-Modus</text:span>. Alle Teilnehmer werden prinzipiell mit Mikrofon verbunden und können dieses einschalten, sofern es der Veranstalter zulässt. </text:p>
        </text:list-item>
        <text:list-item>
          <text:p text:style-name="List_20_1_Content"> Alle Teilnehmer sind beim Betreten des Raumes <text:span text:style-name="Strong_20_Emphasis">stummgeschaltet</text:span> (Mute). Auch Telefon-Teilnehmer müssen das Mikrofon erst mit „0“ einschalten.</text:p>
        </text:list-item>
        <text:list-item>
          <text:p text:style-name="List_20_1_Content"> Das <text:span text:style-name="Strong_20_Emphasis">Whiteboard</text:span> wurde (basierend auf tl;draw 2) weiterentwickelt und bietet zahlreiche neue Zeichenfunktionen, wie z.B. einen Textmarker.</text:p>
        </text:list-item>
        <text:list-item>
          <text:p text:style-name="List_20_1_Content"> Zwischen <text:span text:style-name="Strong_20_Emphasis">Whiteboard/Folien und Screensharing</text:span> kann mit ein Button einfach hin- und hergeschaltet werden.</text:p>
        </text:list-item>
        <text:list-item>
          <text:p text:style-name="List_20_1_Content"> Der <text:span text:style-name="Strong_20_Emphasis">Chat</text:span> wurde weiterentwickelt. Nachrichten können formatiert, nachträglich editiert und gelöscht werden. Bei privaten Nachrichten wird angezeigt, ob sie gesehen wurden.</text:p>
        </text:list-item>
        <text:list-item>
          <text:p text:style-name="List_20_1_Content"> Es gibt eine neue <text:span text:style-name="Strong_20_Emphasis">Abwesenheitsfunktion</text:span>. Sie zeigt den Teilnehmer als abwesend an und schaltet automatisch dessen Bild und Ton aus.</text:p>
        </text:list-item>
        <text:list-item>
          <text:p text:style-name="List_20_1_Content"> Die <text:span text:style-name="Strong_20_Emphasis">Willkommensnachricht</text:span> erscheint nicht mehr im Chat, sondern in einer Nachrichtenbox am oberen Bildschirmrand.</text:p>
        </text:list-item>
        <text:list-item>
          <text:p text:style-name="List_20_1_Content"> Die Ergebnisse von <text:span text:style-name="Strong_20_Emphasis">Umfragen</text:span> werden grafisch besser dargestellt. </text:p>
        </text:list-item>
        <text:list-item>
          <text:p text:style-name="List_20_1_Content"> Neben der Umfrage gibt es die Variante <text:span text:style-name="Strong_20_Emphasis">Quiz</text:span>, wo die richtigen Antworten markiert werden können. </text:p>
        </text:list-item>
        <text:list-item>
          <text:p text:style-name="List_20_1_Content"> Die <text:span text:style-name="Strong_20_Emphasis">Performance</text:span> soll durch den Wechsel auf eine neue interne Architektur verbessert werden. Statt früher Metero, Node.js und MongoDB kommen jetzt GraphQL, Hasura und Postgres zum Einsatz.     </text:p>
        </text:list-item>
        <text:list-item>
          <text:p text:style-name="List_20_1_Content"> Verschiedene Fehlerbehebungen, Sicherheits-Updates und kleinere Verbesserungen</text:p>
        </text:list-item>
        <text:list-item>
          <text:p text:style-name="List_20_1_Content_Last"> Der Umfang der BBB-Infrastruktur wird dem Bedarf angepasst: Es sind 4 Knoten in Betrieb und 4 weitere standby.</text:p>
        </text:list-item>
      </text:list>
      <text:p text:style-name="Text_20_body">Weitere Informationen in Englisch siehe <text:a xlink:type="simple" xlink:href="https://docs.bigbluebutton.org/3.0/new-features/" text:style-name="Internet_20_link" text:visited-style-name="Visited_20_Internet_20_Link">BBB 3.0 new-features</text:a></text:p>
      <text:h text:style-name="Heading_20_2" text:outline-level="2"><text:bookmark-start text:name="__RefHeading___update_auf_bbb_2.7.16_januar_2025_3"/><text:bookmark-start text:name="update_auf_bbb_2.7.16_januar_2025"/>Update auf BBB 2.7.16, Januar 2025<text:bookmark-end text:name="__RefHeading___update_auf_bbb_2.7.16_januar_2025_3"/><text:bookmark-end text:name="update_auf_bbb_2.7.16_januar_2025"/></text:h>
      <text:p text:style-name="Text_20_body">Das Rechenzentrum hat am 8.1.25 ein Update auf BBB 2.7.16 durchgeführen. Die Version bietet u.a. folgende Verbesserungen:</text:p>
      <text:list text:style-name="List_20_1" text:continue-numbering="false">
        <text:list-item>
          <text:p text:style-name="LastListParagraph_List_20_1_Content_First"> Verschiedene Fehlerbehebungen, Sicherheits-Updates und kleinere Verbesserungen.</text:p>
        </text:list-item>
      </text:list>
      <text:h text:style-name="Heading_20_2" text:outline-level="2"><text:bookmark-start text:name="__RefHeading___update_auf_bbb_2.7.13_oktober_2024_4"/><text:bookmark-start text:name="update_auf_bbb_2.7.13_oktober_2024"/>Update auf BBB 2.7.13, Oktober 2024<text:bookmark-end text:name="__RefHeading___update_auf_bbb_2.7.13_oktober_2024_4"/><text:bookmark-end text:name="update_auf_bbb_2.7.13_oktober_2024"/></text:h>
      <text:p text:style-name="Text_20_body">Das Rechenzentrum hat am 2.10.24 ein Update auf BBB 2.7.13 durchgeführen. Die Version bietet u.a. folgende Verbesserungen:</text:p>
      <text:list text:style-name="List_20_1" text:continue-numbering="false">
        <text:list-item>
          <text:p text:style-name="List_20_1_Content_First"> Beim Anlegen von <text:span text:style-name="Strong_20_Emphasis">Gruppenräumen</text:span> können für jeden Raum unterschiedliche Dokumente ausgewählt werden, die in das Whiteboard geladen werden. Diese Dokumente können nun auch <text:span text:style-name="Strong_20_Emphasis">mehrseitig</text:span> sein.</text:p>
        </text:list-item>
        <text:list-item>
          <text:p text:style-name="List_20_1_Content"> Teilnehmer können vom öffentlichen Chat ausgeschlossen werden.</text:p>
        </text:list-item>
        <text:list-item>
          <text:p text:style-name="List_20_1_Content_Last"> Verschiedene Fehlerbehebungen, Sicherheits-Updates und kleinere Verbesserungen.</text:p>
        </text:list-item>
      </text:list>
      <text:h text:style-name="Heading_20_2" text:outline-level="2"><text:bookmark-start text:name="__RefHeading___update_auf_bbb_2.7.8_mai_2024_5"/><text:bookmark-start text:name="update_auf_bbb_2.7.8_mai_2024"/>Update auf BBB 2.7.8, Mai 2024<text:bookmark-end text:name="__RefHeading___update_auf_bbb_2.7.8_mai_2024_5"/><text:bookmark-end text:name="update_auf_bbb_2.7.8_mai_2024"/></text:h>
      <text:p text:style-name="Text_20_body">Das Rechenzentrum hat am 29.5.24 ein Update auf BBB 2.7.8 durchgeführen. Die Version bietet u.a. folgende Verbesserungen:</text:p>
      <text:list text:style-name="List_20_1" text:continue-numbering="false">
        <text:list-item>
          <text:p text:style-name="LastListParagraph_List_20_1_Content_First"> Verschiedene Fehlerbehebungen, Sicherheits-Updates und kleinere Verbesserungen.</text:p>
        </text:list-item>
      </text:list>
      <text:h text:style-name="Heading_20_2" text:outline-level="2"><text:bookmark-start text:name="__RefHeading___update_auf_bbb_2.7.6_april_2024_6"/><text:bookmark-start text:name="update_auf_bbb_2.7.6_april_2024"/>Update auf BBB 2.7.6, April 2024<text:bookmark-end text:name="__RefHeading___update_auf_bbb_2.7.6_april_2024_6"/><text:bookmark-end text:name="update_auf_bbb_2.7.6_april_2024"/></text:h>
      <text:p text:style-name="Text_20_body">Das Rechenzentrum hat am 10.4.24 ein Update auf BBB 2.7.6 durchgeführen. Die Version bietet u.a. folgende Verbesserungen:</text:p>
      <text:list text:style-name="List_20_1" text:continue-numbering="false">
        <text:list-item>
          <text:p text:style-name="List_20_1_Content_First"> Verschiedene Fehlerbehebungen, Sicherheits-Updates und kleinere Verbesserungen.</text:p>
        </text:list-item>
        <text:list-item>
          <text:p text:style-name="List_20_1_Content_Last"> Fehlerbehebungen und kleinere Verbesserungen beim <text:span text:style-name="Strong_20_Emphasis">Webconf-Portal</text:span> (Greenlight).</text:p>
        </text:list-item>
      </text:list>
      <text:h text:style-name="Heading_20_2" text:outline-level="2"><text:bookmark-start text:name="__RefHeading___update_auf_bbb_2.7.4_januar_2024_7"/><text:bookmark-start text:name="update_auf_bbb_2.7.4_januar_2024"/>Update auf BBB 2.7.4, Januar 2024<text:bookmark-end text:name="__RefHeading___update_auf_bbb_2.7.4_januar_2024_7"/><text:bookmark-end text:name="update_auf_bbb_2.7.4_januar_2024"/></text:h>
      <text:p text:style-name="Text_20_body">Das Rechenzentrum hat am 24.1.24 ein Update auf BBB 2.7.4 durchgeführen. Die Version bietet u.a. folgende Verbesserungen:</text:p>
      <text:list text:style-name="List_20_1" text:continue-numbering="false">
        <text:list-item>
          <text:p text:style-name="List_20_1_Content_First"> Es wurde ein Button zum <text:span text:style-name="Strong_20_Emphasis">Verlassen</text:span> des Meetings eingefügt.</text:p>
        </text:list-item>
        <text:list-item>
          <text:p text:style-name="List_20_1_Content"> Die <text:span text:style-name="Strong_20_Emphasis">Layout-Einstellungen</text:span> sind jetzt im Menü mit den allgemeinen Einstellungen zu finden.<draw:frame draw:style-name="media" draw:name="0" text:anchor-type="as-char" draw:z-index="0" svg:width="0.66145833333333cm" svg:height="0.66145833333333cm"><draw:image xlink:href="Pictures/fc71d7a32bd0b943e018ac8171bbc2b3.png" xlink:type="simple" xlink:show="embed" xlink:actuate="onLoad"/></draw:frame> </text:p>
        </text:list-item>
        <text:list-item>
          <text:p text:style-name="List_20_1_Content"> Wenn ein Teilnehmer ein Reaktions-Icon wählt, wird dies mit einer <text:span text:style-name="Strong_20_Emphasis">Animation</text:span> angezeigt.</text:p>
        </text:list-item>
        <text:list-item>
          <text:p text:style-name="List_20_1_Content"> Verbesserungen beim Zoomen und bei Cursor-Bewegungen im Whiteboard.</text:p>
        </text:list-item>
        <text:list-item>
          <text:p text:style-name="List_20_1_Content"> Verschiedene Fehlerbehebungen, Sicherheits-Updates und kleinere Verbesserungen.</text:p>
        </text:list-item>
        <text:list-item>
          <text:p text:style-name="List_20_1_Content_Last"> Fehlerbehebungen und kleinere Verbesserungen beim <text:span text:style-name="Strong_20_Emphasis">Webconf-Portal</text:span> (Greenlight).</text:p>
        </text:list-item>
      </text:list>
      <text:h text:style-name="Heading_20_2" text:outline-level="2"><text:bookmark-start text:name="__RefHeading___update_auf_bbb_2.7.1_oktober_2023_8"/><text:bookmark-start text:name="update_auf_bbb_2.7.1_oktober_2023"/>Update auf BBB 2.7.1, Oktober 2023<text:bookmark-end text:name="__RefHeading___update_auf_bbb_2.7.1_oktober_2023_8"/><text:bookmark-end text:name="update_auf_bbb_2.7.1_oktober_2023"/></text:h>
      <text:p text:style-name="Text_20_body">Das Rechenzentrum hat am 18.10.23 ein Update auf BBB 2.7.1 durchgeführen. Die Version bietet u.a. folgende Verbesserungen:</text:p>
      <text:list text:style-name="List_20_1" text:continue-numbering="false">
        <text:list-item>
          <text:p text:style-name="List_20_1_Content_First"> Der <text:span text:style-name="Strong_20_Emphasis">Melde-Button</text:span> wurde überarbeitet. Icons zur Anzeige von Reaktionen werden nun sichtbarer dargestellt. Außerdem kann man über die Teilnehmerliste anzeigen, dass man vorübergehend <text:span text:style-name="Strong_20_Emphasis">abwesend</text:span> ist.</text:p>
        </text:list-item>
        <text:list-item>
          <text:p text:style-name="List_20_1_Content"> Es gibt einen <text:span text:style-name="Strong_20_Emphasis">Timer</text:span> (Kurzzeitwecker bzw. Stoppuhr). Dazu kann Musik abgespielt werden.</text:p>
        </text:list-item>
        <text:list-item>
          <text:p text:style-name="List_20_1_Content"> Mit der Funktion „<text:span text:style-name="Strong_20_Emphasis">Kamera als Inhalt teilen</text:span>“ kann eine Videoquelle anstelle der Präsentation in hoher Auflösung übertragen werden. Dies ist z.B. für Dokumentenkameras oder Tafelbilder sinnvoll.</text:p>
        </text:list-item>
        <text:list-item>
          <text:p text:style-name="List_20_1_Content"> Das Layout „Video im Zentrum“ zeigt eine <text:span text:style-name="Strong_20_Emphasis">Übersicht aller Teilnehmer</text:span> mit und ohne Webcam an.</text:p>
        </text:list-item>
        <text:list-item>
          <text:p text:style-name="List_20_1_Content"> Bei der eigene Webcam kann man die <text:span text:style-name="Strong_20_Emphasis">Selbstansicht</text:span> deaktivieren.</text:p>
        </text:list-item>
        <text:list-item>
          <text:p text:style-name="List_20_1_Content"> Der Präsentator kann seine Folien im Originalformat, als PDF oder mit den in der VK gemachten Annotationen allen Teilnehmern zum <text:span text:style-name="Strong_20_Emphasis">Download bereitstellen</text:span>.</text:p>
        </text:list-item>
        <text:list-item>
          <text:p text:style-name="List_20_1_Content"> Das Menü zum Verwalten von Gruppenräumen wurde übersichtlicher gestaltet.</text:p>
        </text:list-item>
        <text:list-item>
          <text:p text:style-name="List_20_1_Content"> Fehler beim Zoomen in Präsentationen wurden behoben.</text:p>
        </text:list-item>
        <text:list-item>
          <text:p text:style-name="List_20_1_Content"> Verschiedene Fehlerbehebungen, Sicherheits-Updates und kleinere Verbesserungen</text:p>
        </text:list-item>
        <text:list-item>
          <text:p text:style-name="List_20_1_Content_Last"> Das <text:span text:style-name="Strong_20_Emphasis">Meetings Plugin in Stud.IP</text:span> bietet zusätzliche Funktionen (Beschreibung für einen BBB-Raum hinzugefügt, Anlegen eines Ordners für den Upload von vorbereiteten Präsentationen in den BBB-Raum, Voreinstellungen für maximale Raumgrößen) </text:p>
        </text:list-item>
      </text:list>
      <text:p text:style-name="Text_20_body">Weitere Informationen in Englisch siehe <text:a xlink:type="simple" xlink:href="https://docs.bigbluebutton.org/2.7/new-features/" text:style-name="Internet_20_link" text:visited-style-name="Visited_20_Internet_20_Link">BBB 2.7 new-features</text:a></text:p>
      <text:h text:style-name="Heading_20_2" text:outline-level="2"><text:bookmark-start text:name="__RefHeading___update_auf_bbb_2.6.11_august_2023_9"/><text:bookmark-start text:name="update_auf_bbb_2.6.11_august_2023"/>Update auf BBB 2.6.11, August 2023<text:bookmark-end text:name="__RefHeading___update_auf_bbb_2.6.11_august_2023_9"/><text:bookmark-end text:name="update_auf_bbb_2.6.11_august_2023"/></text:h>
      <text:p text:style-name="Text_20_body">Das Rechenzentrum hat am 16.8.23 ein Update auf BBB 2.6.11 durchgeführen. Die Version bietet u.a. folgende Verbesserungen:</text:p>
      <text:list text:style-name="List_20_1" text:continue-numbering="false">
        <text:list-item>
          <text:p text:style-name="List_20_1_Content_First"> Das <text:span text:style-name="Strong_20_Emphasis">Webconf-Portal</text:span> (Greenlight) wurde auf eine neue Version mit neuer Benutzeroberfläche migriert. Dadurch ändern sich die URL der Räume. Die bestehenden Räume funktionieren aber mit ihren alten Adressen und Konfigurationen weiter. Jeder Benutzer kann im Webconf-Portal ein <text:span text:style-name="Strong_20_Emphasis">Profil-Bild</text:span> hochladen.</text:p>
        </text:list-item>
        <text:list-item>
          <text:p text:style-name="List_20_1_Content"> Ein <text:span text:style-name="Strong_20_Emphasis">neues Whiteboard</text:span> auf Basis von tl;draw bietet in BBB präzisere Zeichenfunktionen und zahlreiche neue Möglichkeiten, wie z.B. Notizzettel für die Moderation von Meetings. Das neue Whiteboard wird in einem engl. <text:a xlink:type="simple" xlink:href="https://www.youtube.com/watch?v=Uy1YFx91DSI" text:style-name="Internet_20_link" text:visited-style-name="Visited_20_Internet_20_Link">Video</text:a> vorgestellt.</text:p>
        </text:list-item>
        <text:list-item>
          <text:p text:style-name="List_20_1_Content"> Die <text:span text:style-name="Strong_20_Emphasis">geteilten Notizen</text:span> (shared notes) können im großen Präsentationbereich bearbeitet und das Ergebnis als PDF ins Whiteboard übertragen werden.</text:p>
        </text:list-item>
        <text:list-item>
          <text:p text:style-name="List_20_1_Content"> Der Präsentator kann den Whiteboard-Inhalt bzw. die <text:span text:style-name="Strong_20_Emphasis">Präsentation mit Annotationen zum Download</text:span> zur Verfügung stellen.</text:p>
        </text:list-item>
        <text:list-item>
          <text:p text:style-name="List_20_1_Content"> Die in <text:span text:style-name="Strong_20_Emphasis">Gruppenräumen</text:span> erstellten Whitebaord-Inhalte und geteilten Notizen können in den Hauptraum übertragen und dort präsentiert werden.</text:p>
        </text:list-item>
        <text:list-item>
          <text:p text:style-name="List_20_1_Content"> Der Moderator kann Personen per Drag&amp;Drop von einem zum anderen Gruppenraum verschieben. Bei einer weiteren Gruppenarbeitsphase bleiben die Gruppen erhalten.</text:p>
        </text:list-item>
        <text:list-item>
          <text:p text:style-name="List_20_1_Content"> <text:span text:style-name="Strong_20_Emphasis">Umfragen</text:span> können besser vorbereitet werden: Einerseits durch Kopieren vorbereiteter Texte in die „benutzerdefinierte Eingabe“ oder durch die automatische Erkennung von Fragen in den Folien (Schnellumfrage).  </text:p>
        </text:list-item>
        <text:list-item>
          <text:p text:style-name="List_20_1_Content"> Im Chat können <text:span text:style-name="Strong_20_Emphasis">Emojis</text:span> verwendet werden.</text:p>
        </text:list-item>
        <text:list-item>
          <text:p text:style-name="List_20_1_Content"> Über ein Menü beim Melde-Button kann jeder Teilnehmer ein Symbol für seinen <text:span text:style-name="Strong_20_Emphasis">Status</text:span> setzen.</text:p>
        </text:list-item>
        <text:list-item>
          <text:p text:style-name="List_20_1_Content"> Es können eigene Bilder als <text:span text:style-name="Strong_20_Emphasis">virtueller Kamera-Hintergund</text:span> verwendet werden, und die Helligkeit der Webcam kann eingestellt werden.</text:p>
        </text:list-item>
        <text:list-item>
          <text:p text:style-name="List_20_1_Content"> Die Auswahl der <text:span text:style-name="Strong_20_Emphasis">Layouts</text:span> wurde überarbeitet und findet sich jetzt im Menü <draw:frame draw:style-name="media" draw:name="1" text:anchor-type="as-char" draw:z-index="1" svg:width="0.79375cm" svg:height="0.79375cm"><draw:image xlink:href="Pictures/b2836e9887aa9d85be84312d2bebf3f7.png" xlink:type="simple" xlink:show="embed" xlink:actuate="onLoad"/></draw:frame>. Der Präsentator kann sein Layout an alle Teilnehmer verteilen.</text:p>
        </text:list-item>
        <text:list-item>
          <text:p text:style-name="List_20_1_Content"> Wird die Audio-Verbindung getrennt und neu verbunden, erscheint ein <text:span text:style-name="Strong_20_Emphasis">Audio-Test</text:span> um das richtige Gerät zu wählen.</text:p>
        </text:list-item>
        <text:list-item>
          <text:p text:style-name="List_20_1_Content"> In den Einstellungen kann man einen dunklen Hintergrund (<text:span text:style-name="Strong_20_Emphasis">Dark Mode</text:span>) wählen.</text:p>
        </text:list-item>
        <text:list-item>
          <text:p text:style-name="List_20_1_Content"> Die persönlichen <text:span text:style-name="Strong_20_Emphasis">Einstellungen</text:span> werden lokal im Browser gespeichert und bleiben für die nächste Konferenz erhalten.</text:p>
        </text:list-item>
        <text:list-item>
          <text:p text:style-name="List_20_1_Content"> Für iPhones und iPads gibt es im App-Store eine <text:span text:style-name="Strong_20_Emphasis">App</text:span> <text:a xlink:type="simple" xlink:href="https://apps.apple.com/us/app/bigbluebutton-tablet/id1641156756" text:style-name="Internet_20_link" text:visited-style-name="Visited_20_Internet_20_Link">BigBlueButton Tablet</text:a>, die eine Bildschirmfreigabe ermöglicht.</text:p>
        </text:list-item>
        <text:list-item>
          <text:p text:style-name="List_20_1_Content"> Die <text:span text:style-name="Strong_20_Emphasis">Bildschirmübertragung</text:span> lässt Auflösungen bis 3840×2160 zu.</text:p>
        </text:list-item>
        <text:list-item>
          <text:p text:style-name="List_20_1_Content"> Verschiedene Fehlerbehebungen, Sicherheits-Updates und kleinere Verbesserungen</text:p>
        </text:list-item>
        <text:list-item>
          <text:p text:style-name="List_20_1_Content_Last"> Der Umfang der BBB-Infrastruktur wird dem Bedarf angepasst: Es sind 6 Knoten in Betrieb und 6 weitere standby.</text:p>
        </text:list-item>
      </text:list>
      <text:p text:style-name="Text_20_body">Weitere Informationen in Englisch siehe <text:a xlink:type="simple" xlink:href="https://docs.bigbluebutton.org/2.6/new-features/" text:style-name="Internet_20_link" text:visited-style-name="Visited_20_Internet_20_Link">BBB 2.6 new-features</text:a></text:p>
      <text:h text:style-name="Heading_20_2" text:outline-level="2"><text:bookmark-start text:name="__RefHeading___update_auf_bbb_2.5.14_maerz_2023_10"/><text:bookmark-start text:name="update_auf_bbb_2.5.14_maerz_2023"/>Update auf BBB 2.5.14, März 2023<text:bookmark-end text:name="__RefHeading___update_auf_bbb_2.5.14_maerz_2023_10"/><text:bookmark-end text:name="update_auf_bbb_2.5.14_maerz_2023"/></text:h>
      <text:p text:style-name="Text_20_body">Das Rechenzentrum hat am 15.3.23 ein Update auf BBB 2.5.14 durchgeführen. Die Version bietet u.a. folgende Verbesserungen:</text:p>
      <text:list text:style-name="List_20_1" text:continue-numbering="false">
        <text:list-item>
          <text:p text:style-name="LastListParagraph_List_20_1_Content_First"> Sicherheits-Updates und kleinere Fehlerbehebungen.</text:p>
        </text:list-item>
      </text:list>
      <text:h text:style-name="Heading_20_2" text:outline-level="2"><text:bookmark-start text:name="__RefHeading___update_auf_bbb_2.5.11_januar_2023_11"/><text:bookmark-start text:name="update_auf_bbb_2.5.11_januar_2023"/>Update auf BBB 2.5.11, Januar 2023<text:bookmark-end text:name="__RefHeading___update_auf_bbb_2.5.11_januar_2023_11"/><text:bookmark-end text:name="update_auf_bbb_2.5.11_januar_2023"/></text:h>
      <text:p text:style-name="Text_20_body">Das Rechenzentrum hat am 18.1.23 ein Update auf BBB 2.5.11 durchgeführt. Die Version bietet u.a. folgende Verbesserungen:</text:p>
      <text:list text:style-name="List_20_1" text:continue-numbering="false">
        <text:list-item>
          <text:p text:style-name="List_20_1_Content_First"> Erweiterung der Schnellumfragen. In den Folien wird versucht, Fragen zu erkennen und diese für eine Umfrage vorgeschlagen. Dabei wird der Text der Antwortoptionen übernommen.  </text:p>
        </text:list-item>
        <text:list-item>
          <text:p text:style-name="List_20_1_Content_Last"> Verschiedene Fehlerbehebungen, Sicherheits-Updates und kleinere Verbesserungen.</text:p>
        </text:list-item>
      </text:list>
      <text:h text:style-name="Heading_20_2" text:outline-level="2"><text:bookmark-start text:name="__RefHeading___update_auf_bbb_2.5.6_oktober_2022_12"/><text:bookmark-start text:name="update_auf_bbb_2.5.6_oktober_2022"/>Update auf BBB 2.5.6, Oktober 2022<text:bookmark-end text:name="__RefHeading___update_auf_bbb_2.5.6_oktober_2022_12"/><text:bookmark-end text:name="update_auf_bbb_2.5.6_oktober_2022"/></text:h>
      <text:p text:style-name="Text_20_body">Das Rechenzentrum hat am 5.10.22 ein Update auf BBB 2.5.6 durchgeführt. Die Version bietet u.a. folgende Verbesserungen:</text:p>
      <text:list text:style-name="List_20_1" text:continue-numbering="false">
        <text:list-item>
          <text:p text:style-name="List_20_1_Content_First"> <text:span text:style-name="Strong_20_Emphasis">Gruppenräume</text:span>: Die Laufzeit kann geändert werden und Mitteilungen können an alle Räume gesendet werden. </text:p>
        </text:list-item>
        <text:list-item>
          <text:p text:style-name="List_20_1_Content"> Erweiterung der Anzeige und Mitteilungen für Personen im <text:span text:style-name="Strong_20_Emphasis">Warteraum</text:span>.</text:p>
        </text:list-item>
        <text:list-item>
          <text:p text:style-name="List_20_1_Content"> Von der aktuellen Folie kann ein <text:span text:style-name="Strong_20_Emphasis">Screenshot mit Annotationen</text:span> gespeichert werden.</text:p>
        </text:list-item>
        <text:list-item>
          <text:p text:style-name="List_20_1_Content"> Bei Umfragen sind <text:span text:style-name="Strong_20_Emphasis">Multiple Choice Fragen</text:span> möglich.</text:p>
        </text:list-item>
        <text:list-item>
          <text:p text:style-name="List_20_1_Content"> Die Performance des Clients bei sehr vielen Teilnehmern wurde verbessert.</text:p>
        </text:list-item>
        <text:list-item>
          <text:p text:style-name="List_20_1_Content"> Nach dem Laden bzw. Wechseln einer Präsentation wird diese bei allen Teilnehmern zuverlässig eingeblendet.</text:p>
        </text:list-item>
        <text:list-item>
          <text:p text:style-name="List_20_1_Content"> Verschiedene Fehlerbehebungen, Sicherheits-Updates und kleinere Verbesserungen</text:p>
        </text:list-item>
        <text:list-item>
          <text:p text:style-name="List_20_1_Content_Last"> Beim Plugin „Meetings“ in <text:span text:style-name="Strong_20_Emphasis">Stud.IP</text:span> gibt es nun die Möglichkeit Präsentationsfolien in BBB vorab über einen Ordner im Dateibereich einer Veranstaltung in Stud.IP bereitzustellen, externe Gäste als Moderator:innen einzuladen und Zugang zu einem BBB Raum via persönlichem QR Code zu erhalten.   </text:p>
        </text:list-item>
      </text:list>
      <text:p text:style-name="Text_20_body">Weitere Informationen in Englisch siehe <text:a xlink:type="simple" xlink:href="https://docs.bigbluebutton.org/2.5/new-features/" text:style-name="Internet_20_link" text:visited-style-name="Visited_20_Internet_20_Link">BBB 2.5 new-features</text:a></text:p>
      <text:h text:style-name="Heading_20_2" text:outline-level="2"><text:bookmark-start text:name="__RefHeading___update_auf_bbb_2.4.9_juni_2022_13"/><text:bookmark-start text:name="update_auf_bbb_2.4.9_juni_2022"/>Update auf BBB 2.4.9, Juni 2022<text:bookmark-end text:name="__RefHeading___update_auf_bbb_2.4.9_juni_2022_13"/><text:bookmark-end text:name="update_auf_bbb_2.4.9_juni_2022"/></text:h>
      <text:p text:style-name="Text_20_body">Das Rechenzentrum hat am 29.6.22 ein Update auf BBB 2.4.9 durchgeführt. Die Version bietet u.a. folgende Verbesserungen:</text:p>
      <text:list text:style-name="List_20_1" text:continue-numbering="false">
        <text:list-item>
          <text:p text:style-name="LastListParagraph_List_20_1_Content_First"> Fehlerbehebung der Anzeige des Zeigers bei Präsentationen</text:p>
        </text:list-item>
      </text:list>
      <text:h text:style-name="Heading_20_2" text:outline-level="2"><text:bookmark-start text:name="__RefHeading___update_auf_bbb_2.4.8_juni_2022_14"/><text:bookmark-start text:name="update_auf_bbb_2.4.8_juni_2022"/>Update auf BBB 2.4.8, Juni 2022<text:bookmark-end text:name="__RefHeading___update_auf_bbb_2.4.8_juni_2022_14"/><text:bookmark-end text:name="update_auf_bbb_2.4.8_juni_2022"/></text:h>
      <text:p text:style-name="Text_20_body">Das Rechenzentrum hat am 15.6.22 ein Update auf BBB 2.4.8 durchgeführt. Die Version bietet u.a. folgende Verbesserungen:</text:p>
      <text:list text:style-name="List_20_1" text:continue-numbering="false">
        <text:list-item>
          <text:p text:style-name="LastListParagraph_List_20_1_Content_First"> Sicherheits-Updates und kleinere Fehlerbehebungen</text:p>
        </text:list-item>
      </text:list>
      <text:h text:style-name="Heading_20_2" text:outline-level="2"><text:bookmark-start text:name="__RefHeading___update_auf_bbb_2.4.7_mai_2022_15"/><text:bookmark-start text:name="update_auf_bbb_2.4.7_mai_2022"/>Update auf BBB 2.4.7, Mai 2022<text:bookmark-end text:name="__RefHeading___update_auf_bbb_2.4.7_mai_2022_15"/><text:bookmark-end text:name="update_auf_bbb_2.4.7_mai_2022"/></text:h>
      <text:p text:style-name="Text_20_body">Das Rechenzentrum hat am 18.5.22 ein Update auf BBB 2.4.7 durchgeführt. Die Version bietet u.a. folgende Verbesserungen:</text:p>
      <text:list text:style-name="List_20_1" text:continue-numbering="false">
        <text:list-item>
          <text:p text:style-name="List_20_1_Content_First"> Sicherheits-Updates </text:p>
        </text:list-item>
        <text:list-item>
          <text:p text:style-name="List_20_1_Content"> Fehlerbehebungen beim Chat, Gruppenräumen und Warteraum sowie weiterer Fehler in Einzelfällen.</text:p>
        </text:list-item>
        <text:list-item>
          <text:p text:style-name="List_20_1_Content"> Die <text:span text:style-name="Strong_20_Emphasis">Start-Folie</text:span> ist zu Beginn ausgeblendet. Die Präsentation erscheint automatisch, wenn der Präsentator die Folie wechselt. Der Fehler, dass später kommende Teilnehmer ein Screensharing nicht angezeigt bekommen, wurde behoben.</text:p>
        </text:list-item>
        <text:list-item>
          <text:p text:style-name="List_20_1_Content"> Das unter bestimmten Umständen auftretende Stocken des Videobilds beim Wechsel der Sprecher wurde behoben.</text:p>
        </text:list-item>
        <text:list-item>
          <text:p text:style-name="List_20_1_Content"> Die stufenweise Reduktion der Video-Qualität setzt ein, wenn die Anzahl von 4, 8, 16, 32 und 48 Webcams überschritten wird.</text:p>
        </text:list-item>
        <text:list-item>
          <text:p text:style-name="List_20_1_Content"> Verbesserte Darstellung von Powerpoint-Dateien durch die Installation zusätzlicher Schriftarten - insb. <text:span text:style-name="Strong_20_Emphasis">Stone-Font</text:span>.</text:p>
        </text:list-item>
        <text:list-item>
          <text:p text:style-name="List_20_1_Content"> Einige Clausthaler Hintergrundbilder wurden ausgetauscht.</text:p>
        </text:list-item>
        <text:list-item>
          <text:p text:style-name="List_20_1_Content"> Bei externen Videos wird ein Fortschrittsbalken angezeigt.</text:p>
        </text:list-item>
        <text:list-item>
          <text:p text:style-name="List_20_1_Content"> Eine zusätzliche <text:span text:style-name="Strong_20_Emphasis">Videoqualität „Full-HD“</text:span> (1920×1080, 30fps mit 3000 kBit/s) wurde für besondere Anwendungen wie Tafel-Aufnahmen ergänzt. <text:span text:style-name="Emphasis">Achtung: Hohe Leistungsanforderungen bei Sender und Empfängern!</text:span></text:p>
        </text:list-item>
        <text:list-item>
          <text:p text:style-name="List_20_1_Content"> Der Verbindungsaufbau von Audio und Video geht schneller.</text:p>
        </text:list-item>
        <text:list-item>
          <text:p text:style-name="List_20_1_Content"> Durch den Austausch des von BBB verwendeten Media-Servers konnte die <text:span text:style-name="Strong_20_Emphasis">Leistungsfähigkeit des Systems</text:span> weiter erhöht werden. Auf Basis von Tests anderer Unis gehen wir davon aus, dass mit BBB nun Veranstaltungen mit 1-3 Vortragenden und 500 Zuhörern möglich sind. Bei Meetings, Workshops und Seminaren können alle Teilnehmer ihre Webcam einschalten, ohne Performance-Probleme befürchten zu müssen.</text:p>
        </text:list-item>
        <text:list-item>
          <text:p text:style-name="List_20_1_Content_Last"> Aufgrund aktueller Erfahrungen empfehlen wir für BBB die Verwendung des Web-Browsers <text:span text:style-name="Strong_20_Emphasis"><text:a xlink:type="simple" xlink:href="https://www.google.de/chrome/" text:style-name="Internet_20_link" text:visited-style-name="Visited_20_Internet_20_Link">Google Chrome</text:a></text:span>. Mit Firefox können in Einzelfällen Audio- und Verbindungsprobleme auftreten.</text:p>
        </text:list-item>
      </text:list>
      <text:h text:style-name="Heading_20_2" text:outline-level="2"><text:bookmark-start text:name="__RefHeading___update_auf_bbb_2.4.4_maerz_2022_16"/><text:bookmark-start text:name="update_auf_bbb_2.4.4_maerz_2022"/>Update auf BBB 2.4.4, März 2022<text:bookmark-end text:name="__RefHeading___update_auf_bbb_2.4.4_maerz_2022_16"/><text:bookmark-end text:name="update_auf_bbb_2.4.4_maerz_2022"/></text:h>
      <text:p text:style-name="Text_20_body">Das Rechenzentrum hat am 2.3.22 ein Update auf BBB 2.4.4 durchgeführt. Die Version bringt zahlreiche Funktionserweiterungen und Verbesserungen:</text:p>
      <text:list text:style-name="List_20_1" text:continue-numbering="false">
        <text:list-item>
          <text:p text:style-name="List_20_1_Content_First"> Zum Videobild der eigenen Webcam kann im Kamera-Menü ein <text:span text:style-name="Strong_20_Emphasis">unscharfer oder virtueller Hintergrund</text:span> ausgewählt werden. <text:span text:style-name="Emphasis">Achtung: Diese Funktion erfordert mehr CPU-Leistung, insb. bei HD Video-Qualität!</text:span> (Die Funktion ist beim Apple Safari-Browser nicht verfügbar.)</text:p>
        </text:list-item>
        <text:list-item>
          <text:p text:style-name="List_20_1_Content"> <text:span text:style-name="Strong_20_Emphasis">Umfragen</text:span> können als <text:span text:style-name="Strong_20_Emphasis">anonym</text:span> definiert werden. Der Moderator sieht dann nicht, wie die einzelnen Teilnehmer abgestimmt haben.</text:p>
        </text:list-item>
        <text:list-item>
          <text:p text:style-name="List_20_1_Content"> Die <text:span text:style-name="Strong_20_Emphasis">Start-Folie</text:span> ist zu Beginn ausgeblendet. Die Präsentation erscheint automatisch, wenn der Präsentator die Folie wechselt oder eine neue Präsentation lädt.</text:p>
        </text:list-item>
        <text:list-item>
          <text:p text:style-name="List_20_1_Content"> Die Funktion der <text:span text:style-name="Strong_20_Emphasis">blauen Buttons</text:span> wurde teilweise überarbeitet. Präsentation, Screensharing und externe Videos können über einen Button ein- und ausgeblendet werden. Bei Audio und Kamera wurde ein Untermenü eingefügt, über das die Einstellungen während der laufenden Verbindung geändert werden können.</text:p>
        </text:list-item>
        <text:list-item>
          <text:p text:style-name="List_20_1_Content"> Es gibt unterschiedliche <text:span text:style-name="Strong_20_Emphasis">Layouts</text:span>: „Automatisch“ (in Abhängigkeit von der Größe der Präsentation), „Benutzerdefiniert“ (Position und Größe von Webcams und Präsentation änderbar), „Präsentation im Zentrum“ und „Video im Zentrum“. Der Layout-Modus kann bei den Einstellungen geändert und vom Moderator für alle Teilnehmer vorgegeben werden.</text:p>
        </text:list-item>
        <text:list-item>
          <text:p text:style-name="List_20_1_Content"> Bei <text:span text:style-name="Strong_20_Emphasis">Gruppenräumen</text:span> kann der Name des Raumes geändert und nachträglich die Laufzeit der Gruppenarbeit verlängert werden.</text:p>
        </text:list-item>
        <text:list-item>
          <text:p text:style-name="List_20_1_Content"> Gibt der Präsentator seinen <text:span text:style-name="Strong_20_Emphasis">ganzen Bildschirm per Screensharing</text:span> frei, so wird ihm dieses Bild selbst nur verkleinert dargestellt, um den sog. Mirror-Effekt zu reduzieren.</text:p>
        </text:list-item>
        <text:list-item>
          <text:p text:style-name="List_20_1_Content"> Bei externen Videos und beim Screensharing können die Zuhörer die <text:span text:style-name="Strong_20_Emphasis">Lautstärke des Contents einstellen</text:span>.</text:p>
        </text:list-item>
        <text:list-item>
          <text:p text:style-name="List_20_1_Content"> Diverse Anpassungen an der Benutzeroberfläche zur besseren Unterstützung der <text:span text:style-name="Strong_20_Emphasis">Barrierefreiheit</text:span> nach Standard WCAG2.1</text:p>
        </text:list-item>
        <text:list-item>
          <text:p text:style-name="List_20_1_Content"> Wenn viele Webcams aktiv sind, wird deren Auflösung, Bildwiederholrate und Bitrate automatisch reduziert. Die aktuellen Redner sind davon ausgenommen und werden in der ursprünglich gewählten Qualität übertragen.</text:p>
        </text:list-item>
        <text:list-item>
          <text:p text:style-name="List_20_1_Content"> Die Konfiguration zur <text:span text:style-name="Strong_20_Emphasis">Audio-Qualität</text:span> wurde verbessert.</text:p>
        </text:list-item>
        <text:list-item>
          <text:p text:style-name="List_20_1_Content"> Der Moderator kann eine <text:span text:style-name="Strong_20_Emphasis">Webcam</text:span> auswählen und mit einem <text:span text:style-name="Strong_20_Emphasis">Pin anheften</text:span>, so dass sie immer die erste Position und volle Video-Qualität behält.</text:p>
        </text:list-item>
        <text:list-item>
          <text:p text:style-name="List_20_1_Content"> Der Moderator kann die Webcam eines Teilnehmers schließen.</text:p>
        </text:list-item>
        <text:list-item>
          <text:p text:style-name="List_20_1_Content"> In den Einstellungen kann eine Benachrichtigung aktiviert werden, wenn Teilnehmer das Meeting verlassen.</text:p>
        </text:list-item>
        <text:list-item>
          <text:p text:style-name="List_20_1_Content"> Verschiedene Verbesserungen der IT-Sicherheit und Zuverlässigkeit der Server.</text:p>
        </text:list-item>
        <text:list-item>
          <text:p text:style-name="List_20_1_Content"> Unterstützung für das IPv6-Internetprokoll.</text:p>
        </text:list-item>
        <text:list-item>
          <text:p text:style-name="List_20_1_Content_Last"> Die BBB-Räume werden nun auf <text:span text:style-name="Strong_20_Emphasis">12 gleiche BBB-Server</text:span> in der virtuellen Serverlandschaft des RZ verteilt. Separate Server für besondere Veranstaltungen und Server auf eigener Hardware werden nicht mehr angeboten.</text:p>
        </text:list-item>
      </text:list>
      <text:p text:style-name="Text_20_body">Weitere Informationen in Englisch siehe <text:a xlink:type="simple" xlink:href="https://docs.bigbluebutton.org/2.4/new.html" text:style-name="Internet_20_link" text:visited-style-name="Visited_20_Internet_20_Link">BBB 2.4 What's new</text:a></text:p>
      <text:h text:style-name="Heading_20_2" text:outline-level="2"><text:bookmark-start text:name="__RefHeading___update_auf_bbb_2.3.15_oktober_2021_17"/><text:bookmark-start text:name="update_auf_bbb_2.3.15_oktober_2021"/>Update auf BBB 2.3.15, Oktober 2021<text:bookmark-end text:name="__RefHeading___update_auf_bbb_2.3.15_oktober_2021_17"/><text:bookmark-end text:name="update_auf_bbb_2.3.15_oktober_2021"/></text:h>
      <text:p text:style-name="Text_20_body">Das Rechenzentrum hat am 21.10.21 ein Update auf BBB Version 2.3.15 durchgeführt. Es bietet u.a. folgende Verbesserungen:</text:p>
      <text:list text:style-name="List_20_1" text:continue-numbering="false">
        <text:list-item>
          <text:p text:style-name="List_20_1_Content_First"> Fehlerbehebungen und kleinere Verbesserungen</text:p>
        </text:list-item>
        <text:list-item>
          <text:p text:style-name="List_20_1_Content_Last"> Behehung von Kompatibilitätsproblemen mit Apple iOS 15</text:p>
        </text:list-item>
      </text:list>
      <text:h text:style-name="Heading_20_2" text:outline-level="2"><text:bookmark-start text:name="__RefHeading___update_auf_bbb_2.3.13_september_2021_18"/><text:bookmark-start text:name="update_auf_bbb_2.3.13_september_2021"/>Update auf BBB 2.3.13, September 2021<text:bookmark-end text:name="__RefHeading___update_auf_bbb_2.3.13_september_2021_18"/><text:bookmark-end text:name="update_auf_bbb_2.3.13_september_2021"/></text:h>
      <text:p text:style-name="Text_20_body">Das Rechenzentrum hat am 15.9.21 ein Update auf BBB Version 2.3.13 durchgeführt. Es bietet u.a. folgende Verbesserungen:</text:p>
      <text:list text:style-name="List_20_1" text:continue-numbering="false">
        <text:list-item>
          <text:p text:style-name="List_20_1_Content_First"> Fehlerbehebungen, Sicherheits-Updates und kleinere Verbesserungen </text:p>
        </text:list-item>
        <text:list-item>
          <text:p text:style-name="List_20_1_Content"> Behebung von vereinzelten Fehlern nach dem Wechsel von Nutzerrollen oder der Änderung von Zugriffsrechten</text:p>
        </text:list-item>
        <text:list-item>
          <text:p text:style-name="List_20_1_Content"> Behebung von vereinzelten Fehlern beim Wechsel in Gruppenräume</text:p>
        </text:list-item>
        <text:list-item>
          <text:p text:style-name="List_20_1_Content"> Behebung von Fehlern bei Umfragen und Erhöhung der Anzahl der Antwortoptionen auf bis zu 6 Antworten</text:p>
        </text:list-item>
        <text:list-item>
          <text:p text:style-name="List_20_1_Content"> Verbesserung der Tonqualität durch Erhöhung der Audio-Bandbreite (OPUS-Codec 48000kHz mit 64 kbit/s)</text:p>
        </text:list-item>
        <text:list-item>
          <text:p text:style-name="List_20_1_Content_Last"> Bei der Information zur Verbindungsqualität <draw:frame draw:style-name="media" draw:name="2" text:anchor-type="as-char" draw:z-index="2" svg:width="0.79375cm" svg:height="0.79375cm"><draw:image xlink:href="Pictures/c76ff3063ffb8005fd55ca79e05151a0.png" xlink:type="simple" xlink:show="embed" xlink:actuate="onLoad"/></draw:frame> werden nun oben aktuelle technische Daten zur Netzwerkübertragung angezeigt. Bitte senden Sie uns diese Daten zur Analyse, falls Sie eine schlechte Qualität bei BBB-Übertragungen zu beklagen haben.</text:p>
        </text:list-item>
      </text:list>
      <text:h text:style-name="Heading_20_2" text:outline-level="2"><text:bookmark-start text:name="__RefHeading___update_auf_bbb_2.3.3_juni_2021_19"/><text:bookmark-start text:name="update_auf_bbb_2.3.3_juni_2021"/>Update auf BBB 2.3.3, Juni 2021<text:bookmark-end text:name="__RefHeading___update_auf_bbb_2.3.3_juni_2021_19"/><text:bookmark-end text:name="update_auf_bbb_2.3.3_juni_2021"/></text:h>
      <text:p text:style-name="Text_20_body">Das Rechenzentrum hat am 16.6.21 ein Update auf BBB 2.3.3 durchgeführt. Die Version bringt zahlreiche Funktionserweiterungen und Verbesserungen:</text:p>
      <text:list text:style-name="List_20_1" text:continue-numbering="false">
        <text:list-item>
          <text:p text:style-name="List_20_1_Content_First"> Durch verschiedene Optimierungen wurde die <text:span text:style-name="Strong_20_Emphasis">Leistungsfähigkeit des Systems</text:span> erhöht. Wir gehen nunmehr davon aus, dass mit BBB 2.3 Vortragsveranstaltungen mit einem Vortragenden und 300 Zuhörern sowie Meetings mit 50 Webcams möglich sind. </text:p>
        </text:list-item>
        <text:list-item>
          <text:p text:style-name="List_20_1_Content"> Bei vielen Webcams werden diese seitenweise angezeigt und die Sprecher automatisch nach vorne sortiert. Die <text:span text:style-name="Strong_20_Emphasis">seitenweise Anzeige</text:span> beginnt bei PC-Teilnehmern ab 16 Webcams, bei Mobilgeräten schon bei 4 Webcams. Für Moderatoren liegt die Schwelle bei 32 bzw. 8 Webcams. Die seitenweise Anzeige kann von jedem Teilnehmer für sich in den Einstellungen deaktiviert werden.</text:p>
        </text:list-item>
        <text:list-item>
          <text:p text:style-name="List_20_1_Content"> Webcams und Präsentation können jetzt auch <text:span text:style-name="Strong_20_Emphasis">nebeneinander angeordnet</text:span> werden. Dadurch kann die Bildschirmfläche insbesondere bei breiten Bildschirmen effizienter genutzt werden.</text:p>
        </text:list-item>
        <text:list-item>
          <text:p text:style-name="List_20_1_Content"> Sind an einem PC <text:span text:style-name="Strong_20_Emphasis">mehrere Video-Quellen</text:span> angeschlossen (z.B. interne/externe Webcam oder Webcam + Dokumenten-Kamera), so können diese gleichzeitig ein Bild senden.</text:p>
        </text:list-item>
        <text:list-item>
          <text:p text:style-name="List_20_1_Content"> Die <text:span text:style-name="Strong_20_Emphasis">Standard-Qualität für Webcams</text:span> wurde auf „Hohe Qualität“ geändert. Die stufenweise Reduktion der Qualität setzt bei einer Anzahl von 8, 16, 24, 32 und 40 Webcams ein.  </text:p>
        </text:list-item>
        <text:list-item>
          <text:p text:style-name="List_20_1_Content"> Die <text:span text:style-name="Strong_20_Emphasis">Audio-Geräte</text:span> können nun über den Audio-Button umgeschaltet werden. <draw:frame draw:style-name="media" draw:name="3" text:anchor-type="as-char" draw:z-index="3" svg:width="0.79375cm" svg:height="0.82902777777778cm"><draw:image xlink:href="Pictures/9cfac2574dbf743eeea6983474d349db.png" xlink:type="simple" xlink:show="embed" xlink:actuate="onLoad"/></draw:frame><text:span text:style-name="Strong_20_Emphasis"> / </text:span><draw:frame draw:style-name="media" draw:name="4" text:anchor-type="as-char" draw:z-index="4" svg:width="0.79375cm" svg:height="0.77649456521739cm"><draw:image xlink:href="Pictures/5e6f277d016b32437cd70fc7e380bd5d.png" xlink:type="simple" xlink:show="embed" xlink:actuate="onLoad"/></draw:frame></text:p>
        </text:list-item>
        <text:list-item>
          <text:p text:style-name="List_20_1_Content"> Der <text:span text:style-name="Strong_20_Emphasis">Audio Echo-Test</text:span> zu Beginn wurde deaktiviert, um den Verbindungsaufbau zu beschleunigen.   </text:p>
        </text:list-item>
        <text:list-item>
          <text:p text:style-name="List_20_1_Content"> Das Hochladen und <text:span text:style-name="Strong_20_Emphasis">Wechseln von Präsentationen</text:span> wurde verbessert. Der Upload läuft im Hintergrund. Über den „+“ Button kann in der laufenden Konferenz schnell zwischen mehreren Präsentationen umgeschaltet werden. <draw:frame draw:style-name="media" draw:name="5" text:anchor-type="as-char" draw:z-index="5" svg:width="0.79375cm" svg:height="0.75997340425532cm"><draw:image xlink:href="Pictures/be3a7652b998e7d05516a845f39fb722.png" xlink:type="simple" xlink:show="embed" xlink:actuate="onLoad"/></draw:frame></text:p>
        </text:list-item>
        <text:list-item>
          <text:p text:style-name="List_20_1_Content"> Eine neue Funktion, die einen <text:span text:style-name="Strong_20_Emphasis">zufälligen Teilnehmer</text:span> der Konferenz auswählt, wurde unter dem „+“ Button hinzugefügt.</text:p>
        </text:list-item>
        <text:list-item>
          <text:p text:style-name="List_20_1_Content"> Die <text:span text:style-name="Strong_20_Emphasis">Umfrage-Funktion</text:span> wurde erweitert. Die Antwortmöglichkeiten können bearbeitet werden. Außerdem sind Umfragen mit kurzen Freitextantworten möglich. Wenn die aktuelle Folie eine Frage mit Antwortmöglichkeiten enthält, wird diese automatisch erkannt und eine Schnell-Umfrage angeboten. Die Umfrage-Ergenisse werden in den Chat übernommen. <draw:frame draw:style-name="media" draw:name="6" text:anchor-type="as-char" draw:z-index="6" svg:width="1.5875cm" svg:height="0.7193359375cm"><draw:image xlink:href="Pictures/10b9ab3bde211fbe34e084c9d0ce0c78.png" xlink:type="simple" xlink:show="embed" xlink:actuate="onLoad"/></draw:frame></text:p>
        </text:list-item>
        <text:list-item>
          <text:p text:style-name="List_20_1_Content"> Die Funktion zum <text:span text:style-name="Strong_20_Emphasis">Melden</text:span> wurde verbessert. Es gibt einen Melde-Button und dem Moderator wird deutlich angezeigt, wer sich gemeldet hat. <draw:frame draw:style-name="media" draw:name="7" text:anchor-type="as-char" draw:z-index="7" svg:width="0.79375cm" svg:height="0.77649456521739cm"><draw:image xlink:href="Pictures/3e56b377cbfd8b98393f23d4d1236cb9.png" xlink:type="simple" xlink:show="embed" xlink:actuate="onLoad"/></draw:frame> </text:p>
        </text:list-item>
        <text:list-item>
          <text:p text:style-name="List_20_1_Content"> Der Moderator kann einzelnen Personen das Recht zum Zeichnen im <text:span text:style-name="Strong_20_Emphasis">Whiteboard</text:span> erteilen.</text:p>
        </text:list-item>
        <text:list-item>
          <text:p text:style-name="List_20_1_Content"> Oben rechts stellt eine <text:span text:style-name="Strong_20_Emphasis">Anzeige die Verbindungsqualität</text:span> dar. Bei schlechter Netzwerkverbindung erhält der Nutzer eine Warnung. Der Moderator erhält eine Übersicht, welche Teilnehmer von einer schlechten Verbindung betroffen waren. <draw:frame draw:style-name="media" draw:name="8" text:anchor-type="as-char" draw:z-index="8" svg:width="0.79375cm" svg:height="0.79375cm"><draw:image xlink:href="Pictures/c76ff3063ffb8005fd55ca79e05151a0.png" xlink:type="simple" xlink:show="embed" xlink:actuate="onLoad"/></draw:frame></text:p>
        </text:list-item>
        <text:list-item>
          <text:p text:style-name="List_20_1_Content"> Teilnehmer, die bei abgeschaltetem Mikrofon reden, erhalten eine <text:span text:style-name="Strong_20_Emphasis">Mute-Warnung</text:span> angezeigt.</text:p>
        </text:list-item>
        <text:list-item>
          <text:p text:style-name="List_20_1_Content"> Die Ansage „you are now muted/unmuted“ wurde durch einen <text:span text:style-name="Strong_20_Emphasis">Signalton</text:span> ersetzt.</text:p>
        </text:list-item>
        <text:list-item>
          <text:p text:style-name="List_20_1_Content"> Mit dem Chrome-Browser kann bei per Bildschirmfreigabe auch der <text:span text:style-name="Strong_20_Emphasis">Ton mitgesendet</text:span> werden. </text:p>
        </text:list-item>
        <text:list-item>
          <text:p text:style-name="List_20_1_Content"> Die Funktion „Gastzugang regeln“ wurde unter „Teilnehmer verwalten“ hinzugefügt. So können die Einstellungen des <text:span text:style-name="Strong_20_Emphasis">Warteraums</text:span> während einer Konferenz geändert werden.</text:p>
        </text:list-item>
        <text:list-item>
          <text:p text:style-name="List_20_1_Content"> Bei dem BBB-Plugin „Meetings“ für <text:span text:style-name="Strong_20_Emphasis">Stud.IP</text:span> wurden Fehler behoben und die Möglichkeit geschaffen, für Gruppen Räume anzulegen. </text:p>
        </text:list-item>
        <text:list-item>
          <text:p text:style-name="List_20_1_Content_Last"> Wir haben vorübergehend die <text:span text:style-name="Strong_20_Emphasis">Feedback-Funktion</text:span> aktiviert. Am Ende einer BBB-Konferenz können Sie eine Bewertung zu dem System abheben. Bitte bewerten Sie nur das System BBB, nicht den Inhalt der Veranstaltung!</text:p>
        </text:list-item>
      </text:list>
      <text:p text:style-name="Text_20_body">Weitere Informationen in Englisch siehe <text:a xlink:type="simple" xlink:href="https://docs.bigbluebutton.org/2.3/new.html" text:style-name="Internet_20_link" text:visited-style-name="Visited_20_Internet_20_Link">BBB 2.3 What's new</text:a></text:p>
      <text:h text:style-name="Heading_20_2" text:outline-level="2"><text:bookmark-start text:name="__RefHeading___update_auf_bbb_2.2.36_april_2021_20"/><text:bookmark-start text:name="update_auf_bbb_2.2.36_april_2021"/>Update auf BBB 2.2.36, April 2021<text:bookmark-end text:name="__RefHeading___update_auf_bbb_2.2.36_april_2021_20"/><text:bookmark-end text:name="update_auf_bbb_2.2.36_april_2021"/></text:h>
      <text:p text:style-name="Text_20_body">Das Rechenzentrum hat ab 21.4.21 die BBB Version 2.2.36 bereitgestellt. Sie bietet u.a. folgende Verbesserungen:</text:p>
      <text:list text:style-name="List_20_1" text:continue-numbering="false">
        <text:list-item>
          <text:p text:style-name="List_20_1_Content_First"> Fehlerbebungen und Verbesserungen der Leistungsfähigkeit der BBB-Server</text:p>
        </text:list-item>
        <text:list-item>
          <text:p text:style-name="List_20_1_Content"> Behebung von gelegentlichen Problemen mit der Audio-Verbindung bei Apple-Geräten</text:p>
        </text:list-item>
        <text:list-item>
          <text:p text:style-name="List_20_1_Content"> Auf mobilen Endgeräten werden die Webcams seitenweise angezeigt. Die seitenweise Anzeige beginnt ab 4 Webcams.</text:p>
        </text:list-item>
        <text:list-item>
          <text:p text:style-name="List_20_1_Content"> Verbesserungen beim Wechsel zwischen Gruppenräumen und Hauptraum</text:p>
        </text:list-item>
        <text:list-item>
          <text:p text:style-name="List_20_1_Content"> Im BBB-Portal (Greenlight) kann ein Raum mit anderen Personen geteilt werden, so dass diese auch die Rechte zur Verwaltung des Raumes erhalten.</text:p>
        </text:list-item>
        <text:list-item>
          <text:p text:style-name="List_20_1_Content"> Über das BBB-Portal (Greenlight) können schon vorab Präsentationsfolien zu einem Raum hochgeladen werden.</text:p>
        </text:list-item>
        <text:list-item>
          <text:p text:style-name="List_20_1_Content_Last"> Ein weiterentwickeltes BBB-Plugin für Moodle verbessert die Einstellungsmöglichkeiten für Räume, die in Moodle angelegt werden.</text:p>
        </text:list-item>
      </text:list>
      <text:h text:style-name="Heading_20_2" text:outline-level="2"><text:bookmark-start text:name="__RefHeading___update_auf_bbb_2.2.31_januar_2021_21"/><text:bookmark-start text:name="update_auf_bbb_2.2.31_januar_2021"/>Update auf BBB 2.2.31, Januar 2021<text:bookmark-end text:name="__RefHeading___update_auf_bbb_2.2.31_januar_2021_21"/><text:bookmark-end text:name="update_auf_bbb_2.2.31_januar_2021"/></text:h>
      <text:p text:style-name="Text_20_body">Das Rechenzentrum hat ab 19.1.21 die BBB Version 2.2.31 bereitgestellt. Sie bietet u.a. folgende Verbesserungen:</text:p>
      <text:list text:style-name="List_20_1" text:continue-numbering="false">
        <text:list-item>
          <text:p text:style-name="List_20_1_Content_First"> Fehlerbehebungen und Verbesserungen der Leistungsfähigkeit der BBB-Server</text:p>
        </text:list-item>
        <text:list-item>
          <text:p text:style-name="List_20_1_Content_Last"> Es wurde ein Mechanismus aktviert, der bei zunehmender Anzahl von Webcams deren Auflösung, Bildwiederholrate und Bitrate automatisch reduziert, um die Endgeräte weniger zu belasten. Die stufenweise Reduktion setzt bei 10, 20, 30, 40 und 50 Webcams ein.  </text:p>
        </text:list-item>
      </text:list>
      <text:h text:style-name="Heading_20_2" text:outline-level="2"><text:bookmark-start text:name="__RefHeading___update_auf_bbb_2.2.28_oktober_2020_22"/><text:bookmark-start text:name="update_auf_bbb_2.2.28_oktober_2020"/>Update auf BBB 2.2.28, Oktober 2020<text:bookmark-end text:name="__RefHeading___update_auf_bbb_2.2.28_oktober_2020_22"/><text:bookmark-end text:name="update_auf_bbb_2.2.28_oktober_2020"/></text:h>
      <text:p text:style-name="Text_20_body">Das Rechenzentrum hat ab 26.10.20 die BBB Version 2.2.28 bereitgestellt. Sie bietet u.a. folgende Verbesserungen:</text:p>
      <text:list text:style-name="List_20_1" text:continue-numbering="false">
        <text:list-item>
          <text:p text:style-name="List_20_1_Content_First"> Fehlerbehebungen, Sicherheits-Updates und Verbesserungen der Leistungsfähigkeit der BBB-Server</text:p>
        </text:list-item>
        <text:list-item>
          <text:p text:style-name="List_20_1_Content"> Vermeidung unbeabsichtigter Audio-Übertragungen zwischen Client und Server</text:p>
        </text:list-item>
        <text:list-item>
          <text:p text:style-name="List_20_1_Content"> Es stehen nun insgesamt 14 BBB-Knoten zur Verfügung, auf die die Sitzungen automatisch verteilt werden.</text:p>
        </text:list-item>
        <text:list-item>
          <text:p text:style-name="List_20_1_Content"> Durch die Optimierungen wurde die Leistungsfähigkeit des Systems erhöht. Wir gehen nunmehr davon aus, dass mit BBB Vortragsveranstaltungen mit einem Vortragenden und 200 Zuhörern sowie Meetings mit 20 gleichzeitigen Webcams möglich sind. </text:p>
        </text:list-item>
        <text:list-item>
          <text:p text:style-name="List_20_1_Content"> Die Profile für die Webcams wurden angepasst und bieten eine breitere Auswahl für verschiedene Anwendungsszenarien. Diese Profile sind aber nur als Empfehlung des BBB-Servers an den Webclient zu werten und müssen nicht exakt eingehalten werden. Die Profile sind wie folgt definiert:</text:p>
          <text:list text:style-name="List_20_1">
            <text:list-item>
              <text:p text:style-name="List_20_1_Content"> Gering = 320×240, 15 fps mit 75 kbit/s</text:p>
            </text:list-item>
            <text:list-item>
              <text:p text:style-name="List_20_1_Content"> Mittlere = 640×480, 15 fps mit 250 kbit/s</text:p>
            </text:list-item>
            <text:list-item>
              <text:p text:style-name="List_20_1_Content"> Hoch = 640×480, 30 fps mit 500 kbit/s</text:p>
            </text:list-item>
            <text:list-item>
              <text:p text:style-name="List_20_1_Content_Last"> High Defintion = 1280×720, 30 fps mit 1400 kbit/s </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0::15:14</meta:creation-date>
    <dc:creator>Generated</dc:creator>
    <dc:date>2026-08-10T00::15:14</dc:date>
    <dc:language>en-US</dc:language>
    <meta:editing-cycles>1</meta:editing-cycles>
    <meta:editing-duration>PT0S</meta:editing-duration>
    <dc:title>multimedia:webkonferenzen_mit_bigbluebutton:neuerungen_bei_bigbluebutton</dc:title>
  </office:meta>
</office:document-meta>
</file>