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e7cf6e9c6bcfb79d51095682141a08.png"/>
  <manifest:file-entry manifest:media-type="image/png" manifest:full-path="Pictures/8a9516e1e3b5dce28bfa7ac347ed93cc.png"/>
  <manifest:file-entry manifest:media-type="image/png" manifest:full-path="Pictures/bd77d533866667868fccf930ac084c17.png"/>
  <manifest:file-entry manifest:media-type="image/png" manifest:full-path="Pictures/60cd13f8b3d8559465d08633f0ac42b3.png"/>
  <manifest:file-entry manifest:media-type="image/png" manifest:full-path="Pictures/acfbee2fab2d9d5b986906deb31aaaa4.png"/>
  <manifest:file-entry manifest:media-type="image/png" manifest:full-path="Pictures/ec9aa28f3d17435aaa3ed0eb4ee24fe4.png"/>
  <manifest:file-entry manifest:media-type="image/png" manifest:full-path="Pictures/2f17436d51dc7c4d9ea2bd21efa2b3fb.png"/>
  <manifest:file-entry manifest:media-type="image/png" manifest:full-path="Pictures/9999e86dbac0a3eabd7cd7fdeeff63c6.png"/>
  <manifest:file-entry manifest:media-type="image/png" manifest:full-path="Pictures/0173d4e457750f901ddd80188b9a5ccc.png"/>
  <manifest:file-entry manifest:media-type="image/png" manifest:full-path="Pictures/e64b56fb994d058f60379ac412cece1b.png"/>
  <manifest:file-entry manifest:media-type="image/png" manifest:full-path="Pictures/cae9f96b8a3d0d947053dadd1bfe1713.png"/>
  <manifest:file-entry manifest:media-type="image/png" manifest:full-path="Pictures/37e4963716fa2544eb16b9d6c0d1c920.png"/>
  <manifest:file-entry manifest:media-type="image/png" manifest:full-path="Pictures/53b000ec66efd5f59260f561639478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webkonferenzen_mit_bigbluebutton:studip"/><text:bookmark-start text:name="__RefHeading___plugin_fuer_stud.ip_zu_einbindung_von_bigbluebutton_1"/><text:bookmark-start text:name="plugin_fuer_stud.ip_zu_einbindung_von_bigbluebutton"/>Plugin für Stud.IP zu Einbindung von BigBlueButton<text:bookmark-end text:name="__RefHeading___plugin_fuer_stud.ip_zu_einbindung_von_bigbluebutton_1"/><text:bookmark-end text:name="plugin_fuer_stud.ip_zu_einbindung_von_bigbluebutton"/></text:h>
      <text:p text:style-name="Text_20_body">Sie können mit dem Plugin „Meetings“ auch direkt Webkonferenz-Räume in Stud.IP-Veranstaltungen erstellen. <text:line-break/>
Wir empfehlen Webkonferenzen aber eher für kleinere Lehrveranstaltungen mit hoher Interaktion, wie Tutorien, Übungsgruppen, Beratungsstunden etc.</text:p>
      <text:h text:style-name="Heading_20_2" text:outline-level="2"><text:bookmark-start text:name="__RefHeading___anleitung_fuer_meeting-plugin_2"/><text:bookmark-start text:name="anleitung_fuer_meeting-plugin"/>Anleitung für Meeting-Plugin<text:bookmark-end text:name="__RefHeading___anleitung_fuer_meeting-plugin_2"/><text:bookmark-end text:name="anleitung_fuer_meeting-plugin"/></text:h>
      <text:p text:style-name="Text_20_body">Wenn Sie in Ihrer Stud.IP-Veranstaltung das Meeting Plugin aktivieren wollen,klicken Sie auf <text:span text:style-name="Emphasis">Mehr…</text:span> <text:line-break/>
<draw:frame draw:style-name="media" draw:name="0" text:anchor-type="as-char" draw:z-index="0" svg:width="15.875cm" svg:height="1.8694798822375cm"><draw:image xlink:href="Pictures/8ce7cf6e9c6bcfb79d51095682141a08.png" xlink:type="simple" xlink:show="embed" xlink:actuate="onLoad"/></draw:frame> <text:line-break/></text:p>
      <text:p text:style-name="Text_20_body">Suchen Sie in der Liste der verfügbaren Plugins das Plugin <text:span text:style-name="Emphasis">Meetings</text:span>. <text:line-break/>
<draw:frame draw:style-name="media" draw:name="1" text:anchor-type="as-char" draw:z-index="1" svg:width="10.583333333333cm" svg:height="5.2394806048652cm"><draw:image xlink:href="Pictures/8a9516e1e3b5dce28bfa7ac347ed93cc.png" xlink:type="simple" xlink:show="embed" xlink:actuate="onLoad"/></draw:frame> <text:line-break/></text:p>
      <text:p text:style-name="Text_20_body">Anschließend befindet sich das Plugin in der oberen Leiste der Stud.IP-Veranstaltung. <text:line-break/>
<draw:frame draw:style-name="media" draw:name="2" text:anchor-type="as-char" draw:z-index="2" svg:width="20.372916666667cm" style:rel-width="100%" svg:height="3.1220833333333cm" style:rel-height="scale"><draw:image xlink:href="Pictures/bd77d533866667868fccf930ac084c17.png" xlink:type="simple" xlink:show="embed" xlink:actuate="onLoad"/></draw:frame></text:p>
      <text:p text:style-name="Text_20_body">Wurde das Plugin zum ersten mal in der Veranstaltung aktivert, sollten Sie folgende Meldung erhalten<text:line-break/>
<draw:frame draw:style-name="media" draw:name="3" text:anchor-type="as-char" draw:z-index="3" svg:width="19.341041666667cm" style:rel-width="100%" svg:height="3.3072916666667cm" style:rel-height="scale"><draw:image xlink:href="Pictures/60cd13f8b3d8559465d08633f0ac42b3.png" xlink:type="simple" xlink:show="embed" xlink:actuate="onLoad"/></draw:frame><text:line-break/>
Mit dem Button Neuer Raum können Sie einen neuen VK Raum erstellen.</text:p>
      <text:p text:style-name="Text_20_body">Im folgenden Fenster können Sie den Raum konfigurieren<text:line-break/>
<draw:frame draw:style-name="media" draw:name="4" text:anchor-type="as-char" draw:z-index="4" svg:width="13.387916666667cm" svg:height="20.981458333333cm"><draw:image xlink:href="Pictures/acfbee2fab2d9d5b986906deb31aaaa4.png" xlink:type="simple" xlink:show="embed" xlink:actuate="onLoad"/></draw:frame><text:line-break/>
Erklärende Hilfetexte zu den einzelnen Optionen erhalten Sie wenn Sie mit der Maus über das Infosymbol <draw:frame draw:style-name="media" draw:name="5" text:anchor-type="as-char" draw:z-index="5" svg:width="0.635cm" svg:height="0.74083333333333cm"><draw:image xlink:href="Pictures/ec9aa28f3d17435aaa3ed0eb4ee24fe4.png" xlink:type="simple" xlink:show="embed" xlink:actuate="onLoad"/></draw:frame> gehen.<text:line-break/></text:p>
      <text:p text:style-name="Text_20_body">Im Dropdown Menü „Größe des Raums“ können Sie vorgefertigte Profile auswählen. Möchten Sie keine Einschränkungen in Telnehmerzahl und Funktion können Sie die Option „Keine Grenzen“ auswähle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der Standardkonfiguration wird eine maximale Dauer für eine Konferenz auf 240 Minuten festgelegt.
Wenn Sie eine unbegrenzte Konferenzdauer wünschen, müssen Sie in das Feld „Dauer der Konferenz“ eine 0 eintragen.
</text:p>
          </table:table-cell>
        </table:table-row>
      </table:table>
      <text:p text:style-name="Text_20_body">Sobald Sie den Button <draw:frame draw:style-name="media" draw:name="6" text:anchor-type="as-char" draw:z-index="6" svg:width="4.048125cm" style:rel-width="100%" svg:height="1.031875cm" style:rel-height="scale"><draw:image xlink:href="Pictures/2f17436d51dc7c4d9ea2bd21efa2b3fb.png" xlink:type="simple" xlink:show="embed" xlink:actuate="onLoad"/></draw:frame> drücken wird Ihre Konfiguration gespeichert und Sie gelangen wieder auf die Übersichtsseite.<text:line-break/>
<draw:frame draw:style-name="media" draw:name="7" text:anchor-type="as-char" draw:z-index="7" svg:width="21.484166666667cm" style:rel-width="100%" svg:height="9.7102083333333cm" style:rel-height="scale"><draw:image xlink:href="Pictures/9999e86dbac0a3eabd7cd7fdeeff63c6.png" xlink:type="simple" xlink:show="embed" xlink:actuate="onLoad"/></draw:frame></text:p>
      <text:p text:style-name="Text_20_body">Mit dem Symbol <draw:frame draw:style-name="media" draw:name="8" text:anchor-type="as-char" draw:z-index="8" svg:width="0.76729166666667cm" svg:height="0.76729166666667cm"><draw:image xlink:href="Pictures/0173d4e457750f901ddd80188b9a5ccc.png" xlink:type="simple" xlink:show="embed" xlink:actuate="onLoad"/></draw:frame> können Sie den Konfiguration des Raums ändern. <text:line-break/>
Möchten Sie allen Nutzern Administrationrechte im VK Raum geben klicken Sie das Symbol <draw:frame draw:style-name="media" draw:name="9" text:anchor-type="as-char" draw:z-index="9" svg:width="0.82020833333333cm" svg:height="0.74083333333333cm"><draw:image xlink:href="Pictures/e64b56fb994d058f60379ac412cece1b.png" xlink:type="simple" xlink:show="embed" xlink:actuate="onLoad"/></draw:frame> <text:line-break/>
Soll der Raum für die Teilnehmer der Veranstaltung nicht sichtbar sein drücken Sie das Symbol <draw:frame draw:style-name="media" draw:name="10" text:anchor-type="as-char" draw:z-index="10" svg:width="0.84666666666667cm" svg:height="0.635cm"><draw:image xlink:href="Pictures/cae9f96b8a3d0d947053dadd1bfe1713.png" xlink:type="simple" xlink:show="embed" xlink:actuate="onLoad"/></draw:frame> <text:line-break/>
Sobald Sie den Button <draw:frame draw:style-name="media" draw:name="11" text:anchor-type="as-char" draw:z-index="11" svg:width="2.8575cm" style:rel-width="100%" svg:height="0.9525cm" style:rel-height="scale"><draw:image xlink:href="Pictures/37e4963716fa2544eb16b9d6c0d1c920.png" xlink:type="simple" xlink:show="embed" xlink:actuate="onLoad"/></draw:frame> drücken werden Sie zum BigBlueButton System weitergeleitet. <text:line-break/>
Sollten Sie weitere VK Räume benötigen können Sie diese mit dem Button <draw:frame draw:style-name="media" draw:name="12" text:anchor-type="as-char" draw:z-index="12" svg:width="4.2597916666667cm" style:rel-width="100%" svg:height="1.0583333333333cm" style:rel-height="scale"><draw:image xlink:href="Pictures/53b000ec66efd5f59260f561639478a8.png" xlink:type="simple" xlink:show="embed" xlink:actuate="onLoad"/></draw:frame> anlegen.</text:p>
      <text:h text:style-name="Heading_20_2" text:outline-level="2"><text:bookmark-start text:name="__RefHeading___weitere_anleitungen_zum_thema_bigbluebutton_in_den_rz-dokumentationen_3"/><text:bookmark-start text:name="weitere_anleitungen_zum_thema_bigbluebutton_in_den_rz-dokumentationen"/>Weitere Anleitungen zum Thema BigBlueButton in den RZ-Dokumentationen<text:bookmark-end text:name="__RefHeading___weitere_anleitungen_zum_thema_bigbluebutton_in_den_rz-dokumentationen_3"/><text:bookmark-end text:name="weitere_anleitungen_zum_thema_bigbluebutton_in_den_rz-dokumentati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1::34:30</meta:creation-date>
    <dc:creator>Generated</dc:creator>
    <dc:date>2026-08-09T21::34:30</dc:date>
    <dc:language>en-US</dc:language>
    <meta:editing-cycles>1</meta:editing-cycles>
    <meta:editing-duration>PT0S</meta:editing-duration>
    <dc:title>multimedia:webkonferenzen_mit_bigbluebutton:studip</dc:title>
  </office:meta>
</office:document-meta>
</file>