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b7dd9b9bea6f6e669d544dd31579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_mit_bigbluebutton:teilnahme_per_telefon"/><text:bookmark-start text:name="__RefHeading___teilnahme_an_einer_webkonferenz_per_telefon_1"/><text:bookmark-start text:name="teilnahme_an_einer_webkonferenz_per_telefon"/>Teilnahme an einer Webkonferenz per Telefon<text:bookmark-end text:name="__RefHeading___teilnahme_an_einer_webkonferenz_per_telefon_1"/><text:bookmark-end text:name="teilnahme_an_einer_webkonferenz_per_telefon"/></text:h>
      <text:p text:style-name="Text_20_body">Sie können sich in einer BigBlueButton Webkonferenz, neben der klassischen Methode sich per Computer oder Handy, ebenfalls per Telefon teilnehmen. </text:p>
      <text:h text:style-name="Heading_20_3" text:outline-level="3"><text:bookmark-start text:name="__RefHeading___vorbereitung_des_organisators_2"/><text:bookmark-start text:name="vorbereitung_des_organisators"/>Vorbereitung des Organisators<text:bookmark-end text:name="__RefHeading___vorbereitung_des_organisators_2"/><text:bookmark-end text:name="vorbereitung_des_organisators"/></text:h>
      <text:p text:style-name="Text_20_body">Der Organisator einer Konferenz muss die Voice-Konferenz am Computer starten, um die Telefonnummer und den Zugangspin zu erhalten. Die Telefonnummer und der Zugangspin vorher in einer Einladung mitschicken ist (bis auf weiteres) nicht möglich. </text:p>
      <text:p text:style-name="Text_20_body">Als Organisator findne Sie die Telefonnummer und den Zugangspin in der Willkommensnachricht im Chat.</text:p>
      <text:p text:style-name="Text_20_body"><draw:frame draw:style-name="mediacenter" draw:name="0" text:anchor-type="paragraph" draw:z-index="0" svg:width="21.166666666667cm" style:rel-width="100%" svg:height="13.602009054895cm" style:rel-height="scale"><draw:image xlink:href="Pictures/efb7dd9b9bea6f6e669d544dd31579ef.png" xlink:type="simple" xlink:show="embed" xlink:actuate="onLoad"/></draw:frame></text:p>
      <text:h text:style-name="Heading_20_3" text:outline-level="3"><text:bookmark-start text:name="__RefHeading___teilnahme_an_der_konferenz_per_telefon_3"/><text:bookmark-start text:name="teilnahme_an_der_konferenz_per_telefon"/>Teilnahme an der Konferenz per Telefon<text:bookmark-end text:name="__RefHeading___teilnahme_an_der_konferenz_per_telefon_3"/><text:bookmark-end text:name="teilnahme_an_der_konferenz_per_telefon"/></text:h>
      <text:p text:style-name="Text_20_body">Sie können an der Konferenz teilnehmen, indem Sie mit einem Telefon oder Handy die Telefonnummer, die Sie vom Organisator erhalten, anrufen. Nachdem der Anruf sich verbindet, werden Sie aufgefortet den Zugangspin einzugeben.</text:p>
      <text:p text:style-name="Text_20_body"><text:span text:style-name="Strong_20_Emphasis">Hinweise:</text:span> Die Kurzwahl ohne die Vorwahl Vorwahl von Clausthal (z.B. nur „8873“) funktioniert grundsätzlich nicht. Zusätzlich sind Anrufe von Telefonapparaten der TU Clausthal nicht freigeschaltet. </text:p>
      <text:h text:style-name="Heading_20_3" text:outline-level="3"><text:bookmark-start text:name="__RefHeading___kosten_4"/><text:bookmark-start text:name="kosten"/>Kosten<text:bookmark-end text:name="__RefHeading___kosten_4"/><text:bookmark-end text:name="kosten"/></text:h>
      <text:p text:style-name="Text_20_body"> Die Telefoneinwahl ist kostenpflichtig. Die Kostenhöhe hängt von den Vertragskondition mit dem jeweiligen Telefonanbieter des Nutzers ab. Bei Einwahlen aus dem Ausland sind die Preise abhängig von der gebuchten Roamingoption.
Die TU Clausthal erhebt darüber hinaus keine zusätzlichen Telefongebühren.</text:p>
      <text:h text:style-name="Heading_20_2" text:outline-level="2"><text:bookmark-start text:name="__RefHeading___weitere_anleitungen_zum_thema_bigbluebutton_in_den_rz-dokumentationen_5"/><text:bookmark-start text:name="weitere_anleitungen_zum_thema_bigbluebutton_in_den_rz-dokumentationen"/>Weitere Anleitungen zum Thema BigBlueButton in den RZ-Dokumentationen<text:bookmark-end text:name="__RefHeading___weitere_anleitungen_zum_thema_bigbluebutton_in_den_rz-dokumentationen_5"/><text:bookmark-end text:name="weitere_anleitungen_zum_thema_bigbluebutton_in_den_rz-dokumentation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3::31:20</meta:creation-date>
    <dc:creator>Generated</dc:creator>
    <dc:date>2026-08-14T23::31:20</dc:date>
    <dc:language>en-US</dc:language>
    <meta:editing-cycles>1</meta:editing-cycles>
    <meta:editing-duration>PT0S</meta:editing-duration>
    <dc:title>multimedia:webkonferenzen_mit_bigbluebutton:teilnahme_per_telefon</dc:title>
  </office:meta>
</office:document-meta>
</file>