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c872900011890e57618e902736e158.png"/>
  <manifest:file-entry manifest:media-type="image/png" manifest:full-path="Pictures/1dde9dc3801fee2577f723b79c575440.png"/>
  <manifest:file-entry manifest:media-type="image/png" manifest:full-path="Pictures/27abda531fc36d9440b97d0c27e559a6.png"/>
  <manifest:file-entry manifest:media-type="image/png" manifest:full-path="Pictures/bcb405adfcd51500e9f6eb0235ab6016.png"/>
  <manifest:file-entry manifest:media-type="image/png" manifest:full-path="Pictures/0a5b08ff6a0d0d6d025067f105616b1d.png"/>
  <manifest:file-entry manifest:media-type="image/png" manifest:full-path="Pictures/88fb6e1f68baf305dedbe764e44510a1.png"/>
  <manifest:file-entry manifest:media-type="image/png" manifest:full-path="Pictures/08dcf54ca8e2dba887cc38dd561edd8b.png"/>
  <manifest:file-entry manifest:media-type="image/png" manifest:full-path="Pictures/55156eeda75c263630fc6dcc39d073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_und_internet:campus-wlan_wituc_eduroam:eduroam_mit_ubuntu_nutzen"/><text:bookmark-start text:name="__RefHeading___eduroam_mit_ubuntu_22.04_lts_nutzen_1"/><text:bookmark-start text:name="eduroam_mit_ubuntu_22.04_lts_nutzen"/>eduroam mit Ubuntu 22.04 LTS nutzen<text:bookmark-end text:name="__RefHeading___eduroam_mit_ubuntu_22.04_lts_nutzen_1"/><text:bookmark-end text:name="eduroam_mit_ubuntu_22.04_lts_nutzen"/></text:h>
      <text:p text:style-name="Text_20_body"><text:a xlink:type="simple" xlink:href="https://doku.tu-clausthal.de/doku.php?id=netzwerk_und_internet:en_wi-fi_eduroam:using_eduroam_on_ubuntu" text:style-name="Internet_20_link" text:visited-style-name="Visited_20_Internet_20_Link">english version</text:a></text:p>
      <text:h text:style-name="Heading_20_2" text:outline-level="2"><text:bookmark-start text:name="__RefHeading___voraussetzung_2"/><text:bookmark-start text:name="voraussetzung"/>1. Voraussetzung<text:bookmark-end text:name="__RefHeading___voraussetzung_2"/><text:bookmark-end text:name="voraussetzung"/></text:h>
      <text:p text:style-name="Text_20_body">Nehmen Sie die Betriebsregelung einmalig zur Nutzung von WiFi an.
Betriebsregelung: <text:a xlink:type="simple" xlink:href="https://service.rz.tu-clausthal.de/apps/radius/policy" text:style-name="Internet_20_link" text:visited-style-name="Visited_20_Internet_20_Link">https://service.rz.tu-clausthal.de/apps/radius/policy</text:a></text:p>
      <text:p text:style-name="Text_20_body"><draw:frame draw:style-name="mediacenter" draw:name="0" text:anchor-type="paragraph" draw:z-index="0" svg:width="21.166666666667cm" style:rel-width="100%" svg:height="5.2916666666667cm" style:rel-height="scale"><draw:image xlink:href="Pictures/27c872900011890e57618e902736e158.png" xlink:type="simple" xlink:show="embed" xlink:actuate="onLoad"/></draw:frame></text:p>
      <text:h text:style-name="Heading_20_2" text:outline-level="2"><text:bookmark-start text:name="__RefHeading___generierung_des_eap-pwd-passworts_3"/><text:bookmark-start text:name="generierung_des_eap-pwd-passworts"/>2. Generierung des EAP-PWD-Passworts<text:bookmark-end text:name="__RefHeading___generierung_des_eap-pwd-passworts_3"/><text:bookmark-end text:name="generierung_des_eap-pwd-passworts"/></text:h>
      <text:p text:style-name="Text_20_body">Das folgende Verfahren basiert auf dem Standard „EAP-PWD“. Um diesen Standard verwenden zu können, generieren Sie bitte wie folgt ein Passwort für EAP-PWD:</text:p>
      <text:list text:style-name="List_20_1" text:continue-numbering="false">
        <text:list-item>
          <text:p text:style-name="List_20_1_Content_First"> Loggen Sie sich mit einem Web-Browser unter <text:a xlink:type="simple" xlink:href="https://service.rz.tu-clausthal.de" text:style-name="Internet_20_link" text:visited-style-name="Visited_20_Internet_20_Link">https://service.rz.tu-clausthal.de</text:a> mit Ihrer TUC-User und ihren TUC-Passwort ein.</text:p>
        </text:list-item>
        <text:list-item>
          <text:p text:style-name="List_20_1_Content_Last"> Wählen Sie auf der Startseite im Menü „Netzzugang“ den Punkt „EAP-PWD“ an:</text:p>
        </text:list-item>
      </text:list>
      <text:p text:style-name="Text_20_body"><draw:frame draw:style-name="mediacenter" draw:name="1" text:anchor-type="paragraph" draw:z-index="1" svg:width="15.875cm" svg:height="4.9215933669791cm"><draw:image xlink:href="Pictures/1dde9dc3801fee2577f723b79c575440.png" xlink:type="simple" xlink:show="embed" xlink:actuate="onLoad"/></draw:frame></text:p>
      <text:list text:style-name="List_20_1" text:continue-numbering="false">
        <text:list-item>
          <text:p text:style-name="LastListParagraph_List_20_1_Content_First"> Bevor Sie ein Passwort generieren, stellen Sie bitte sicher, dass keine Dritten Ihnen bei der Generierung des Passworts über die Schulter schauen, da es nach Generierung im Klartext angezeigt wird. Klicken Sie dann auf der „EAP-PWD“-Seite auf den grünen Knopf „(neues) Passwort generieren“.</text:p>
        </text:list-item>
      </text:list>
      <text:p text:style-name="Text_20_body"><draw:frame draw:style-name="mediacenter" draw:name="2" text:anchor-type="paragraph" draw:z-index="2" svg:width="15.875cm" svg:height="5.9459920920201cm"><draw:image xlink:href="Pictures/27abda531fc36d9440b97d0c27e559a6.png" xlink:type="simple" xlink:show="embed" xlink:actuate="onLoad"/></draw:frame></text:p>
      <text:list text:style-name="List_20_1" text:continue-numbering="false">
        <text:list-item>
          <text:p text:style-name="LastListParagraph_List_20_1_Content_First"> Es wird das für EAP-PWD benötigte Passwort angezeigt. Sie können das Passwort jederzeit auf dieser Seite wieder einsehen und auch neu generieren. <text:span text:style-name="Strong_20_Emphasis">Wichtig:</text:span> Sollten Sie eines Ihrer Geräte verlieren, auf dem Sie dieses Passwort verwenden, generieren Sie hier <text:span text:style-name="Strong_20_Emphasis">unbedingt</text:span> ein neues Passwort, um einen Missbrauch Ihres Netzzugangs auszuschließen.</text:p>
        </text:list-item>
      </text:list>
      <text:p text:style-name="Text_20_body">Nutzen Sie bitte für die weiteren Schritt das generierte EAP-PWD-Passwort (<text:span text:style-name="Strong_20_Emphasis">nicht</text:span> Ihr TUC-Passwort); zur Unterscheidung wird das generierte Passwort im weiteren Verlauf „EAP-PWD-Passwort“ genannt.</text:p>
      <text:h text:style-name="Heading_20_2" text:outline-level="2"><text:bookmark-start text:name="__RefHeading___konfiguration_unter_ubuntu_22.04_lts_4"/><text:bookmark-start text:name="konfiguration_unter_ubuntu_22.04_lts"/>3. Konfiguration unter Ubuntu 22.04 LTS<text:bookmark-end text:name="__RefHeading___konfiguration_unter_ubuntu_22.04_lts_4"/><text:bookmark-end text:name="konfiguration_unter_ubuntu_22.04_lts"/></text:h>
      <text:list text:style-name="List_20_1" text:continue-numbering="false">
        <text:list-item>
          <text:p text:style-name="List_20_1_Content_First"> Klicken Sie im <text:span text:style-name="Strong_20_Emphasis">Gnome-Panel</text:span> auf das <text:span text:style-name="Strong_20_Emphasis">Netzwerk-Symbol</text:span>.</text:p>
        </text:list-item>
        <text:list-item>
          <text:p text:style-name="List_20_1_Content_Last"> Wählen Sie <text:span text:style-name="Strong_20_Emphasis">„eduroam“</text:span> aus.</text:p>
        </text:list-item>
      </text:list>
      <text:p text:style-name="Text_20_body"><draw:frame draw:style-name="mediacenter" draw:name="3" text:anchor-type="paragraph" draw:z-index="3" svg:width="10.583333333333cm" svg:height="17.404383429672cm"><draw:image xlink:href="Pictures/bcb405adfcd51500e9f6eb0235ab6016.png" xlink:type="simple" xlink:show="embed" xlink:actuate="onLoad"/></draw:frame></text:p>
      <text:list text:style-name="List_20_1" text:continue-numbering="false">
        <text:list-item>
          <text:p text:style-name="List_20_1_Content_First"> Es öffnet sich nun ein Dialog.</text:p>
        </text:list-item>
        <text:list-item>
          <text:p text:style-name="List_20_1_Content"> Wählen Sie „eduroam“ aus.</text:p>
        </text:list-item>
        <text:list-item>
          <text:p text:style-name="List_20_1_Content_Last"> Klicken Sie auf danach auf „Verbinden“.</text:p>
        </text:list-item>
      </text:list>
      <text:p text:style-name="Text_20_body"><draw:frame draw:style-name="mediacenter" draw:name="4" text:anchor-type="paragraph" draw:z-index="4" svg:width="10.583333333333cm" svg:height="10.981036882394cm"><draw:image xlink:href="Pictures/0a5b08ff6a0d0d6d025067f105616b1d.png" xlink:type="simple" xlink:show="embed" xlink:actuate="onLoad"/></draw:frame></text:p>
      <text:list text:style-name="List_20_1" text:continue-numbering="false">
        <text:list-item>
          <text:p text:style-name="List_20_1_Content_First"> Es öffnet sich nun ein Konfigurations-Dialog.</text:p>
        </text:list-item>
        <text:list-item>
          <text:p text:style-name="List_20_1_Content_Last"> Unter Autehntication wählen Sie die Methode <text:span text:style-name="Strong_20_Emphasis">PWD</text:span> aus.</text:p>
        </text:list-item>
      </text:list>
      <text:p text:style-name="Text_20_body"><draw:frame draw:style-name="mediacenter" draw:name="5" text:anchor-type="paragraph" draw:z-index="5" svg:width="10.583333333333cm" svg:height="8.6297789725209cm"><draw:image xlink:href="Pictures/88fb6e1f68baf305dedbe764e44510a1.png" xlink:type="simple" xlink:show="embed" xlink:actuate="onLoad"/></draw:frame></text:p>
      <text:list text:style-name="List_20_1" text:continue-numbering="false">
        <text:list-item>
          <text:p text:style-name="List_20_1_Content_First"> Setzen Sie den Benutzernamen auf „&lt;TUC-User&gt;@tu-clausthal.de“.</text:p>
        </text:list-item>
        <text:list-item>
          <text:p text:style-name="List_20_1_Content"> Setzen Sie als Passwort Ihr TUC-Passwort ein.</text:p>
        </text:list-item>
        <text:list-item>
          <text:p text:style-name="List_20_1_Content_Last"> Klicken Sie anschließend auf „Verbinden“.</text:p>
        </text:list-item>
      </text:list>
      <text:p text:style-name="Text_20_body"><draw:frame draw:style-name="mediacenter" draw:name="6" text:anchor-type="paragraph" draw:z-index="6" svg:width="10.583333333333cm" svg:height="8.6178571428571cm"><draw:image xlink:href="Pictures/08dcf54ca8e2dba887cc38dd561edd8b.png" xlink:type="simple" xlink:show="embed" xlink:actuate="onLoad"/></draw:frame></text:p>
      <text:list text:style-name="List_20_1" text:continue-numbering="false">
        <text:list-item>
          <text:p text:style-name="List_20_1_Content_First"> Die Verbindung wird nun aufgebaut.</text:p>
        </text:list-item>
        <text:list-item>
          <text:p text:style-name="List_20_1_Content_Last"> Im Erfolgsfall erscheint folgendes Fenster:</text:p>
        </text:list-item>
      </text:list>
      <text:p text:style-name="Text_20_body"><draw:frame draw:style-name="mediacenter" draw:name="7" text:anchor-type="paragraph" draw:z-index="7" svg:width="15.875cm" svg:height="13.202168367347cm"><draw:image xlink:href="Pictures/55156eeda75c263630fc6dcc39d0733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7::51:26</meta:creation-date>
    <dc:creator>Generated</dc:creator>
    <dc:date>2026-08-24T07::51:26</dc:date>
    <dc:language>en-US</dc:language>
    <meta:editing-cycles>1</meta:editing-cycles>
    <meta:editing-duration>PT0S</meta:editing-duration>
    <dc:title>netzwerk_und_internet:campus-wlan_wituc_eduroam:eduroam_mit_ubuntu_nutzen</dc:title>
  </office:meta>
</office:document-meta>
</file>