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7c872900011890e57618e902736e158.png"/>
  <manifest:file-entry manifest:media-type="image/png" manifest:full-path="Pictures/6aaddf32d079e81df7fabe2264628b05.png"/>
  <manifest:file-entry manifest:media-type="image/png" manifest:full-path="Pictures/00a56125494b272d6b92bcb456a60add.png"/>
  <manifest:file-entry manifest:media-type="image/png" manifest:full-path="Pictures/81b6e9ba751c2e428f85e5912d9254ff.png"/>
  <manifest:file-entry manifest:media-type="image/png" manifest:full-path="Pictures/235fd3bd8b704361daa60053e990de3f.png"/>
  <manifest:file-entry manifest:media-type="image/png" manifest:full-path="Pictures/a2c4b37ad28d1a07be400ef35bb04b8e.png"/>
  <manifest:file-entry manifest:media-type="image/png" manifest:full-path="Pictures/7a3e4d7eaadea66ff1174348ea75b050.png"/>
  <manifest:file-entry manifest:media-type="image/png" manifest:full-path="Pictures/58c69d73c9e2a9904ef5cdb81452c06b.png"/>
  <manifest:file-entry manifest:media-type="image/png" manifest:full-path="Pictures/6e9b36f562c39f26974529576359a26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tzwerk_und_internet:campus-wlan_wituc_eduroam:macosx"/><text:bookmark-start text:name="__RefHeading___eduroam_mit_macos_x_nutzen_1"/><text:bookmark-start text:name="eduroam_mit_macos_x_nutzen"/>eduroam mit MacOS X nutzen<text:bookmark-end text:name="__RefHeading___eduroam_mit_macos_x_nutzen_1"/><text:bookmark-end text:name="eduroam_mit_macos_x_nutzen"/></text:h>
      <text:p text:style-name="Text_20_body"><text:a xlink:type="simple" xlink:href="https://doku.tu-clausthal.de/doku.php?id=netzwerk_und_internet:en_wi-fi_eduroam:using_eduroam_with_macos_x" text:style-name="Internet_20_link" text:visited-style-name="Visited_20_Internet_20_Link">english version</text:a></text:p>
      <text:h text:style-name="Heading_20_2" text:outline-level="2"><text:bookmark-start text:name="__RefHeading___voraussetzung_2"/><text:bookmark-start text:name="voraussetzung"/>Voraussetzung<text:bookmark-end text:name="__RefHeading___voraussetzung_2"/><text:bookmark-end text:name="voraussetzung"/></text:h>
      <text:p text:style-name="Text_20_body">Vor der Wi-Fi Nutzung muss die  <text:a xlink:type="simple" xlink:href="https://service.rz.tu-clausthal.de/apps/radius/policy" text:style-name="Internet_20_link" text:visited-style-name="Visited_20_Internet_20_Link">Betriebsregelung elektronisch anerkannt werden</text:a>, sonst ist eine Nutzung von eduroam nicht möglich.</text:p>
      <text:p text:style-name="Text_20_body"><draw:frame draw:style-name="mediacenter" draw:name="0" text:anchor-type="paragraph" draw:z-index="0" svg:width="21.166666666667cm" style:rel-width="100%" svg:height="5.2916666666667cm" style:rel-height="scale"><draw:image xlink:href="Pictures/27c872900011890e57618e902736e158.png" xlink:type="simple" xlink:show="embed" xlink:actuate="onLoad"/></draw:frame></text:p>
      <text:h text:style-name="Heading_20_2" text:outline-level="2"><text:bookmark-start text:name="__RefHeading___einrichtung_macos_x_10.7_bis_10.13_3"/><text:bookmark-start text:name="einrichtung_macos_x_10.7_bis_10.13"/>Einrichtung (MacOS X 10.7 bis 10.13)<text:bookmark-end text:name="__RefHeading___einrichtung_macos_x_10.7_bis_10.13_3"/><text:bookmark-end text:name="einrichtung_macos_x_10.7_bis_10.13"/></text:h>
      <text:p text:style-name="Text_20_body">Laden Sie sich das aktuelle eduroam Profil herunter und starten Sie den Installationsprozess.</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Konfigurationsprofil: <text:a xlink:type="simple" xlink:href="https://doku.tu-clausthal.de/lib/exe/fetch.php?media=netzwerk_und_internet:campus-wlan_wituc_eduroam:eduroam.mobileconfig" text:style-name="Internet_20_link" text:visited-style-name="Visited_20_Internet_20_Link">eduroam</text:a> vom 09. Mai 2023</text:p>
          </table:table-cell>
        </table:table-row>
      </table:table>
      <text:p text:style-name="Text_20_body"><draw:frame draw:style-name="mediacenter" draw:name="1" text:anchor-type="paragraph" draw:z-index="1" svg:width="10.583333333333cm" svg:height="3.3312441968431cm"><draw:image xlink:href="Pictures/6aaddf32d079e81df7fabe2264628b05.png" xlink:type="simple" xlink:show="embed" xlink:actuate="onLoad"/></draw:frame><text:line-break/>
<draw:frame draw:style-name="mediacenter" draw:name="2" text:anchor-type="paragraph" draw:z-index="2" svg:width="18.520833333333cm" style:rel-width="100%" svg:height="12.234609120521cm" style:rel-height="scale"><draw:image xlink:href="Pictures/00a56125494b272d6b92bcb456a60add.png" xlink:type="simple" xlink:show="embed" xlink:actuate="onLoad"/></draw:frame><text:line-break/>
<draw:frame draw:style-name="mediacenter" draw:name="3" text:anchor-type="paragraph" draw:z-index="3" svg:width="7.9375cm" style:rel-width="100%" svg:height="9.3747960848287cm" style:rel-height="scale"><draw:image xlink:href="Pictures/81b6e9ba751c2e428f85e5912d9254ff.png" xlink:type="simple" xlink:show="embed" xlink:actuate="onLoad"/></draw:frame></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Das vorliegende Konfigurationsprofil ist aus technischen Gründen nicht signiert, weswegen es von Ihrem System als „Unsigniert“ bzw. „Unbekannt“ angezeigt wird. Sie können im Zweifel das als Klartext vorliegende Profil anschauen und so sicher stellen, dass es nur Konfigurationen vornimmt, die Sie wünschen.</text:p>
          </table:table-cell>
        </table:table-row>
      </table:table>
      <text:list text:style-name="List_20_1" text:continue-numbering="false">
        <text:list-item>
          <text:p text:style-name="LastListParagraph_List_20_1_Content_First"> Geben Sie anschließend Ihren TUC-User in der Form <text:span text:style-name="Strong_20_Emphasis">&lt;TUC-User&gt;@tu-clausthal.de</text:span> und Ihr TUC-Passwort ein und klicken Sie auf „Install“.<text:line-break/><text:line-break/></text:p>
        </text:list-item>
      </text:list>
      <text:p text:style-name="Text_20_body"><draw:frame draw:style-name="mediacenter" draw:name="4" text:anchor-type="paragraph" draw:z-index="4" svg:width="11.90625cm" svg:height="6.3110283066132cm"><draw:image xlink:href="Pictures/235fd3bd8b704361daa60053e990de3f.png" xlink:type="simple" xlink:show="embed" xlink:actuate="onLoad"/></draw:frame></text:p>
      <text:list text:style-name="List_20_1" text:continue-numbering="false">
        <text:list-item>
          <text:p text:style-name="LastListParagraph_List_20_1_Content_First"> Nach dem die Installation abgeschlossen ist, bekommen Sie eine Übersicht aller Veränderungen, die an Ihrem System durchgeführt wurden.</text:p>
        </text:list-item>
      </text:list>
      <text:p text:style-name="Text_20_body"><draw:frame draw:style-name="mediacenter" draw:name="5" text:anchor-type="paragraph" draw:z-index="5" svg:width="15.875cm" svg:height="10.497818358112cm"><draw:image xlink:href="Pictures/a2c4b37ad28d1a07be400ef35bb04b8e.png" xlink:type="simple" xlink:show="embed" xlink:actuate="onLoad"/></draw:frame></text:p>
      <text:list text:style-name="List_20_1" text:continue-numbering="false">
        <text:list-item>
          <text:p text:style-name="LastListParagraph_List_20_1_Content_First"> Eduroam ist nun erfolgreich installiert.</text:p>
        </text:list-item>
      </text:list>
      <text:h text:style-name="Heading_20_2" text:outline-level="2"><text:bookmark-start text:name="__RefHeading___ueberpruefen_der_installation_4"/><text:bookmark-start text:name="ueberpruefen_der_installation"/>Überprüfen der Installation<text:bookmark-end text:name="__RefHeading___ueberpruefen_der_installation_4"/><text:bookmark-end text:name="ueberpruefen_der_installation"/></text:h>
      <text:list text:style-name="List_20_1" text:continue-numbering="false">
        <text:list-item>
          <text:p text:style-name="LastListParagraph_List_20_1_Content_First"> In ihren Systemeinstellungen unter Netzwerk / Erweitert können Sie anschließend im Reiter 802.1x prüfen, ob das Profil „WiFi (eduroam)“ korrekt installiert wurde.</text:p>
        </text:list-item>
      </text:list>
      <text:p text:style-name="Text_20_body"><draw:frame draw:style-name="mediacenter" draw:name="6" text:anchor-type="paragraph" draw:z-index="6" svg:width="13.229166666667cm" svg:height="9.2287300399202cm"><draw:image xlink:href="Pictures/7a3e4d7eaadea66ff1174348ea75b050.png" xlink:type="simple" xlink:show="embed" xlink:actuate="onLoad"/></draw:frame><text:line-break/>
<draw:frame draw:style-name="mediacenter" draw:name="7" text:anchor-type="paragraph" draw:z-index="7" svg:width="13.229166666667cm" svg:height="11.486402195609cm"><draw:image xlink:href="Pictures/58c69d73c9e2a9904ef5cdb81452c06b.png" xlink:type="simple" xlink:show="embed" xlink:actuate="onLoad"/></draw:frame><text:line-break/>
<draw:frame draw:style-name="mediacenter" draw:name="8" text:anchor-type="paragraph" draw:z-index="8" svg:width="17.197916666667cm" style:rel-width="100%" svg:height="8.722103909465cm" style:rel-height="scale"><draw:image xlink:href="Pictures/6e9b36f562c39f26974529576359a26c.png" xlink:type="simple" xlink:show="embed" xlink:actuate="onLoad"/></draw:frame></text:p>
      <text:list text:style-name="List_20_1" text:continue-numbering="false">
        <text:list-item>
          <text:p text:style-name="LastListParagraph_List_20_1_Content_First"> Anschließen sollten sie sich nun mit eduroam verbinden können.</text:p>
        </text:list-item>
      </text:list>
      <text:h text:style-name="Heading_20_2" text:outline-level="2"><text:bookmark-start text:name="__RefHeading___hinweise_5"/><text:bookmark-start text:name="hinweise"/>Hinweise<text:bookmark-end text:name="__RefHeading___hinweise_5"/><text:bookmark-end text:name="hinweise"/></text:h>
      <text:list text:style-name="List_20_1" text:continue-numbering="false">
        <text:list-item>
          <text:p text:style-name="List_20_1_Content_First"> Sobald ein Hotspot aus dem Bereich eduroam (alle Hotspot der TU Clausthal) verfügbar ist, wählt MacOS X dieses Profil aus.  Weitere Einstellungen sind nicht notwendig.</text:p>
        </text:list-item>
        <text:list-item>
          <text:p text:style-name="List_20_1_Content"> Das Übertragungsvolumen ist begrenzt.  Eine aktuelle Übersicht über das Quota kann <text:a xlink:type="simple" xlink:href="https://service.rz.tu-clausthal.de/apps/radius/traffic" text:style-name="Internet_20_link" text:visited-style-name="Visited_20_Internet_20_Link">online</text:a> eingesehen werden.</text:p>
        </text:list-item>
        <text:list-item>
          <text:p text:style-name="List_20_1_Content_Last"> Aufgrund der Volumenbeschränkung sollten Sie wann immer möglich auf das kabelgebundene Netz zurück greif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00::08:02</meta:creation-date>
    <dc:creator>Generated</dc:creator>
    <dc:date>2026-08-18T00::08:02</dc:date>
    <dc:language>en-US</dc:language>
    <meta:editing-cycles>1</meta:editing-cycles>
    <meta:editing-duration>PT0S</meta:editing-duration>
    <dc:title>netzwerk_und_internet:campus-wlan_wituc_eduroam:macosx</dc:title>
  </office:meta>
</office:document-meta>
</file>