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c872900011890e57618e902736e158.png"/>
  <manifest:file-entry manifest:media-type="image/png" manifest:full-path="Pictures/1dde9dc3801fee2577f723b79c575440.png"/>
  <manifest:file-entry manifest:media-type="image/png" manifest:full-path="Pictures/27abda531fc36d9440b97d0c27e559a6.png"/>
  <manifest:file-entry manifest:media-type="image/png" manifest:full-path="Pictures/bcb405adfcd51500e9f6eb0235ab6016.png"/>
  <manifest:file-entry manifest:media-type="image/png" manifest:full-path="Pictures/0a5b08ff6a0d0d6d025067f105616b1d.png"/>
  <manifest:file-entry manifest:media-type="image/png" manifest:full-path="Pictures/88fb6e1f68baf305dedbe764e44510a1.png"/>
  <manifest:file-entry manifest:media-type="image/png" manifest:full-path="Pictures/08dcf54ca8e2dba887cc38dd561edd8b.png"/>
  <manifest:file-entry manifest:media-type="image/png" manifest:full-path="Pictures/55156eeda75c263630fc6dcc39d073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_und_internet:en_wi-fi_eduroam:using_eduroam_on_ubuntu"/><text:bookmark-start text:name="__RefHeading___en_using_eduroam_on_ubuntu_22.04_lts_1"/><text:bookmark-start text:name="en_using_eduroam_on_ubuntu_22.04_lts"/>[EN] Using eduroam on Ubuntu 22.04 LTS<text:bookmark-end text:name="__RefHeading___en_using_eduroam_on_ubuntu_22.04_lts_1"/><text:bookmark-end text:name="en_using_eduroam_on_ubuntu_22.04_lts"/></text:h>
      <text:p text:style-name="Text_20_body"><text:a xlink:type="simple" xlink:href="https://doku.tu-clausthal.de/doku.php?id=netzwerk_und_internet:campus-wlan_wituc_eduroam:eduroam_mit_ubuntu_nutzen" text:style-name="Internet_20_link" text:visited-style-name="Visited_20_Internet_20_Link">deutsche version</text:a></text:p>
      <text:h text:style-name="Heading_20_2" text:outline-level="2"><text:bookmark-start text:name="__RefHeading___requirements_2"/><text:bookmark-start text:name="requirements"/>1. Requirements<text:bookmark-end text:name="__RefHeading___requirements_2"/><text:bookmark-end text:name="requirements"/></text:h>
      <text:p text:style-name="Text_20_body">You have to accept the WiFi Conditions once to use the WiFi.
WiFi Conditions: <text:a xlink:type="simple" xlink:href="https://service.rz.tu-clausthal.de/apps/radius/policy" text:style-name="Internet_20_link" text:visited-style-name="Visited_20_Internet_20_Link">https://service.rz.tu-clausthal.de/apps/radius/policy</text:a>
<draw:frame draw:style-name="mediacenter" draw:name="0" text:anchor-type="paragraph" draw:z-index="0" svg:width="21.166666666667cm" style:rel-width="100%" svg:height="5.2916666666667cm" style:rel-height="scale"><draw:image xlink:href="Pictures/27c872900011890e57618e902736e158.png" xlink:type="simple" xlink:show="embed" xlink:actuate="onLoad"/></draw:frame></text:p>
      <text:h text:style-name="Heading_20_2" text:outline-level="2"><text:bookmark-start text:name="__RefHeading___generating_an_eap-pwd_password_3"/><text:bookmark-start text:name="generating_an_eap-pwd_password"/>2. Generating an EAP-PWD password<text:bookmark-end text:name="__RefHeading___generating_an_eap-pwd_password_3"/><text:bookmark-end text:name="generating_an_eap-pwd_password"/></text:h>
      <text:p text:style-name="Text_20_body">The following method is based on „EAP-PWD“. To use this method, please follow the steps to generate your password for EAP-PWD:</text:p>
      <text:list text:style-name="List_20_1" text:continue-numbering="false">
        <text:list-item>
          <text:p text:style-name="List_20_1_Content_First"> Use a web-browser to log in to <text:a xlink:type="simple" xlink:href="https://service.rz.tu-clausthal.de" text:style-name="Internet_20_link" text:visited-style-name="Visited_20_Internet_20_Link">https://service.rz.tu-clausthal.de</text:a> with your TUC-User and the TUC-Password.</text:p>
        </text:list-item>
        <text:list-item>
          <text:p text:style-name="List_20_1_Content_Last"> On the mainpage choose „Nutzer-Service“ then „WLAN“ and next „EAP-PWD“:</text:p>
        </text:list-item>
      </text:list>
      <text:p text:style-name="Text_20_body"><draw:frame draw:style-name="mediacenter" draw:name="Startseite service.rz Legend" text:anchor-type="paragraph" draw:z-index="0" svg:width="15.875cm"><draw:text-box><text:p text:style-name="legendcenter"><draw:frame draw:style-name="mediacenter" draw:name="Startseite service.rz" text:anchor-type="paragraph" draw:z-index="1" svg:width="15.875cm" svg:height="4.9215933669791cm"><draw:image xlink:href="Pictures/1dde9dc3801fee2577f723b79c575440.png" xlink:type="simple" xlink:show="embed" xlink:actuate="onLoad"/></draw:frame>Startseite service.rz</text:p></draw:text-box></draw:frame></text:p>
      <text:list text:style-name="List_20_1" text:continue-numbering="false">
        <text:list-item>
          <text:p text:style-name="LastListParagraph_List_20_1_Content_First"> Before generating a password, please secure that no other person is watching, because of the password being displayed unencrypted. To generate this EAP-PWD password please click on <text:span text:style-name="Strong_20_Emphasis">(neues) Passwort generieren</text:span>.</text:p>
        </text:list-item>
      </text:list>
      <text:p text:style-name="Text_20_body"><draw:frame draw:style-name="mediacenter" draw:name="2" text:anchor-type="paragraph" draw:z-index="2" svg:width="15.875cm" svg:height="5.9459920920201cm"><draw:image xlink:href="Pictures/27abda531fc36d9440b97d0c27e559a6.png" xlink:type="simple" xlink:show="embed" xlink:actuate="onLoad"/></draw:frame></text:p>
      <text:list text:style-name="List_20_1" text:continue-numbering="false">
        <text:list-item>
          <text:p text:style-name="LastListParagraph_List_20_1_Content_First"> The new EAP-PWD password will be displayed. To make it easier we recommend you to copy that password now. Important: If one of your devices, which uses this password, get lost, please generate a new EAP-PWD password to prevent misusage.</text:p>
        </text:list-item>
      </text:list>
      <text:p text:style-name="Text_20_body">For the next steps please use the recently generated EAP-PWD-Password (<text:span text:style-name="Strong_20_Emphasis">not</text:span> the TUC-Password)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recently generated EAP-PWD-Passwort is <text:span text:style-name="Strong_20_Emphasis">not valid for any other service</text:span>! For other services of the TU Clausthal use your general TUC-Password.</text:p>
          </table:table-cell>
        </table:table-row>
      </table:table>
      <text:h text:style-name="Heading_20_2" text:outline-level="2"><text:bookmark-start text:name="__RefHeading___configuration_in_ubuntu_22.04_lts_4"/><text:bookmark-start text:name="configuration_in_ubuntu_22.04_lts"/>3. Configuration in Ubuntu 22.04 LTS<text:bookmark-end text:name="__RefHeading___configuration_in_ubuntu_22.04_lts_4"/><text:bookmark-end text:name="configuration_in_ubuntu_22.04_lts"/></text:h>
      <text:list text:style-name="List_20_1" text:continue-numbering="false">
        <text:list-item>
          <text:p text:style-name="List_20_1_Content_First"> Please click in <text:span text:style-name="Strong_20_Emphasis">Gnome-Panel</text:span> on the<text:span text:style-name="Strong_20_Emphasis">Network-Icon</text:span>.</text:p>
        </text:list-item>
        <text:list-item>
          <text:p text:style-name="List_20_1_Content_Last"> Choose <text:span text:style-name="Strong_20_Emphasis">„eduroam“</text:span>.</text:p>
        </text:list-item>
      </text:list>
      <text:p text:style-name="Text_20_body"><draw:frame draw:style-name="mediacenter" draw:name="3" text:anchor-type="paragraph" draw:z-index="3" svg:width="10.583333333333cm" svg:height="17.404383429672cm"><draw:image xlink:href="Pictures/bcb405adfcd51500e9f6eb0235ab6016.png" xlink:type="simple" xlink:show="embed" xlink:actuate="onLoad"/></draw:frame></text:p>
      <text:list text:style-name="List_20_1" text:continue-numbering="false">
        <text:list-item>
          <text:p text:style-name="List_20_1_Content_First"> A dialog will open now.</text:p>
        </text:list-item>
        <text:list-item>
          <text:p text:style-name="List_20_1_Content"> Choose „eduroam“.</text:p>
        </text:list-item>
        <text:list-item>
          <text:p text:style-name="List_20_1_Content_Last"> Now click on „Connect“.</text:p>
        </text:list-item>
      </text:list>
      <text:p text:style-name="Text_20_body"><draw:frame draw:style-name="mediacenter" draw:name="4" text:anchor-type="paragraph" draw:z-index="4" svg:width="10.583333333333cm" svg:height="10.981036882394cm"><draw:image xlink:href="Pictures/0a5b08ff6a0d0d6d025067f105616b1d.png" xlink:type="simple" xlink:show="embed" xlink:actuate="onLoad"/></draw:frame></text:p>
      <text:list text:style-name="List_20_1" text:continue-numbering="false">
        <text:list-item>
          <text:p text:style-name="List_20_1_Content_First"> A configuratipn-dialog will open now.</text:p>
        </text:list-item>
        <text:list-item>
          <text:p text:style-name="List_20_1_Content_Last"> On authentication choose the method <text:span text:style-name="Strong_20_Emphasis">PWD</text:span>.</text:p>
        </text:list-item>
      </text:list>
      <text:p text:style-name="Text_20_body"><draw:frame draw:style-name="mediacenter" draw:name="5" text:anchor-type="paragraph" draw:z-index="5" svg:width="10.583333333333cm" svg:height="8.6297789725209cm"><draw:image xlink:href="Pictures/88fb6e1f68baf305dedbe764e44510a1.png" xlink:type="simple" xlink:show="embed" xlink:actuate="onLoad"/></draw:frame></text:p>
      <text:list text:style-name="List_20_1" text:continue-numbering="false">
        <text:list-item>
          <text:p text:style-name="List_20_1_Content_First"> Set „&lt;TUC-User&gt;@tu-clausthal.de“ as the username.</text:p>
        </text:list-item>
        <text:list-item>
          <text:p text:style-name="List_20_1_Content"> Set the EAP-PWD-Password as the password.</text:p>
        </text:list-item>
        <text:list-item>
          <text:p text:style-name="List_20_1_Content_Last"> Now click on „Connect“.</text:p>
        </text:list-item>
      </text:list>
      <text:p text:style-name="Text_20_body"><draw:frame draw:style-name="mediacenter" draw:name="6" text:anchor-type="paragraph" draw:z-index="6" svg:width="10.583333333333cm" svg:height="8.6178571428571cm"><draw:image xlink:href="Pictures/08dcf54ca8e2dba887cc38dd561edd8b.png" xlink:type="simple" xlink:show="embed" xlink:actuate="onLoad"/></draw:frame></text:p>
      <text:list text:style-name="List_20_1" text:continue-numbering="false">
        <text:list-item>
          <text:p text:style-name="List_20_1_Content_First"> The connection will be initiated .</text:p>
        </text:list-item>
        <text:list-item>
          <text:p text:style-name="List_20_1_Content_Last"> If successfully, following windows will open:</text:p>
        </text:list-item>
      </text:list>
      <text:p text:style-name="Text_20_body"><draw:frame draw:style-name="mediacenter" draw:name="7" text:anchor-type="paragraph" draw:z-index="7" svg:width="15.875cm" svg:height="13.202168367347cm"><draw:image xlink:href="Pictures/55156eeda75c263630fc6dcc39d073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24:19</meta:creation-date>
    <dc:creator>Generated</dc:creator>
    <dc:date>2026-08-14T17::24:19</dc:date>
    <dc:language>en-US</dc:language>
    <meta:editing-cycles>1</meta:editing-cycles>
    <meta:editing-duration>PT0S</meta:editing-duration>
    <dc:title>netzwerk_und_internet:en_wi-fi_eduroam:using_eduroam_on_ubuntu</dc:title>
  </office:meta>
</office:document-meta>
</file>