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f14df1cdd0b5bc630ab121bd9333e2c.png"/>
  <manifest:file-entry manifest:media-type="image/png" manifest:full-path="Pictures/3d876b93630420908c60926457c1ac32.png"/>
  <manifest:file-entry manifest:media-type="image/png" manifest:full-path="Pictures/79c08b7bb5338d00235904c23eeec11f.png"/>
  <manifest:file-entry manifest:media-type="image/png" manifest:full-path="Pictures/20bee1d54fcd729ea3199df58bfe7ebb.png"/>
  <manifest:file-entry manifest:media-type="image/png" manifest:full-path="Pictures/433143d8a418adcf6319220168969a03.png"/>
  <manifest:file-entry manifest:media-type="image/png" manifest:full-path="Pictures/9ea592da20b056c4cb8140bd1fc89651.png"/>
  <manifest:file-entry manifest:media-type="image/png" manifest:full-path="Pictures/ce7d3d4242d8d901018cfb5f6a8947f3.png"/>
  <manifest:file-entry manifest:media-type="image/png" manifest:full-path="Pictures/8564b917fbbce8dd1fc0ed850880f74c.png"/>
  <manifest:file-entry manifest:media-type="image/png" manifest:full-path="Pictures/2b6b20ca74efe010c08fff8a1d1bf8c5.png"/>
  <manifest:file-entry manifest:media-type="image/png" manifest:full-path="Pictures/48320ca5f221ce2f7ede046c3bfc76db.png"/>
  <manifest:file-entry manifest:media-type="image/png" manifest:full-path="Pictures/e7b8a56769cf54ef297b8337b7b0829b.png"/>
  <manifest:file-entry manifest:media-type="image/png" manifest:full-path="Pictures/899a1c97203420368743142fb603e6d9.png"/>
  <manifest:file-entry manifest:media-type="image/png" manifest:full-path="Pictures/3a6354dec48fa00f4cc2b6bb3a1b7e28.png"/>
  <manifest:file-entry manifest:media-type="image/png" manifest:full-path="Pictures/0fcb0f4f510c04d4995c68f093ff942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_und_internet:vpn:openvpn_ios"/><text:bookmark-start text:name="__RefHeading___openvpn_mit_ios_1"/><text:bookmark-start text:name="openvpn_mit_ios"/>OpenVPN® mit iOS<text:bookmark-end text:name="__RefHeading___openvpn_mit_ios_1"/><text:bookmark-end text:name="openvpn_mit_ios"/></text:h>
      <text:p text:style-name="Text_20_body">In dieser Anleitung wird die Einrichtung des TU Clausthal VPNs (OpenVPN®) am Beispiel von iOS (iPhone/iPad) beschrieben.</text:p>
      <text:h text:style-name="Heading_20_2" text:outline-level="2"><text:bookmark-start text:name="__RefHeading___voraussetzungen_2"/><text:bookmark-start text:name="voraussetzungen"/>1. Voraussetzungen<text:bookmark-end text:name="__RefHeading___voraussetzungen_2"/><text:bookmark-end text:name="voraussetzungen"/></text:h>
      <text:list text:style-name="List_20_1" text:continue-numbering="false">
        <text:list-item>
          <text:p text:style-name="LastListParagraph_List_20_1_Content_First"> Um eine Verbindung zum VPN herzustellen, benötigen Sie einen gültigen TUC-Account.</text:p>
        </text:list-item>
      </text:list>
      <text:h text:style-name="Heading_20_2" text:outline-level="2"><text:bookmark-start text:name="__RefHeading___installation_des_clients_3"/><text:bookmark-start text:name="installation_des_clients"/>2. Installation des Clients<text:bookmark-end text:name="__RefHeading___installation_des_clients_3"/><text:bookmark-end text:name="installation_des_clients"/></text:h>
      <text:list text:style-name="List_20_1" text:continue-numbering="false">
        <text:list-item>
          <text:p text:style-name="LastListParagraph_List_20_1_Content_First"> Öffnen Sie den <text:span text:style-name="Emphasis">App Store</text:span>.</text:p>
        </text:list-item>
      </text:list>
      <text:p text:style-name="Text_20_body"><draw:frame draw:style-name="mediacenter" draw:name="0" text:anchor-type="paragraph" draw:z-index="0" svg:width="7.9375cm" style:rel-width="100%" svg:height="13.758333333333cm" style:rel-height="scale"><draw:image xlink:href="Pictures/ff14df1cdd0b5bc630ab121bd9333e2c.png" xlink:type="simple" xlink:show="embed" xlink:actuate="onLoad"/></draw:frame></text:p>
      <text:list text:style-name="List_20_1" text:continue-numbering="false">
        <text:list-item>
          <text:p text:style-name="LastListParagraph_List_20_1_Content_First"> Suchen Sie über die Suchfunktion des App Store nach <text:span text:style-name="Emphasis">OpenVPN Connect</text:span> und wählen Sie ersten Punkt aus.</text:p>
        </text:list-item>
      </text:list>
      <text:p text:style-name="Text_20_body"><draw:frame draw:style-name="mediacenter" draw:name="1" text:anchor-type="paragraph" draw:z-index="1" svg:width="7.9375cm" style:rel-width="100%" svg:height="13.758333333333cm" style:rel-height="scale"><draw:image xlink:href="Pictures/3d876b93630420908c60926457c1ac32.png" xlink:type="simple" xlink:show="embed" xlink:actuate="onLoad"/></draw:frame></text:p>
      <text:list text:style-name="List_20_1" text:continue-numbering="false">
        <text:list-item>
          <text:p text:style-name="LastListParagraph_List_20_1_Content_First"> Wählen Sie die App <text:span text:style-name="Emphasis">OpenVPN Connect</text:span> aus und drücken Sie <text:span text:style-name="Emphasis">LADEN</text:span>.</text:p>
        </text:list-item>
      </text:list>
      <text:p text:style-name="Text_20_body"><draw:frame draw:style-name="mediacenter" draw:name="2" text:anchor-type="paragraph" draw:z-index="2" svg:width="7.9375cm" style:rel-width="100%" svg:height="13.758333333333cm" style:rel-height="scale"><draw:image xlink:href="Pictures/79c08b7bb5338d00235904c23eeec11f.png" xlink:type="simple" xlink:show="embed" xlink:actuate="onLoad"/></draw:frame></text:p>
      <text:list text:style-name="List_20_1" text:continue-numbering="false">
        <text:list-item>
          <text:p text:style-name="LastListParagraph_List_20_1_Content_First"> Melden Sie sich ggf. mit Ihrer Apple-ID am App Store an.</text:p>
        </text:list-item>
      </text:list>
      <text:p text:style-name="Text_20_body"><draw:frame draw:style-name="mediacenter" draw:name="3" text:anchor-type="paragraph" draw:z-index="3" svg:width="7.9375cm" style:rel-width="100%" svg:height="13.758333333333cm" style:rel-height="scale"><draw:image xlink:href="Pictures/20bee1d54fcd729ea3199df58bfe7ebb.png" xlink:type="simple" xlink:show="embed" xlink:actuate="onLoad"/></draw:frame></text:p>
      <text:list text:style-name="List_20_1" text:continue-numbering="false">
        <text:list-item>
          <text:p text:style-name="LastListParagraph_List_20_1_Content_First"> Sie können den App Store nach Abschluss der Installation der App <text:span text:style-name="Emphasis">OpenVPN Connect</text:span> schließen. Setzen Sie die Konfiguration des VPN-Clients dann unter <text:a xlink:type="simple" xlink:href="#__RefHeading___einrichtung_des_clients_4" text:style-name="Local_20_link" text:visited-style-name="Visited_20_Local_20_Link">3 Einrichtung des Clients</text:a> fort.</text:p>
        </text:list-item>
      </text:list>
      <text:h text:style-name="Heading_20_2" text:outline-level="2"><text:bookmark-start text:name="__RefHeading___einrichtung_des_clients_4"/><text:bookmark-start text:name="einrichtung_des_clients"/>3. Einrichtung des Clients<text:bookmark-end text:name="__RefHeading___einrichtung_des_clients_4"/><text:bookmark-end text:name="einrichtung_des_clients"/></text:h>
      <text:list text:style-name="List_20_1" text:continue-numbering="false">
        <text:list-item>
          <text:p text:style-name="LastListParagraph_List_20_1_Content_First"> Laden Sie sich eine OpenVPN-Konfigurationsdatei herunter, indem Sie den Download-Link auf Ihrem iOS-Gerät (iPhone/iPad) mit dem Web-Browser anklicken. Der Web-Browser bietet Ihnen dann an, die Konfigurationsdatei im OpenVPN-Client zu öffnen und sie zu importieren. Wählen Sie hierzu <text:span text:style-name="Emphasis">In „OpenVPN“ öffnen</text:span> aus.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Numbering_20_1" text:continue-numbering="false">
              <text:list-item>
                <text:p text:style-name="Numbering_20_1_Content_First"> <text:a xlink:type="simple" xlink:href="https://doku.tu-clausthal.de/lib/exe/fetch.php?media=netzwerk_und_internet:vpn:profile:tuc-mitarbeiter.ovpn" text:style-name="Internet_20_link" text:visited-style-name="Visited_20_Internet_20_Link">VPN für Mitarbeiter/in </text:a> <text:line-break/><text:line-break/></text:p>
              </text:list-item>
              <text:list-item>
                <text:p text:style-name="Numbering_20_1_Content_Last"> <text:a xlink:type="simple" xlink:href="https://doku.tu-clausthal.de/lib/exe/fetch.php?media=netzwerk_und_internet:vpn:profile:tuc-studenten.ovpn" text:style-name="Internet_20_link" text:visited-style-name="Visited_20_Internet_20_Link">VPN für Student/in </text:a></text:p>
              </text:list-item>
            </text:list>
          </table:table-cell>
        </table:table-row>
      </table:table>
      <text:p text:style-name="Text_20_body"><draw:frame draw:style-name="mediacenter" draw:name="4" text:anchor-type="paragraph" draw:z-index="4" svg:width="7.9375cm" style:rel-width="100%" svg:height="13.758333333333cm" style:rel-height="scale"><draw:image xlink:href="Pictures/433143d8a418adcf6319220168969a03.png" xlink:type="simple" xlink:show="embed" xlink:actuate="onLoad"/></draw:frame></text:p>
      <text:list text:style-name="List_20_1" text:continue-numbering="false">
        <text:list-item>
          <text:p text:style-name="LastListParagraph_List_20_1_Content_First"> Lesen und akzeptieren Sie die Nutzungsbedingungen indem Sie auf <text:span text:style-name="Emphasis">AGREE</text:span> drücken.</text:p>
        </text:list-item>
      </text:list>
      <text:p text:style-name="Text_20_body"><draw:frame draw:style-name="mediacenter" draw:name="5" text:anchor-type="paragraph" draw:z-index="5" svg:width="7.9375cm" style:rel-width="100%" svg:height="13.758333333333cm" style:rel-height="scale"><draw:image xlink:href="Pictures/9ea592da20b056c4cb8140bd1fc89651.png" xlink:type="simple" xlink:show="embed" xlink:actuate="onLoad"/></draw:frame></text:p>
      <text:list text:style-name="List_20_1" text:continue-numbering="false">
        <text:list-item>
          <text:p text:style-name="LastListParagraph_List_20_1_Content_First"> Wählen Sie <text:span text:style-name="Emphasis">ADD</text:span> aus, um die Konfigurationsdatei zu importieren.</text:p>
        </text:list-item>
      </text:list>
      <text:p text:style-name="Text_20_body"><draw:frame draw:style-name="mediacenter" draw:name="6" text:anchor-type="paragraph" draw:z-index="6" svg:width="7.9375cm" style:rel-width="100%" svg:height="13.74775cm" style:rel-height="scale"><draw:image xlink:href="Pictures/ce7d3d4242d8d901018cfb5f6a8947f3.png" xlink:type="simple" xlink:show="embed" xlink:actuate="onLoad"/></draw:frame></text:p>
      <text:list text:style-name="List_20_1" text:continue-numbering="false">
        <text:list-item>
          <text:p text:style-name="LastListParagraph_List_20_1_Content_First"> Geben Sie dem OpenVPN-Profil einen Namen (z.B. <text:span text:style-name="Emphasis">TUC VPN</text:span>), geben Sie unter <text:span text:style-name="Emphasis">Username</text:span> Ihren TUC-User ein und drücken Sie auf <text:span text:style-name="Emphasis">ADD</text:span>.</text:p>
        </text:list-item>
      </text:list>
      <text:p text:style-name="Text_20_body"><draw:frame draw:style-name="mediacenter" draw:name="7" text:anchor-type="paragraph" draw:z-index="7" svg:width="7.9375cm" style:rel-width="100%" svg:height="15.882055555556cm" style:rel-height="scale"><draw:image xlink:href="Pictures/8564b917fbbce8dd1fc0ed850880f74c.png" xlink:type="simple" xlink:show="embed" xlink:actuate="onLoad"/></draw:frame></text:p>
      <text:list text:style-name="List_20_1" text:continue-numbering="false">
        <text:list-item>
          <text:p text:style-name="LastListParagraph_List_20_1_Content_First"> Wählen Sie <text:span text:style-name="Emphasis">Allow</text:span> aus, um das Profil für die VPN-Verbindung einzurichten.</text:p>
        </text:list-item>
      </text:list>
      <text:p text:style-name="Text_20_body"><draw:frame draw:style-name="mediacenter" draw:name="8" text:anchor-type="paragraph" draw:z-index="8" svg:width="7.9375cm" style:rel-width="100%" svg:height="15.945555555556cm" style:rel-height="scale"><draw:image xlink:href="Pictures/2b6b20ca74efe010c08fff8a1d1bf8c5.png" xlink:type="simple" xlink:show="embed" xlink:actuate="onLoad"/></draw:frame></text:p>
      <text:list text:style-name="List_20_1" text:continue-numbering="false">
        <text:list-item>
          <text:p text:style-name="LastListParagraph_List_20_1_Content_First"> Das OpenVPN-Profil ist jetzt unter dem von Ihnen gewählten Namen auswählbar. Sie können nun den Schiebeschalter dazu verwenden, um eine VPN-Verbindung aufzubauen (siehe auch <text:a xlink:type="simple" xlink:href="#__RefHeading___verbindung_zum_vpn_5" text:style-name="Local_20_link" text:visited-style-name="Visited_20_Local_20_Link">4 Verbindung zum VPN</text:a>).</text:p>
        </text:list-item>
      </text:list>
      <text:p text:style-name="Text_20_body"><draw:frame draw:style-name="mediacenter" draw:name="9" text:anchor-type="paragraph" draw:z-index="9" svg:width="7.9375cm" style:rel-width="100%" svg:height="13.758333333333cm" style:rel-height="scale"><draw:image xlink:href="Pictures/48320ca5f221ce2f7ede046c3bfc76db.png" xlink:type="simple" xlink:show="embed" xlink:actuate="onLoad"/></draw:frame></text:p>
      <text:h text:style-name="Heading_20_2" text:outline-level="2"><text:bookmark-start text:name="__RefHeading___verbindung_zum_vpn_5"/><text:bookmark-start text:name="verbindung_zum_vpn"/>4. Verbindung zum VPN<text:bookmark-end text:name="__RefHeading___verbindung_zum_vpn_5"/><text:bookmark-end text:name="verbindung_zum_vpn"/></text:h>
      <text:list text:style-name="List_20_1" text:continue-numbering="false">
        <text:list-item>
          <text:p text:style-name="LastListParagraph_List_20_1_Content_First"> Betätigen Sie den Schiebeschalter beim OpenVPN-Profil mit der Bezeichnung <text:span text:style-name="Emphasis">TUC VPN</text:span>, geben Sie Ihr TUC-Passwort ein und bestätigen Sie mit <text:span text:style-name="Emphasis">OK</text:span>.</text:p>
        </text:list-item>
      </text:list>
      <text:p text:style-name="Text_20_body"><draw:frame draw:style-name="mediacenter" draw:name="10" text:anchor-type="paragraph" draw:z-index="10" svg:width="7.9375cm" style:rel-width="100%" svg:height="13.758333333333cm" style:rel-height="scale"><draw:image xlink:href="Pictures/e7b8a56769cf54ef297b8337b7b0829b.png" xlink:type="simple" xlink:show="embed" xlink:actuate="onLoad"/></draw:frame></text:p>
      <text:list text:style-name="List_20_1" text:continue-numbering="false">
        <text:list-item>
          <text:p text:style-name="LastListParagraph_List_20_1_Content_First"> Bestätigen Sie die Fragen, ob eine VPN-Verbindung hergestellt werden darf, mit <text:span text:style-name="Emphasis">YES</text:span>.</text:p>
        </text:list-item>
      </text:list>
      <text:p text:style-name="Text_20_body"><draw:frame draw:style-name="mediacenter" draw:name="11" text:anchor-type="paragraph" draw:z-index="11" svg:width="7.9375cm" style:rel-width="100%" svg:height="13.758333333333cm" style:rel-height="scale"><draw:image xlink:href="Pictures/899a1c97203420368743142fb603e6d9.png" xlink:type="simple" xlink:show="embed" xlink:actuate="onLoad"/></draw:frame></text:p>
      <text:list text:style-name="List_20_1" text:continue-numbering="false">
        <text:list-item>
          <text:p text:style-name="LastListParagraph_List_20_1_Content_First"> Wenn der Schiebeschalter nun grün gefärbt ist und dort <text:span text:style-name="Emphasis">CONNECTED</text:span> zu lesen ist, haben Sie erfolgreich eine VPN-Verbindung aufgebaut. Unter <text:span text:style-name="Emphasis">CONNECTION STATS</text:span> sollte nun auch Aktivität zu sehen sein.</text:p>
        </text:list-item>
      </text:list>
      <text:p text:style-name="Text_20_body"><draw:frame draw:style-name="mediacenter" draw:name="12" text:anchor-type="paragraph" draw:z-index="12" svg:width="7.9375cm" style:rel-width="100%" svg:height="13.758333333333cm" style:rel-height="scale"><draw:image xlink:href="Pictures/3a6354dec48fa00f4cc2b6bb3a1b7e28.png" xlink:type="simple" xlink:show="embed" xlink:actuate="onLoad"/></draw:frame></text:p>
      <text:list text:style-name="List_20_1" text:continue-numbering="false">
        <text:list-item>
          <text:p text:style-name="LastListParagraph_List_20_1_Content_First"> Um die VPN-Verbindung wieder zu beenden betätigen Sie wieder den Schiebeschalter und bestätigen Sie die Frage, ob die VPN-Verbindung beendet werden soll, ggf. mit <text:span text:style-name="Emphasis">OK</text:span>. Für die Zukunft können Sie diese Rückfrage ggf. deaktivieren, indem Sie bei <text:span text:style-name="Emphasis">Don't show again</text:span> ein Häkchen setzen.</text:p>
        </text:list-item>
      </text:list>
      <text:p text:style-name="Text_20_body"><draw:frame draw:style-name="mediacenter" draw:name="13" text:anchor-type="paragraph" draw:z-index="13" svg:width="7.9375cm" style:rel-width="100%" svg:height="13.758333333333cm" style:rel-height="scale"><draw:image xlink:href="Pictures/0fcb0f4f510c04d4995c68f093ff942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2::48:21</meta:creation-date>
    <dc:creator>Generated</dc:creator>
    <dc:date>2026-08-25T02::48:21</dc:date>
    <dc:language>en-US</dc:language>
    <meta:editing-cycles>1</meta:editing-cycles>
    <meta:editing-duration>PT0S</meta:editing-duration>
    <dc:title>netzwerk_und_internet:vpn:openvpn_ios</dc:title>
  </office:meta>
</office:document-meta>
</file>