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efe2583385daf9c3f8a9d02611df1c8.png"/>
  <manifest:file-entry manifest:media-type="image/png" manifest:full-path="Pictures/266a546a03e21c8ac1a629103ccce3cc.png"/>
  <manifest:file-entry manifest:media-type="image/png" manifest:full-path="Pictures/8a7245f061701a68d8e84e5154ba7b28.png"/>
  <manifest:file-entry manifest:media-type="image/png" manifest:full-path="Pictures/c91d41dd9853dc2664781eb55a2d7bbc.png"/>
  <manifest:file-entry manifest:media-type="image/png" manifest:full-path="Pictures/3064d79ff697308a99d3c82f636532d4.png"/>
  <manifest:file-entry manifest:media-type="image/png" manifest:full-path="Pictures/7b1289ed6ff4d3280915ebbf803baff7.png"/>
  <manifest:file-entry manifest:media-type="image/png" manifest:full-path="Pictures/b2f4630524fecd6c38fa42ec7210f8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_und_internet:vpn:openvpn_ubuntu"/><text:bookmark-start text:name="__RefHeading___openvpn_mit_ubuntu_1"/><text:bookmark-start text:name="openvpn_mit_ubuntu"/>OpenVPN® mit Ubuntu<text:bookmark-end text:name="__RefHeading___openvpn_mit_ubuntu_1"/><text:bookmark-end text:name="openvpn_mit_ubuntu"/></text:h>
      <text:p text:style-name="Text_20_body">In dieser Anleitung wird die Einrichtung des TU Clausthal VPNs (OpenVPN®) am Beispiel von Ubuntu 20.04 LTS beschrieben.</text:p>
      <text:h text:style-name="Heading_20_2" text:outline-level="2"><text:bookmark-start text:name="__RefHeading___voraussetzungen_2"/><text:bookmark-start text:name="voraussetzungen"/>1. Voraussetzungen<text:bookmark-end text:name="__RefHeading___voraussetzungen_2"/><text:bookmark-end text:name="voraussetzungen"/></text:h>
      <text:list text:style-name="List_20_1" text:continue-numbering="false">
        <text:list-item>
          <text:p text:style-name="List_20_1_Content_First"> Um eine Verbindung zum VPN herzustellen, benötigen Sie einen gültigen TUC-Account.</text:p>
        </text:list-item>
        <text:list-item>
          <text:p text:style-name="List_20_1_Content_Last"> Laden Sie sich die TUC-OpenVPN Konfigurationsdateien herunter 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Numbering_20_1" text:continue-numbering="false">
              <text:list-item>
                <text:p text:style-name="Numbering_20_1_Content_First"> <text:a xlink:type="simple" xlink:href="https://doku.tu-clausthal.de/lib/exe/fetch.php?media=netzwerk_und_internet:vpn:profile:tuc-mitarbeiter.ovpn" text:style-name="Internet_20_link" text:visited-style-name="Visited_20_Internet_20_Link">VPN für Mitarbeiter/in </text:a> <text:line-break/><text:line-break/></text:p>
              </text:list-item>
              <text:list-item>
                <text:p text:style-name="Numbering_20_1_Content_Last"> <text:a xlink:type="simple" xlink:href="https://doku.tu-clausthal.de/lib/exe/fetch.php?media=netzwerk_und_internet:vpn:profile:tuc-studenten.ovpn" text:style-name="Internet_20_link" text:visited-style-name="Visited_20_Internet_20_Link">VPN für Student/in </text:a></text:p>
              </text:list-item>
            </text:list>
          </table:table-cell>
        </table:table-row>
      </table:table>
      <text:h text:style-name="Heading_20_2" text:outline-level="2"><text:bookmark-start text:name="__RefHeading___installation_3"/><text:bookmark-start text:name="installation"/>2. Installation<text:bookmark-end text:name="__RefHeading___installation_3"/><text:bookmark-end text:name="installation"/></text:h>
      <text:list text:style-name="List_20_1" text:continue-numbering="false">
        <text:list-item>
          <text:p text:style-name="List_20_1_Content_First"> Öffnen Sie einen Terminal indem Sie mit Rechtsklick auf den Schreibtisch klicken und Terminal auswählen</text:p>
        </text:list-item>
        <text:list-item>
          <text:p text:style-name="List_20_1_Content_Last"> Als erstes sollten Sie Updates herunterladen und installieren. Dies geht mit folgendem Befehl</text:p>
        </text:list-item>
      </text:list>
      <text:p text:style-name="Preformatted_20_Text"> sudo apt-get update &amp;&amp; sudo apt-get upgrade </text:p>
      <text:p text:style-name="Text_20_body">Nach Eingabe Ihres eigenen lokalen Computerpasswortes (nicht das Rechenzentrums-Passwort!) wird Ihr System aktualisiert.</text:p>
      <text:list text:style-name="List_20_1" text:continue-numbering="false">
        <text:list-item>
          <text:p text:style-name="LastListParagraph_List_20_1_Content_First"> Nun installieren Sie OpenVPN® durch diesen Befehl:</text:p>
        </text:list-item>
      </text:list>
      <text:p text:style-name="Preformatted_20_Text"> sudo apt-get install openvpn </text:p>
      <text:list text:style-name="List_20_1" text:continue-numbering="false">
        <text:list-item>
          <text:p text:style-name="LastListParagraph_List_20_1_Content_First"> Jetzt folgt die grafische Oberfläche für OpenVPN®. Diese installieren Sie mit:</text:p>
        </text:list-item>
      </text:list>
      <text:p text:style-name="Preformatted_20_Text">sudo apt-get install network-manager-openvpn-gnome </text:p>
      <text:list text:style-name="List_20_1" text:continue-numbering="false">
        <text:list-item>
          <text:p text:style-name="LastListParagraph_List_20_1_Content_First"> Als nächstes öffnen Sie über das grafische Menü die Einstellungen, unter „Netzwerk“ können Sie eine neue VPN-Verbindung hinzufügen.</text:p>
        </text:list-item>
      </text:list>
      <text:p text:style-name="Text_20_body"><draw:frame draw:style-name="mediacenter" draw:name="0" text:anchor-type="paragraph" draw:z-index="0" svg:width="15.875cm" svg:height="10.7279143898cm"><draw:image xlink:href="Pictures/1efe2583385daf9c3f8a9d02611df1c8.png" xlink:type="simple" xlink:show="embed" xlink:actuate="onLoad"/></draw:frame></text:p>
      <text:list text:style-name="List_20_1" text:continue-numbering="false">
        <text:list-item>
          <text:p text:style-name="List_20_1_Content_First"> Klicken Sie auf das kleine +, um eine neue Verbindung zu erstellen.</text:p>
        </text:list-item>
        <text:list-item>
          <text:p text:style-name="List_20_1_Content_Last"> Klicken Sie anschließend auf „Aus Datei importieren …“.</text:p>
        </text:list-item>
      </text:list>
      <text:p text:style-name="Text_20_body"><draw:frame draw:style-name="mediacenter" draw:name="1" text:anchor-type="paragraph" draw:z-index="1" svg:width="15.875cm" svg:height="10.9855cm"><draw:image xlink:href="Pictures/266a546a03e21c8ac1a629103ccce3cc.png" xlink:type="simple" xlink:show="embed" xlink:actuate="onLoad"/></draw:frame></text:p>
      <text:list text:style-name="List_20_1" text:continue-numbering="false">
        <text:list-item>
          <text:p text:style-name="LastListParagraph_List_20_1_Content_First"> Wählen Sie die zuvor heruntergeladene Konfigurationsdatei „TUC_OpenVPN-Mitarbeiter.ovpn“(für Mitarbeiter/in) oder „TUC_OpenVPN-Studenten.ovpn“(für Student/in) aus und bestätigen Sie mit „öffnen“.</text:p>
        </text:list-item>
      </text:list>
      <text:p text:style-name="Text_20_body"><draw:frame draw:style-name="mediacenter" draw:name="2" text:anchor-type="paragraph" draw:z-index="2" svg:width="15.875cm" svg:height="7.4748406193078cm"><draw:image xlink:href="Pictures/8a7245f061701a68d8e84e5154ba7b28.png" xlink:type="simple" xlink:show="embed" xlink:actuate="onLoad"/></draw:frame></text:p>
      <text:list text:style-name="List_20_1" text:continue-numbering="false">
        <text:list-item>
          <text:p text:style-name="LastListParagraph_List_20_1_Content_First"> Danach müssen Sie Ihren TUC-User und Ihr TUC-Passwort angeben. Bestätigen Ihre Eingabe mit „Hinzufügen“ oben Rechts.</text:p>
        </text:list-item>
      </text:list>
      <text:p text:style-name="Text_20_body"><draw:frame draw:style-name="mediacenter" draw:name="3" text:anchor-type="paragraph" draw:z-index="3" svg:width="15.875cm" svg:height="14.875374812594cm"><draw:image xlink:href="Pictures/c91d41dd9853dc2664781eb55a2d7bbc.png" xlink:type="simple" xlink:show="embed" xlink:actuate="onLoad"/></draw:frame></text:p>
      <text:list text:style-name="List_20_1" text:continue-numbering="false">
        <text:list-item>
          <text:p text:style-name="LastListParagraph_List_20_1_Content_First"> Nach erfolgreichem Import wird TUC-VPN unter Netzwerk angezeigt.</text:p>
        </text:list-item>
      </text:list>
      <text:p text:style-name="Text_20_body"><draw:frame draw:style-name="mediacenter" draw:name="4" text:anchor-type="paragraph" draw:z-index="4" svg:width="15.875cm" svg:height="12.324399260628cm"><draw:image xlink:href="Pictures/3064d79ff697308a99d3c82f636532d4.png" xlink:type="simple" xlink:show="embed" xlink:actuate="onLoad"/></draw:frame></text:p>
      <text:list text:style-name="List_20_1" text:continue-numbering="false">
        <text:list-item>
          <text:p text:style-name="LastListParagraph_List_20_1_Content_First"> Die VPN Verbindung kann wie im Screenshot zu sehen hergestellt werden.</text:p>
        </text:list-item>
      </text:list>
      <text:p text:style-name="Text_20_body"><draw:frame draw:style-name="mediacenter" draw:name="5" text:anchor-type="paragraph" draw:z-index="5" svg:width="15.875cm" svg:height="10.393376068376cm"><draw:image xlink:href="Pictures/7b1289ed6ff4d3280915ebbf803baff7.png" xlink:type="simple" xlink:show="embed" xlink:actuate="onLoad"/></draw:frame></text:p>
      <text:list text:style-name="List_20_1" text:continue-numbering="false">
        <text:list-item>
          <text:p text:style-name="LastListParagraph_List_20_1_Content_First"> Bei Erfolgreicher Verbindung erscheint in der oberen Leiste das VPN Symbol.</text:p>
        </text:list-item>
      </text:list>
      <text:p text:style-name="Text_20_body"><draw:frame draw:style-name="mediacenter" draw:name="6" text:anchor-type="paragraph" draw:z-index="6" svg:width="15.875cm" svg:height="10.379807692308cm"><draw:image xlink:href="Pictures/b2f4630524fecd6c38fa42ec7210f8ff.png" xlink:type="simple" xlink:show="embed" xlink:actuate="onLoad"/></draw:frame></text:p>
      <text:p text:style-name="Text_20_body">©2002-2017 OpenVPN Inc. – OpenVPN is a registered trademark of OpenVPN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8::13:04</meta:creation-date>
    <dc:creator>Generated</dc:creator>
    <dc:date>2026-08-12T18::13:04</dc:date>
    <dc:language>en-US</dc:language>
    <meta:editing-cycles>1</meta:editing-cycles>
    <meta:editing-duration>PT0S</meta:editing-duration>
    <dc:title>netzwerk_und_internet:vpn:openvpn_ubuntu</dc:title>
  </office:meta>
</office:document-meta>
</file>