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dienste:ssl-zertifikate:server-zertifikate:start"/><text:bookmark-start text:name="__RefHeading___server-zertifikate_1"/><text:bookmark-start text:name="server-zertifikate"/>Server-Zertifikate<text:bookmark-end text:name="__RefHeading___server-zertifikate_1"/><text:bookmark-end text:name="server-zertifikate"/></text:h>
      <text:p text:style-name="Text_20_body">Hier finden Sie die wichtigsten Links zur Beantragung von Zertifikaten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Startseite der TU Clausthal CA der DFN-PKI</text:p>
          </table:table-cell>
          <table:table-cell office:value-type="string" table:style-name="tablecell">
            <text:p text:style-name="tablealignleft"><text:a xlink:type="simple" xlink:href="https://pki.pca.dfn.de/tu-clausthal-ca-g2/pub/" text:style-name="Internet_20_link" text:visited-style-name="Visited_20_Internet_20_Link">https://pki.pca.dfn.de/tu-clausthal-ca-g2/pub/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antragung eines Nutzer-Zertifikats</text:p>
          </table:table-cell>
          <table:table-cell office:value-type="string" table:style-name="tablecell">
            <text:p text:style-name="tablealignleft"><text:a xlink:type="simple" xlink:href="https://pki.pca.dfn.de/dfn-ca-global-g2/cgi-bin/pub/pki?cmd=basic_csr;id=1;menu_item=1;&amp;RA_ID=3800" text:style-name="Internet_20_link" text:visited-style-name="Visited_20_Internet_20_Link">Nutzerzertifikat beantragen</text:a></text:p>
          </table:table-cell>
          <table:table-cell office:value-type="string" table:style-name="tablecell">
            <text:p text:style-name="tablealignleft"><text:a xlink:type="simple" xlink:href="https://doku.tu-clausthal.de/doku.php?id=ssl-zertifikate:zertifikatsbeantragung#nutzerzertifikate" text:style-name="Internet_20_link" text:visited-style-name="Visited_20_Internet_20_Link">Infos zu Nutzer-Zertifikaten</text:a></text:p>
          </table:table-cell>
        </table:table-row>
        <table:table-row>
          <table:table-cell office:value-type="string" table:style-name="tablecell">
            <text:p text:style-name="tablealignleft">Beantragung eines Server-Zertifikats</text:p>
          </table:table-cell>
          <table:table-cell office:value-type="string" table:style-name="tablecell">
            <text:p text:style-name="tablealignleft"><text:a xlink:type="simple" xlink:href="https://pki.pca.dfn.de/dfn-ca-global-g2/cgi-bin/pub/pki?cmd=pkcs10_req;id=1;menu_item=2;&amp;RA_ID=3800" text:style-name="Internet_20_link" text:visited-style-name="Visited_20_Internet_20_Link">Serverzertifikat beantragen</text:a></text:p>
          </table:table-cell>
          <table:table-cell office:value-type="string" table:style-name="tablecell">
            <text:p text:style-name="tablealignleft"><text:a xlink:type="simple" xlink:href="https://doku.tu-clausthal.de/doku.php?id=ssl-zertifikate:zertifikatsbeantragung#serverzertifikate" text:style-name="Internet_20_link" text:visited-style-name="Visited_20_Internet_20_Link">Infos zu Server-Zertifikaten</text:a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Zertifikatanträge sind <text:span text:style-name="Strong_20_Emphasis">persönlich</text:span> bei einem/einer Mitarbeiter/in des Teilnehmerservice (= <text:a xlink:type="simple" xlink:href="https://doku.tu-clausthal.de/doku.php?id=ssl-zertifikate:start#akkreditierte_personen" text:style-name="Internet_20_link" text:visited-style-name="Visited_20_Internet_20_Link">akkreditiere Personen</text:a>) abzugeben. Dazu wird ein gültiger Lichtbildausweis (Personalausweis, Reisepass) benötigt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8::12:22</meta:creation-date>
    <dc:creator>Generated</dc:creator>
    <dc:date>2026-08-15T18::12:22</dc:date>
    <dc:language>en-US</dc:language>
    <meta:editing-cycles>1</meta:editing-cycles>
    <meta:editing-duration>PT0S</meta:editing-duration>
    <dc:title>sonstige_dienste:ssl-zertifikate:server-zertifikate:start</dc:title>
  </office:meta>
</office:document-meta>
</file>