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87c77f690585ca1d300846f3cf2e46.png"/>
  <manifest:file-entry manifest:media-type="image/png" manifest:full-path="Pictures/ebe884a10d998faa162b6a31883404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dienste:zeit-server_ntp:macosx"/><text:bookmark-start text:name="__RefHeading___ntp-zeit-server-konfiguration_unter_macos_x_1"/><text:bookmark-start text:name="ntp-zeit-server-konfiguration_unter_macos_x"/>NTP-Zeit-Server-Konfiguration unter MacOS X<text:bookmark-end text:name="__RefHeading___ntp-zeit-server-konfiguration_unter_macos_x_1"/><text:bookmark-end text:name="ntp-zeit-server-konfiguration_unter_macos_x"/></text:h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p text:style-name="Text_20_body">MacOS X ist in der Lage, die lokale Uhr des Rechners mit Hilfe von NTP-Zeitservern einzustellen. Die folgende Anleitung bezieht sich auf MacOS X 10.6 (Snow Leopard).</text:p>
      <text:h text:style-name="Heading_20_2" text:outline-level="2"><text:bookmark-start text:name="__RefHeading___konfiguration_3"/><text:bookmark-start text:name="konfiguration"/>Konfiguration<text:bookmark-end text:name="__RefHeading___konfiguration_3"/><text:bookmark-end text:name="konfiguration"/></text:h>
      <text:list text:style-name="List_20_1" text:continue-numbering="false">
        <text:list-item>
          <text:p text:style-name="List_20_1_Content_First"> Öffnen Sie über das Apfel-Menü „Systemeinstellungen…“.</text:p>
        </text:list-item>
        <text:list-item>
          <text:p text:style-name="List_20_1_Content_Last"> Klicken Sie dort im Abschnitt „System“ auf „Datum &amp; Uhrzeit“:</text:p>
        </text:list-item>
      </text:list>
      <text:p text:style-name="Text_20_body"><draw:frame draw:style-name="mediacenter" draw:name="Datum &amp; Uhrzeit Legend" text:anchor-type="paragraph" draw:z-index="0" svg:width="3.4925cm" style:rel-width="100%"><draw:text-box><text:p text:style-name="legendcenter"><draw:frame draw:style-name="mediacenter" draw:name="Datum &amp; Uhrzeit" text:anchor-type="paragraph" draw:z-index="0" svg:width="3.4925cm" style:rel-width="100%" svg:height="3.2808333333333cm" style:rel-height="scale"><draw:image xlink:href="Pictures/8f87c77f690585ca1d300846f3cf2e46.png" xlink:type="simple" xlink:show="embed" xlink:actuate="onLoad"/></draw:frame>Datum &amp; Uhrzeit</text:p></draw:text-box></draw:frame></text:p>
      <text:list text:style-name="List_20_1" text:continue-numbering="false">
        <text:list-item>
          <text:p text:style-name="LastListParagraph_List_20_1_Content_First"> Es öffnen sich die Systemeinstellungen für Datum &amp; Uhrzeit. Tragen Sie dort unter „Datum und Uhrzeit automatisch einstellen“ die NTP-Server der TU Clausthal durch Komma getrennt ein: „ntp1.tu-clausthal.de, ntp2.tu-clausthal.de, ntp3.tu-clausthal.de“</text:p>
        </text:list-item>
      </text:list>
      <text:p text:style-name="Text_20_body"><draw:frame draw:style-name="mediacenter" draw:name="Systemeinstellungen für Datum &amp; Uhrzeit Legend" text:anchor-type="paragraph" draw:z-index="0" svg:width="17.674166666667cm" style:rel-width="100%"><draw:text-box><text:p text:style-name="legendcenter"><draw:frame draw:style-name="mediacenter" draw:name="Systemeinstellungen für Datum &amp; Uhrzeit" text:anchor-type="paragraph" draw:z-index="1" svg:width="17.674166666667cm" style:rel-width="100%" svg:height="15.451666666667cm" style:rel-height="scale"><draw:image xlink:href="Pictures/ebe884a10d998faa162b6a3188340499.png" xlink:type="simple" xlink:show="embed" xlink:actuate="onLoad"/></draw:frame>Systemeinstellungen für Datum &amp; Uhrzeit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Unter älteren MacOS X-Versionen (vor 10.5.4 (Leopard) oder vor 10.6.2 (Snow Leopard)) kommt es zu Problemen bei der Eintragung mehrerer Zeit-Server. Tragen Sie in diesem Fall bei Problemen ggf. nur einen der drei Server ein (es ist unerheblich, welchen Sie verwenden).
</text:p>
          </table:table-cell>
        </table:table-row>
      </table:table>
      <text:list text:style-name="List_20_1" text:continue-numbering="false">
        <text:list-item>
          <text:p text:style-name="LastListParagraph_List_20_1_Content_First"> Ihr Mac synchronisiert nun die lokale Uhr mit den NTP-Servern der TU Claustha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24:37</meta:creation-date>
    <dc:creator>Generated</dc:creator>
    <dc:date>2026-09-17T13::24:37</dc:date>
    <dc:language>en-US</dc:language>
    <meta:editing-cycles>1</meta:editing-cycles>
    <meta:editing-duration>PT0S</meta:editing-duration>
    <dc:title>sonstige_dienste:zeit-server_ntp:macosx</dc:title>
  </office:meta>
</office:document-meta>
</file>