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1c9087ecf051d05c28111b52c6158f.png"/>
  <manifest:file-entry manifest:media-type="image/png" manifest:full-path="Pictures/738b8ba4f4d5fc8760edbf83fbb226f6.png"/>
  <manifest:file-entry manifest:media-type="image/png" manifest:full-path="Pictures/a72a5eff915bace735e043c7bf68485e.png"/>
  <manifest:file-entry manifest:media-type="image/png" manifest:full-path="Pictures/4659bb834b060acdea898490d8322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icherdienste:netzlaufwerke:linux"/><text:bookmark-start text:name="__RefHeading___zugriff_auf_oeffentliche_netzlaufwerke_shares_mit_linux_1"/><text:bookmark-start text:name="zugriff_auf_oeffentliche_netzlaufwerke_shares_mit_linux"/>Zugriff auf öffentliche Netzlaufwerke/Shares mit Linux<text:bookmark-end text:name="__RefHeading___zugriff_auf_oeffentliche_netzlaufwerke_shares_mit_linux_1"/><text:bookmark-end text:name="zugriff_auf_oeffentliche_netzlaufwerke_shares_mit_linux"/></text:h>
      <text:p text:style-name="Text_20_body">Daten, die auf Netzlaufwerken liegen, z. B. der persönliche Homebereich, Gruppen-Shares, usw., können über die Netzwerkprotokolle SAMBA bzw. CIFS angebunden und genutzt werden.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list text:style-name="List_20_1" text:continue-numbering="false">
        <text:list-item>
          <text:p text:style-name="List_20_1_Content_First"> Sie benötigen einen gültigen TUC-Accounts.</text:p>
        </text:list-item>
        <text:list-item>
          <text:p text:style-name="List_20_1_Content"> Sie benötigen einen Zugang zum Netz.</text:p>
        </text:list-item>
        <text:list-item>
          <text:p text:style-name="List_20_1_Content_Last"> Sie benötigen die Pakete smbclient und cifs-utils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us Sicherheitsgründen können die Freigaben nur aus dem Hochschulnetz der TU Clausthal heraus verwendet werden. Von Außerhalb müssen Sie sich vor einem Zugriff auf die Freigaben per <text:a xlink:type="simple" xlink:href="https://doku.tu-clausthal.de/doku.php?id=netzwerk_und_internet:vpn:openvpn_ubuntu" text:style-name="Internet_20_link" text:visited-style-name="Visited_20_Internet_20_Link">VPN</text:a> einloggen.<text:line-break/>
<text:line-break/>
Einige Laufwerke können darüber hinaus nur mit lesendem Zugriff angebunden werden.
</text:p>
          </table:table-cell>
        </table:table-row>
      </table:table>
      <text:h text:style-name="Heading_20_2" text:outline-level="2"><text:bookmark-start text:name="__RefHeading___konfiguration_gui_3"/><text:bookmark-start text:name="konfiguration_gui"/>Konfiguration (GUI)<text:bookmark-end text:name="__RefHeading___konfiguration_gui_3"/><text:bookmark-end text:name="konfiguration_gui"/></text:h>
      <text:list text:style-name="List_20_1" text:continue-numbering="false">
        <text:list-item>
          <text:p text:style-name="LastListParagraph_List_20_1_Content_First"> Klicken Sie im Gnome-Panel auf <text:span text:style-name="Strong_20_Emphasis">Orte</text:span> und dort im Menü auf <text:span text:style-name="Strong_20_Emphasis">Verbindung zu Server …</text:span></text:p>
        </text:list-item>
      </text:list>
      <text:p text:style-name="Text_20_body"><draw:frame draw:style-name="media" draw:name="0" text:anchor-type="as-char" draw:z-index="0" svg:width="8.0697916666667cm" style:rel-width="100%" svg:height="11.27125cm" style:rel-height="scale"><draw:image xlink:href="Pictures/c41c9087ecf051d05c28111b52c6158f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als <text:span text:style-name="Strong_20_Emphasis">Dienste-Typ</text:span> <text:span text:style-name="Strong_20_Emphasis">Windows-Freigabe</text:span>.Geben Sie als <text:span text:style-name="Strong_20_Emphasis">Server</text:span> z.b. <text:span text:style-name="Strong_20_Emphasis">nas.tu-clausthal.de</text:span>, den <text:span text:style-name="Strong_20_Emphasis">Namen der Freigabe</text:span> und Ihren <text:span text:style-name="Strong_20_Emphasis">TUC-User</text:span> ein. Wichtig ist das bei der <text:span text:style-name="Strong_20_Emphasis">Domain</text:span> lediglich <text:span text:style-name="Strong_20_Emphasis">tu-clausthal</text:span> eingegeben wird und nicht das <text:span text:style-name="Strong_20_Emphasis">.de</text:span> noch dahinter gehängt wird, da die Verbindung damit nicht zustande kommt.</text:p>
        </text:list-item>
      </text:list>
      <text:p text:style-name="Text_20_body"><draw:frame draw:style-name="media" draw:name="1" text:anchor-type="as-char" draw:z-index="1" svg:width="11.059583333333cm" svg:height="10.662708333333cm"><draw:image xlink:href="Pictures/738b8ba4f4d5fc8760edbf83fbb226f6.png" xlink:type="simple" xlink:show="embed" xlink:actuate="onLoad"/></draw:frame></text:p>
      <text:list text:style-name="List_20_1" text:continue-numbering="false">
        <text:list-item>
          <text:p text:style-name="LastListParagraph_List_20_1_Content_First"> Nach dem Klick auf <text:span text:style-name="Strong_20_Emphasis">Verbinden</text:span> geben Sie im nachfolgendem Dialog noch ihr TUC-Passwort ein. Im Anschluss abermals auf <text:span text:style-name="Strong_20_Emphasis">Verbinden</text:span> klicken.</text:p>
        </text:list-item>
      </text:list>
      <text:p text:style-name="Text_20_body"><draw:frame draw:style-name="media" draw:name="2" text:anchor-type="as-char" draw:z-index="2" svg:width="10.927291666667cm" svg:height="7.62cm"><draw:image xlink:href="Pictures/a72a5eff915bace735e043c7bf68485e.png" xlink:type="simple" xlink:show="embed" xlink:actuate="onLoad"/></draw:frame></text:p>
      <text:p text:style-name="Text_20_body"><draw:frame draw:style-name="media" draw:name="3" text:anchor-type="as-char" draw:z-index="3" svg:width="3.81cm" style:rel-width="100%" svg:height="2.7516666666667cm" style:rel-height="scale"><draw:image xlink:href="Pictures/4659bb834b060acdea898490d83221be.png" xlink:type="simple" xlink:show="embed" xlink:actuate="onLoad"/></draw:frame></text:p>
      <text:p text:style-name="Text_20_body">Trennen können Sie die Verbindung in dem Sie im Kontext-Menü (rechte Maus-Taste) auf <text:span text:style-name="Strong_20_Emphasis">Aushängen</text:span> klicken.</text:p>
      <text:h text:style-name="Heading_20_2" text:outline-level="2"><text:bookmark-start text:name="__RefHeading___mounten_per_kommandozeile_4"/><text:bookmark-start text:name="mounten_per_kommandozeile"/>mounten per Kommandozeile<text:bookmark-end text:name="__RefHeading___mounten_per_kommandozeile_4"/><text:bookmark-end text:name="mounten_per_kommandozeile"/></text:h>
      <text:p text:style-name="Text_20_body">Dieser Abschnitt beschreibt, wie die Netzwerkfreigabe per Kommandozeile gemountet werden kann.
Er richtet sich an Anwender, die zumindest grundlegende Kenntnisse im Umgang mit der Kommandozeile und <text:span text:style-name="Source_20_Text">sudo</text:span>-Rechte auf ihrem Rechner haben.</text:p>
      <text:p text:style-name="Text_20_body">Um das Windows-Home (<text:span text:style-name="Emphasis">Laufwerk <text:span text:style-name="Source_20_Text">M:</text:span></text:span>) vom zentralen Fileserver zu mounten gibt man folgenden Befehl ein:</text:p>
      <text:p text:style-name="Preformatted_20_Text">mkdir -p /mnt/nas; sudo mount -t smb3 //nas.tu-clausthal.de/abc42 /mnt/nas/ -o username=abc42@tu-clausthal.de,uid=$(id -u),gid=$(id -g),forceuid,forcegid</text:p>
      <text:p text:style-name="Text_20_body">Hierbei muss <text:span text:style-name="Emphasis">abc42</text:span> durch den TUC-User bzw. den einzubindenden freigegebenen Ordner ersetzt werden.
/<text:span text:style-name="Emphasis">mnt/nas</text:span>/ muss durch den Ordner ersetzt werden, in dem der freigegebene Ordner eingebunden werden soll.</text:p>
      <text:p text:style-name="Text_20_body">Möchte man sein Passwort nicht jedes mal neu eintippen, so kann man seine Zugangsdaten mit folgender Kommandozeile auf möglichst sichere Weise in einer Datei speicher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read</text:span> <text:span text:style-name="highlight_re5">-p</text:span> <text:span text:style-name="highlight_st0">"TUC-User: "</text:span> u; <text:span text:style-name="highlight_kw3">read</text:span> <text:span text:style-name="highlight_re5">-s</text:span> <text:span text:style-name="highlight_re5">-p</text:span> <text:span text:style-name="highlight_st0">"Password: "</text:span> p; <text:span text:style-name="highlight_kw2">install</text:span> <text:span text:style-name="highlight_re5">-m</text:span> <text:span text:style-name="highlight_nu0">600</text:span> <text:span text:style-name="highlight_sy0">&lt;</text:span><text:span text:style-name="highlight_br0">(</text:span><text:span text:style-name="highlight_kw3">echo</text:span> <text:span text:style-name="highlight_re5">-e</text:span> <text:span text:style-name="highlight_st0">"username=<text:span text:style-name="highlight_es2">$u</text:span>@tu-clausthal.de<text:span text:style-name="highlight_es1">\n</text:span>password=<text:span text:style-name="highlight_es2">$p</text:span>"</text:span><text:span text:style-name="highlight_br0">)</text:span> <text:span text:style-name="highlight_sy0">/</text:span>home<text:span text:style-name="highlight_sy0">/</text:span><text:span text:style-name="highlight_re1">$USER</text:span><text:span text:style-name="highlight_sy0">/</text:span>smbcreds; <text:span text:style-name="highlight_kw3">unset</text:span> u p; <text:span text:style-name="highlight_kw3">echo</text:span></text:p>
          </table:table-cell>
        </table:table-row>
      </table:table>
      <text:p text:style-name="Text_20_body">Die Endung <text:span text:style-name="Source_20_Text">@tu-clausthal.de</text:span> braucht nicht mit eingegeben zu werden, sie wird von der Kommandozeile angehängt.</text:p>
      <text:p text:style-name="Text_20_body">Danach kann man diese Datei im Mount-Kommando übergeben:</text:p>
      <text:p text:style-name="Preformatted_20_Text">mkdir -p /home/$USER/nas; sudo mount -t smb3 //nas.tu-clausthal.de/abc42 /home/$USER/nas -o credentials=/home/$USER/smbcreds,uid=$(id -u),gid=$(id -g),forceuid,forcegid</text:p>
      <text:p text:style-name="Text_20_body">Will man die Einbindung lösen führt man wie gewohnt den folgenden Befehl aus:</text:p>
      <text:p text:style-name="Preformatted_20_Text">sudo umount /mnt/nas</text:p>
      <text:p text:style-name="Text_20_body">Weitere Informationen gibt es in den folgenden man-Pages:</text:p>
      <text:list text:style-name="List_20_1" text:continue-numbering="false">
        <text:list-item>
          <text:p text:style-name="List_20_1_Content_First"> mount.smb3</text:p>
        </text:list-item>
        <text:list-item>
          <text:p text:style-name="List_20_1_Content"> mount</text:p>
        </text:list-item>
        <text:list-item>
          <text:p text:style-name="List_20_1_Content_Last"> umou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25:10</meta:creation-date>
    <dc:creator>Generated</dc:creator>
    <dc:date>2026-09-12T14::25:10</dc:date>
    <dc:language>en-US</dc:language>
    <meta:editing-cycles>1</meta:editing-cycles>
    <meta:editing-duration>PT0S</meta:editing-duration>
    <dc:title>speicherdienste:netzlaufwerke:linux</dc:title>
  </office:meta>
</office:document-meta>
</file>