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icherdienste:start"/><text:bookmark-start text:name="__RefHeading___speicherdienste_1"/><text:bookmark-start text:name="speicherdienste"/>Speicherdienste<text:bookmark-end text:name="__RefHeading___speicherdienste_1"/><text:bookmark-end text:name="speicherdienste"/></text:h>
      <text:p text:style-name="Text_20_body">Daten werden im Laufe eines Studiums, der Promotion, der Forschungsarbeit oder den Verwaltungstätigkeiten nicht nur produziert, sondern auch gespeichert, gesichert, geteilt und synchronisiert. Welche Möglichkeiten es dazu aus Sicht der Anwender*innen gibt, erfahren Sie in dieser Rubri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2::59:44</meta:creation-date>
    <dc:creator>Generated</dc:creator>
    <dc:date>2026-09-12T12::59:44</dc:date>
    <dc:language>en-US</dc:language>
    <meta:editing-cycles>1</meta:editing-cycles>
    <meta:editing-duration>PT0S</meta:editing-duration>
    <dc:title>speicherdienste:start</dc:title>
  </office:meta>
</office:document-meta>
</file>