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849cf1349da4086ff24e88950d025d6.png"/>
  <manifest:file-entry manifest:media-type="image/png" manifest:full-path="Pictures/6496083913bb79ce8fdd69a647098775.png"/>
  <manifest:file-entry manifest:media-type="image/png" manifest:full-path="Pictures/5fdcfce17a4873892e2d69500a0335e4.png"/>
  <manifest:file-entry manifest:media-type="image/png" manifest:full-path="Pictures/574fb291be1d419a5f905d53bae5b721.png"/>
  <manifest:file-entry manifest:media-type="image/png" manifest:full-path="Pictures/b8712a7fadf7ff3607c387ae097592e9.png"/>
  <manifest:file-entry manifest:media-type="image/png" manifest:full-path="Pictures/7f8d03d1b70249c0d2ff8111ead6fb87.png"/>
  <manifest:file-entry manifest:media-type="image/png" manifest:full-path="Pictures/b86f2b76e104d68267e2801cd9ddcf33.png"/>
  <manifest:file-entry manifest:media-type="image/png" manifest:full-path="Pictures/128440fcaa69e02f1b8fb52bcddf10f5.png"/>
  <manifest:file-entry manifest:media-type="image/png" manifest:full-path="Pictures/24df0116e58752b9aa19e04e2158611f.png"/>
  <manifest:file-entry manifest:media-type="image/png" manifest:full-path="Pictures/7f96bfd2dd3385238f83ff596214fc53.png"/>
  <manifest:file-entry manifest:media-type="image/png" manifest:full-path="Pictures/1bae75a921a2418fffeea1a7c4ab6f82.png"/>
  <manifest:file-entry manifest:media-type="image/png" manifest:full-path="Pictures/83a58712a8271cb5b074c9d3b0a18400.png"/>
  <manifest:file-entry manifest:media-type="image/png" manifest:full-path="Pictures/1d0f7ab3a749953278fc9393b65484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eicherdienste:sync-und-share:academiccloud_mit_synchronisation"/><text:bookmark-start text:name="__RefHeading___academic_cloud_mit_synchronisation_auf_den_computer_1"/><text:bookmark-start text:name="academic_cloud_mit_synchronisation_auf_den_computer"/>Academic Cloud mit Synchronisation auf den Computer<text:bookmark-end text:name="__RefHeading___academic_cloud_mit_synchronisation_auf_den_computer_1"/><text:bookmark-end text:name="academic_cloud_mit_synchronisation_auf_den_computer"/></text:h>
      <text:p text:style-name="Text_20_body">Für Angehörige der TU Clausthal gibt es einen Dienst zum Speichern von Daten in einer Cloud der GWDG Göttingen. Der Zugang ist mit dem TUC-Account möglich, die Speicherkapazität beträgt 50GB pro Nutzer. Angehörige der TU Clausthal sind automatisch frei geschaltet und können den Dienst ohne Antrag nutzen.</text:p>
      <text:h text:style-name="Heading_20_2" text:outline-level="2"><text:bookmark-start text:name="__RefHeading___lokale_synchronisation_einrichten_2"/><text:bookmark-start text:name="lokale_synchronisation_einrichten"/>Lokale Synchronisation einrichten<text:bookmark-end text:name="__RefHeading___lokale_synchronisation_einrichten_2"/><text:bookmark-end text:name="lokale_synchronisation_einrichten"/></text:h>
      <text:list text:style-name="List_20_1" text:continue-numbering="false">
        <text:list-item>
          <text:p text:style-name="LastListParagraph_List_20_1_Content_First"> Laden Sie sich die Software für Ihr Betriebssystem herunter unter <text:a xlink:type="simple" xlink:href="https://academiccloud.de/services" text:style-name="Internet_20_link" text:visited-style-name="Visited_20_Internet_20_Link">AcademicCloud - Service</text:a>. Bitte scrollen Sie bis „Sync &amp; Share“ und laden Sie sich den Client herunter.</text:p>
        </text:list-item>
      </text:list>
      <text:list text:style-name="List_20_1" text:continue-numbering="false">
        <text:list-item>
          <text:p text:style-name="LastListParagraph_List_20_1_Content_First"> Führen Sie die Installation durch.</text:p>
        </text:list-item>
      </text:list>
      <text:p text:style-name="Text_20_body"><draw:frame draw:style-name="mediacenter" draw:name="0" text:anchor-type="paragraph" draw:z-index="0" svg:width="13.229166666667cm" svg:height="10.265833333333cm"><draw:image xlink:href="Pictures/1849cf1349da4086ff24e88950d025d6.png" xlink:type="simple" xlink:show="embed" xlink:actuate="onLoad"/></draw:frame></text:p>
      <text:list text:style-name="List_20_1" text:continue-numbering="false">
        <text:list-item>
          <text:p text:style-name="LastListParagraph_List_20_1_Content_First"> Melden Sie sich mit der Academiccloud-Software an ihrem TUC-Account an. Folgen Sie dazu den Schritten, wie in den Grafiken beschrieben. Öffnen Sie zuerst den Link, der ihnen von Verbindungs-Assistenten angezeigt wird.</text:p>
        </text:list-item>
      </text:list>
      <text:p text:style-name="Text_20_body"><draw:frame draw:style-name="mediacenter" draw:name="1" text:anchor-type="paragraph" draw:z-index="1" svg:width="13.229166666667cm" svg:height="8.3275232403718cm"><draw:image xlink:href="Pictures/6496083913bb79ce8fdd69a647098775.png" xlink:type="simple" xlink:show="embed" xlink:actuate="onLoad"/></draw:frame></text:p>
      <text:list text:style-name="List_20_1" text:continue-numbering="false">
        <text:list-item>
          <text:p text:style-name="LastListParagraph_List_20_1_Content_First"> Nutzen Sie für den Login „Förderierte Anmeldung“</text:p>
        </text:list-item>
      </text:list>
      <text:p text:style-name="Text_20_body"><draw:frame draw:style-name="mediacenter" draw:name="2" text:anchor-type="paragraph" draw:z-index="2" svg:width="15.875cm" svg:height="8.7772713687986cm"><draw:image xlink:href="Pictures/5fdcfce17a4873892e2d69500a0335e4.png" xlink:type="simple" xlink:show="embed" xlink:actuate="onLoad"/></draw:frame></text:p>
      <text:list text:style-name="List_20_1" text:continue-numbering="false">
        <text:list-item>
          <text:p text:style-name="LastListParagraph_List_20_1_Content_First"> Wählen Sie als Einrichtung die „Technische Universität Clausthal“</text:p>
        </text:list-item>
      </text:list>
      <text:p text:style-name="Text_20_body"><draw:frame draw:style-name="mediacenter" draw:name="3" text:anchor-type="paragraph" draw:z-index="3" svg:width="15.875cm" svg:height="8.9417579075426cm"><draw:image xlink:href="Pictures/574fb291be1d419a5f905d53bae5b721.png" xlink:type="simple" xlink:show="embed" xlink:actuate="onLoad"/></draw:frame></text:p>
      <text:list text:style-name="List_20_1" text:continue-numbering="false">
        <text:list-item>
          <text:p text:style-name="LastListParagraph_List_20_1_Content_First"> Melden Sie sich mit Ihren TUC-Zugangsdaten an.</text:p>
        </text:list-item>
      </text:list>
      <text:p text:style-name="Text_20_body"><draw:frame draw:style-name="mediacenter" draw:name="4" text:anchor-type="paragraph" draw:z-index="4" svg:width="10.583333333333cm" svg:height="10.603004956629cm"><draw:image xlink:href="Pictures/b8712a7fadf7ff3607c387ae097592e9.png" xlink:type="simple" xlink:show="embed" xlink:actuate="onLoad"/></draw:frame></text:p>
      <text:list text:style-name="List_20_1" text:continue-numbering="false">
        <text:list-item>
          <text:p text:style-name="LastListParagraph_List_20_1_Content_First"> Wählen Sie „authorisieren“, um der Software den Zugriff zu gestatten.</text:p>
        </text:list-item>
      </text:list>
      <text:p text:style-name="Text_20_body"><draw:frame draw:style-name="mediacenter" draw:name="5" text:anchor-type="paragraph" draw:z-index="5" svg:width="7.9375cm" style:rel-width="100%" svg:height="9.1510025062657cm" style:rel-height="scale"><draw:image xlink:href="Pictures/7f8d03d1b70249c0d2ff8111ead6fb87.png" xlink:type="simple" xlink:show="embed" xlink:actuate="onLoad"/></draw:frame></text:p>
      <text:list text:style-name="List_20_1" text:continue-numbering="false">
        <text:list-item>
          <text:p text:style-name="LastListParagraph_List_20_1_Content_First"> Wechseln Sie nun wieder in den Verbindungs-Assistenten auf Ihrem Computer. Wählen Sie aus, ob alle oder nur gewisse Dateien synchronisiert werden sollen und bestätigen Sie mit „verbinden“.</text:p>
        </text:list-item>
      </text:list>
      <text:p text:style-name="Text_20_body"><draw:frame draw:style-name="mediacenter" draw:name="6" text:anchor-type="paragraph" draw:z-index="6" svg:width="13.229166666667cm" svg:height="8.3340240937224cm"><draw:image xlink:href="Pictures/b86f2b76e104d68267e2801cd9ddcf33.png" xlink:type="simple" xlink:show="embed" xlink:actuate="onLoad"/></draw:frame></text:p>
      <text:list text:style-name="List_20_1" text:continue-numbering="false">
        <text:list-item>
          <text:p text:style-name="LastListParagraph_List_20_1_Content_First"> Wenn alles erfolgreich funktioniert hat, erscheint ein grünes Häkchen. </text:p>
        </text:list-item>
      </text:list>
      <text:p text:style-name="Text_20_body"><draw:frame draw:style-name="mediacenter" draw:name="7" text:anchor-type="paragraph" draw:z-index="7" svg:width="13.229166666667cm" svg:height="6.4811479346782cm"><draw:image xlink:href="Pictures/128440fcaa69e02f1b8fb52bcddf10f5.png" xlink:type="simple" xlink:show="embed" xlink:actuate="onLoad"/></draw:frame></text:p>
      <text:list text:style-name="List_20_1" text:continue-numbering="false">
        <text:list-item>
          <text:p text:style-name="LastListParagraph_List_20_1_Content_First"> Ihre Dateien finden Sie in der Regel, wenn Sie keinen anderen Dateipfad definiert haben unter Windows unter: C:\Users\Username\academiccloudsync</text:p>
        </text:list-item>
      </text:list>
      <text:p text:style-name="Text_20_body"><draw:frame draw:style-name="mediacenter" draw:name="8" text:anchor-type="paragraph" draw:z-index="8" svg:width="13.229166666667cm" svg:height="4.0139064475348cm"><draw:image xlink:href="Pictures/24df0116e58752b9aa19e04e2158611f.png" xlink:type="simple" xlink:show="embed" xlink:actuate="onLoad"/></draw:frame></text:p>
      <text:h text:style-name="Heading_20_2" text:outline-level="2"><text:bookmark-start text:name="__RefHeading___dateien_und_ordner_mit_anderen_benutzern_teilen_data-sharing_3"/><text:bookmark-start text:name="dateien_und_ordner_mit_anderen_benutzern_teilen_data-sharing"/>Dateien und Ordner mit anderen Benutzern teilen / Data-Sharing<text:bookmark-end text:name="__RefHeading___dateien_und_ordner_mit_anderen_benutzern_teilen_data-sharing_3"/><text:bookmark-end text:name="dateien_und_ordner_mit_anderen_benutzern_teilen_data-sharing"/></text:h>
      <text:p text:style-name="Text_20_body">1. Wählen Sie den Ordner/die Datei mit einem Rechtsklick aus, die sie teilen möchten. „academicCloud“ –&gt; „teilen“  (Es werden auch alle Unterordner geteilt)
<draw:frame draw:style-name="mediacenter" draw:name="9" text:anchor-type="paragraph" draw:z-index="9" svg:width="21.166666666667cm" style:rel-width="100%" svg:height="13.233613445378cm" style:rel-height="scale"><draw:image xlink:href="Pictures/7f96bfd2dd3385238f83ff596214fc53.png" xlink:type="simple" xlink:show="embed" xlink:actuate="onLoad"/></draw:frame></text:p>
      <text:p text:style-name="Text_20_body">2. In dem Bereich „Nutzern und Gruppen“ geben sie die E-Mail Adresse des Benutzers ein, dem Sie die Daten zur Verfügung stellen möchten.
<draw:frame draw:style-name="mediacenter" draw:name="10" text:anchor-type="paragraph" draw:z-index="10" svg:width="7.9375cm" style:rel-width="100%" svg:height="10.878026634383cm" style:rel-height="scale"><draw:image xlink:href="Pictures/1bae75a921a2418fffeea1a7c4ab6f82.png" xlink:type="simple" xlink:show="embed" xlink:actuate="onLoad"/></draw:frame>
Der Benutzer wird nicht angezeigt? Das liegt bestimmt an einem der beiden folgenden Punkte:</text:p>
      <text:p text:style-name="Text_20_body">- War der Benutzer schon einmal angemeldet? Jeder Nutzer der Cloud muss sich selbst einmal an der Academiccloud anmelden, um anderen angezeigt zu werden.</text:p>
      <text:p text:style-name="Text_20_body">- Die E-Mail Adresse des Benutzers ist nicht die, mit der er in der Cloud registriert ist. Jeder Nutzer sieht seine registrierte E-Mail Adresse in der Ecke oben rechts. Bitten Sie doch den Nutzer sich anzumelden und Ihnen diese E-Mail-Adresse zu nennen. In den meisten Fällen ist es vorname.nachname@tu-clausthal.de, aber vielleicht hat ihr Nutzer einen zweiten Vornamen.</text:p>
      <text:p text:style-name="Text_20_body"><draw:frame draw:style-name="mediacenter" draw:name="11" text:anchor-type="paragraph" draw:z-index="11" svg:width="15.875cm" svg:height="4.7077586206897cm"><draw:image xlink:href="Pictures/83a58712a8271cb5b074c9d3b0a18400.png" xlink:type="simple" xlink:show="embed" xlink:actuate="onLoad"/></draw:frame></text:p>
      <text:h text:style-name="Heading_20_2" text:outline-level="2"><text:bookmark-start text:name="__RefHeading___dateien_und_ordner_als_link_teilen_data-sharing_4"/><text:bookmark-start text:name="dateien_und_ordner_als_link_teilen_data-sharing"/>Dateien und Ordner als Link teilen / Data-Sharing<text:bookmark-end text:name="__RefHeading___dateien_und_ordner_als_link_teilen_data-sharing_4"/><text:bookmark-end text:name="dateien_und_ordner_als_link_teilen_data-sharing"/></text:h>
      <text:p text:style-name="Text_20_body">1. Wählen Sie den Ordner/die Datei mit einem Rechtsklick aus, die sie teilen möchten. „academicCloud“ –&gt; „teilen“  (Es werden auch alle Unterordner geteilt)</text:p>
      <text:p text:style-name="Text_20_body">2. In dem Bereich „Öffentliche Links“ klicken Sie auf den Button „Öffentlichen Link erstellen“.</text:p>
      <text:p text:style-name="Text_20_body">3. Nun können Sie einen Namen für den Link vergeben, auswählen welche Rechte übern den Link vergeben werden sollen, ein Passwort und ein Ablaufdatum setzen.</text:p>
      <text:p text:style-name="Text_20_body"><draw:frame draw:style-name="mediacenter" draw:name="12" text:anchor-type="paragraph" draw:z-index="12" svg:width="7.9375cm" style:rel-width="100%" svg:height="10.815085158151cm" style:rel-height="scale"><draw:image xlink:href="Pictures/1d0f7ab3a749953278fc9393b65484b6.png" xlink:type="simple" xlink:show="embed" xlink:actuate="onLoad"/></draw:frame></text:p>
      <text:h text:style-name="Heading_20_2" text:outline-level="2"><text:bookmark-start text:name="__RefHeading___kompatibilitaet_mit_owncloud_5"/><text:bookmark-start text:name="kompatibilitaet_mit_owncloud"/>Kompatibilität mit ownCloud<text:bookmark-end text:name="__RefHeading___kompatibilitaet_mit_owncloud_5"/><text:bookmark-end text:name="kompatibilitaet_mit_owncloud"/></text:h>
      <text:p text:style-name="Text_20_body">Bei der AcademicCloud handelt sich technisch um eine ownCloud - ein aktueller <text:a xlink:type="simple" xlink:href="https://owncloud.com/products/desktop-clients" text:style-name="Internet_20_link" text:visited-style-name="Visited_20_Internet_20_Link">ownCloud-Client</text:a> kann also ebenfalls genutzt werden. Richten Sie dann lokal nur ein eigenes/neues Konto zur Synchronisation ei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1::16:22</meta:creation-date>
    <dc:creator>Generated</dc:creator>
    <dc:date>2026-08-26T11::16:22</dc:date>
    <dc:language>en-US</dc:language>
    <meta:editing-cycles>1</meta:editing-cycles>
    <meta:editing-duration>PT0S</meta:editing-duration>
    <dc:title>speicherdienste:sync-und-share:academiccloud_mit_synchronisation</dc:title>
  </office:meta>
</office:document-meta>
</file>