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45a92b88b084c3e5edd32eb4e7b6664.png"/>
  <manifest:file-entry manifest:media-type="image/png" manifest:full-path="Pictures/ecf994b0311988e6161ceea409b8bda1.png"/>
  <manifest:file-entry manifest:media-type="image/png" manifest:full-path="Pictures/4854a8a1f6215f40ae41fce1ecb313a2.png"/>
  <manifest:file-entry manifest:media-type="image/png" manifest:full-path="Pictures/496c8265105e30bb5103ee880b26bbaf.png"/>
  <manifest:file-entry manifest:media-type="image/png" manifest:full-path="Pictures/da92f1a312cb52d72847d033d70a6d72.png"/>
  <manifest:file-entry manifest:media-type="image/png" manifest:full-path="Pictures/0dbcb435df44f9696bd7b98bfe729723.png"/>
  <manifest:file-entry manifest:media-type="image/png" manifest:full-path="Pictures/3b8bb3485d294f893126b1ade6fc3cdb.png"/>
  <manifest:file-entry manifest:media-type="image/png" manifest:full-path="Pictures/3c76726554b94529fae8feee0e6a0745.png"/>
  <manifest:file-entry manifest:media-type="image/png" manifest:full-path="Pictures/fbf571001d10ae23f6f6a266997366cb.png"/>
  <manifest:file-entry manifest:media-type="image/png" manifest:full-path="Pictures/82da0cc39e9d0c602e476fc0279b2596.png"/>
  <manifest:file-entry manifest:media-type="image/png" manifest:full-path="Pictures/094af76ac1b23ab3d05a6a07c0c52a6d.png"/>
  <manifest:file-entry manifest:media-type="image/png" manifest:full-path="Pictures/a5c6fbb13840a68aae6a4c9a7134405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icherdienste:sync-und-share:tucloud_mit_synchronisation_auf_den_computer"/><text:bookmark-start text:name="__RefHeading___tucloud_mit_synchronisation_auf_den_computer_ab_26._februar_2025_1"/><text:bookmark-start text:name="tucloud_mit_synchronisation_auf_den_computer_ab_26._februar_2025"/>TUCloud mit Synchronisation auf den Computer (ab 26. Februar 2025)<text:bookmark-end text:name="__RefHeading___tucloud_mit_synchronisation_auf_den_computer_ab_26._februar_2025_1"/><text:bookmark-end text:name="tucloud_mit_synchronisation_auf_den_computer_ab_26._februar_2025"/></text:h>
      <text:h text:style-name="Heading_20_2" text:outline-level="2"><text:bookmark-start text:name="__RefHeading___nextcloud-client_downloaden_2"/><text:bookmark-start text:name="nextcloud-client_downloaden"/>1. Nextcloud-Client downloaden<text:bookmark-end text:name="__RefHeading___nextcloud-client_downloaden_2"/><text:bookmark-end text:name="nextcloud-client_downloaden"/></text:h>
      <text:list text:style-name="List_20_1" text:continue-numbering="false">
        <text:list-item>
          <text:p text:style-name="LastListParagraph_List_20_1_Content_First"> Auf der Seite <text:a xlink:type="simple" xlink:href="https://nextcloud.com/install/" text:style-name="Internet_20_link" text:visited-style-name="Visited_20_Internet_20_Link">https://nextcloud.com/install/</text:a> kann man sich den Nextcloud-Client downloaden.</text:p>
        </text:list-item>
      </text:list>
      <text:p text:style-name="Text_20_body"><draw:frame draw:style-name="media" draw:name="0" text:anchor-type="as-char" draw:z-index="0" svg:width="15.875cm" svg:height="8.1491666666667cm"><draw:image xlink:href="Pictures/545a92b88b084c3e5edd32eb4e7b6664.png" xlink:type="simple" xlink:show="embed" xlink:actuate="onLoad"/></draw:frame></text:p>
      <text:h text:style-name="Heading_20_2" text:outline-level="2"><text:bookmark-start text:name="__RefHeading___installation_der_software_3"/><text:bookmark-start text:name="installation_der_software"/>2. Installation der Software<text:bookmark-end text:name="__RefHeading___installation_der_software_3"/><text:bookmark-end text:name="installation_der_software"/></text:h>
      <text:list text:style-name="List_20_1" text:continue-numbering="false">
        <text:list-item>
          <text:p text:style-name="LastListParagraph_List_20_1_Content_First"> Nach dem Download kann die Software installiert werden. Klicken Sie auf <text:span text:style-name="Emphasis">Next</text:span>.</text:p>
        </text:list-item>
      </text:list>
      <text:p text:style-name="Text_20_body"><draw:frame draw:style-name="media" draw:name="1" text:anchor-type="as-char" draw:z-index="1" svg:width="10.583333333333cm" svg:height="8.2481443994602cm"><draw:image xlink:href="Pictures/ecf994b0311988e6161ceea409b8bda1.png" xlink:type="simple" xlink:show="embed" xlink:actuate="onLoad"/></draw:frame></text:p>
      <text:list text:style-name="List_20_1" text:continue-numbering="false">
        <text:list-item>
          <text:p text:style-name="LastListParagraph_List_20_1_Content_First"> Im nächsten Schritt können Sie hier einen Installationspfad auswählen. Klicken Sie danach auf <text:span text:style-name="Emphasis">Next</text:span>.</text:p>
        </text:list-item>
      </text:list>
      <text:p text:style-name="Text_20_body"><draw:frame draw:style-name="media" draw:name="2" text:anchor-type="as-char" draw:z-index="2" svg:width="10.583333333333cm" svg:height="8.2742424242424cm"><draw:image xlink:href="Pictures/4854a8a1f6215f40ae41fce1ecb313a2.png" xlink:type="simple" xlink:show="embed" xlink:actuate="onLoad"/></draw:frame></text:p>
      <text:list text:style-name="List_20_1" text:continue-numbering="false">
        <text:list-item>
          <text:p text:style-name="LastListParagraph_List_20_1_Content_First"> Klicken Sie auf <text:span text:style-name="Emphasis">Installieren</text:span>, um die Installation zu starten.</text:p>
        </text:list-item>
      </text:list>
      <text:p text:style-name="Text_20_body"><draw:frame draw:style-name="media" draw:name="3" text:anchor-type="as-char" draw:z-index="3" svg:width="10.583333333333cm" svg:height="8.2481443994602cm"><draw:image xlink:href="Pictures/496c8265105e30bb5103ee880b26bbaf.png" xlink:type="simple" xlink:show="embed" xlink:actuate="onLoad"/></draw:frame></text:p>
      <text:list text:style-name="List_20_1" text:continue-numbering="false">
        <text:list-item>
          <text:p text:style-name="LastListParagraph_List_20_1_Content_First"> Die Software wird nun installiert. Während der Installation werden Sie nach den <text:span text:style-name="Strong_20_Emphasis">Credentials</text:span> des <text:span text:style-name="Strong_20_Emphasis">Administratorkonto</text:span> gefragt, falls sie nicht auf dem Administratorkonto angemeldet sind oder entsprechende Rechte haben.</text:p>
        </text:list-item>
      </text:list>
      <text:list text:style-name="List_20_1" text:continue-numbering="false">
        <text:list-item>
          <text:p text:style-name="LastListParagraph_List_20_1_Content_First"> Nach der Installation können Sie Nextcloud ausführen. Sie werden zu einem Neustart des Systems aufgefordert.</text:p>
        </text:list-item>
      </text:list>
      <text:p text:style-name="Text_20_body"><draw:frame draw:style-name="media" draw:name="4" text:anchor-type="as-char" draw:z-index="4" svg:width="10.583333333333cm" svg:height="8.2481443994602cm"><draw:image xlink:href="Pictures/da92f1a312cb52d72847d033d70a6d72.png" xlink:type="simple" xlink:show="embed" xlink:actuate="onLoad"/></draw:frame></text:p>
      <text:h text:style-name="Heading_20_2" text:outline-level="2"><text:bookmark-start text:name="__RefHeading___anbindung_an_den_server_4"/><text:bookmark-start text:name="anbindung_an_den_server"/>3. Anbindung an den Server<text:bookmark-end text:name="__RefHeading___anbindung_an_den_server_4"/><text:bookmark-end text:name="anbindung_an_den_server"/></text:h>
      <text:list text:style-name="List_20_1" text:continue-numbering="false">
        <text:list-item>
          <text:p text:style-name="LastListParagraph_List_20_1_Content_First"> Starten Sie Nextcloud und klicken Sie auf <text:span text:style-name="Emphasis">Anmelden</text:span>.</text:p>
        </text:list-item>
      </text:list>
      <text:p text:style-name="Text_20_body"><draw:frame draw:style-name="media" draw:name="5" text:anchor-type="as-char" draw:z-index="5" svg:width="10.583333333333cm" svg:height="12.903270702853cm"><draw:image xlink:href="Pictures/0dbcb435df44f9696bd7b98bfe729723.png" xlink:type="simple" xlink:show="embed" xlink:actuate="onLoad"/></draw:frame></text:p>
      <text:list text:style-name="List_20_1" text:continue-numbering="false">
        <text:list-item>
          <text:p text:style-name="LastListParagraph_List_20_1_Content_First"> Um auf die Nextcloud der TU Clausthal zugreifen zu können, geben sie dort: <text:a xlink:type="simple" xlink:href="https://tucloud.tu-clausthal.de" text:style-name="Internet_20_link" text:visited-style-name="Visited_20_Internet_20_Link">https://tucloud.tu-clausthal.de</text:a> ein und klicken sie auf <text:span text:style-name="Emphasis">Weiter</text:span>.</text:p>
        </text:list-item>
      </text:list>
      <text:p text:style-name="Text_20_body"><draw:frame draw:style-name="media" draw:name="6" text:anchor-type="as-char" draw:z-index="6" svg:width="10.583333333333cm" svg:height="12.975935093509cm"><draw:image xlink:href="Pictures/3b8bb3485d294f893126b1ade6fc3cdb.png" xlink:type="simple" xlink:show="embed" xlink:actuate="onLoad"/></draw:frame></text:p>
      <text:list text:style-name="List_20_1" text:continue-numbering="false">
        <text:list-item>
          <text:p text:style-name="LastListParagraph_List_20_1_Content_First"> Die Anmeldung erfolgt über Ihren TUC-User und Ihr TUC-Passwort.</text:p>
        </text:list-item>
      </text:list>
      <text:p text:style-name="Text_20_body"><draw:frame draw:style-name="media" draw:name="7" text:anchor-type="as-char" draw:z-index="7" svg:width="10.583333333333cm" svg:height="12.954151732378cm"><draw:image xlink:href="Pictures/3c76726554b94529fae8feee0e6a0745.png" xlink:type="simple" xlink:show="embed" xlink:actuate="onLoad"/></draw:frame></text:p>
      <text:list text:style-name="List_20_1" text:continue-numbering="false">
        <text:list-item>
          <text:p text:style-name="List_20_1_Content_First"> Unter „Lokaler Ordner“ kann ausgewählt werden, in welchen Ordner auf Ihrem Rechner die Daten Synchronisiert werden sollen.</text:p>
        </text:list-item>
        <text:list-item>
          <text:p text:style-name="List_20_1_Content_Last"> Tipp: Nutzen Sie einen lokalen Ordner, wie <text:span text:style-name="Strong_20_Emphasis">C:\Nextcloud</text:span> oder <text:span text:style-name="Strong_20_Emphasis">C:\TUCloud</text:span>, oder falls Sie mehr als eine Partition haben <text:span text:style-name="Strong_20_Emphasis">D:\Nextcloud</text:span> oder <text:span text:style-name="Strong_20_Emphasis">D:\TUCloud</text:span>.</text:p>
        </text:list-item>
      </text:list>
      <text:p text:style-name="Text_20_body"><draw:frame draw:style-name="media" draw:name="8" text:anchor-type="as-char" draw:z-index="8" svg:width="7.9375cm" style:rel-width="100%" svg:height="9.2541469194313cm" style:rel-height="scale"><draw:image xlink:href="Pictures/fbf571001d10ae23f6f6a266997366cb.png" xlink:type="simple" xlink:show="embed" xlink:actuate="onLoad"/></draw:frame></text:p>
      <text:list text:style-name="List_20_1" text:continue-numbering="false">
        <text:list-item>
          <text:p text:style-name="List_20_1_Content_First"> Standardmäßig werden die Dateien als <text:a xlink:type="simple" xlink:href="https://nextcloud.com/blog/nextcloud-introduces-virtual-drive-in-desktop-client-to-simplify-desktop-integration/" text:style-name="Internet_20_link" text:visited-style-name="Visited_20_Internet_20_Link">Virtuelle Dateien</text:a> synchronisiert, d.h. es werden nur Pseudo-Dateien und Ordner in das lokale Verzeichnis abgebildet. Erst wenn wirklich auf eine Datei zugegriffen wird, wird ihr Inhalt auf den lokalen Rechner übertragen.</text:p>
        </text:list-item>
        <text:list-item>
          <text:p text:style-name="List_20_1_Content_Last"> Alternativ können Sie auch den ganzen Ordner oder auch Unterordner davon synchronisieren. Die Einstellungen lassen sich naträglich problemlos anpassen.</text:p>
        </text:list-item>
      </text:list>
      <text:p text:style-name="Text_20_body"><draw:frame draw:style-name="media" draw:name="9" text:anchor-type="as-char" draw:z-index="9" svg:width="10.583333333333cm" svg:height="12.866013071895cm"><draw:image xlink:href="Pictures/82da0cc39e9d0c602e476fc0279b2596.png" xlink:type="simple" xlink:show="embed" xlink:actuate="onLoad"/></draw:frame></text:p>
      <text:p text:style-name="Text_20_body"><draw:frame draw:style-name="mediacenter" draw:name="10" text:anchor-type="paragraph" draw:z-index="10" svg:width="10.583333333333cm" svg:height="4.2994791666667cm"><draw:image xlink:href="Pictures/094af76ac1b23ab3d05a6a07c0c52a6d.png" xlink:type="simple" xlink:show="embed" xlink:actuate="onLoad"/></draw:frame></text:p>
      <text:list text:style-name="List_20_1" text:continue-numbering="false">
        <text:list-item>
          <text:p text:style-name="LastListParagraph_List_20_1_Content_First"> Bestätigen Sie nun mit „verbinden…“. Die Nextcloud Konfiguration ist abgeschlossen.</text:p>
        </text:list-item>
      </text:list>
      <text:list text:style-name="List_20_1" text:continue-numbering="false">
        <text:list-item>
          <text:p text:style-name="LastListParagraph_List_20_1_Content_First"> Um weitere Einstellungen im Nextcloud Client vorzunehmen, gehen Sie auf das Symbol in der Taskleiste (<text:span text:style-name="Strong_20_Emphasis">Grüner Haken</text:span>) mit rechtsklick.</text:p>
        </text:list-item>
      </text:list>
      <text:p text:style-name="Text_20_body"><draw:frame draw:style-name="media" draw:name="11" text:anchor-type="as-char" draw:z-index="11" svg:width="10.583333333333cm" svg:height="5.3829022988506cm"><draw:image xlink:href="Pictures/a5c6fbb13840a68aae6a4c9a7134405b.png" xlink:type="simple" xlink:show="embed" xlink:actuate="onLoad"/></draw:frame></text:p>
      <text:list text:style-name="List_20_1" text:continue-numbering="false">
        <text:list-item>
          <text:p text:style-name="LastListParagraph_List_20_1_Content_First"> und wählen hier „Einstellungen …“ au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1::20:09</meta:creation-date>
    <dc:creator>Generated</dc:creator>
    <dc:date>2026-08-25T01::20:09</dc:date>
    <dc:language>en-US</dc:language>
    <meta:editing-cycles>1</meta:editing-cycles>
    <meta:editing-duration>PT0S</meta:editing-duration>
    <dc:title>speicherdienste:sync-und-share:tucloud_mit_synchronisation_auf_den_computer</dc:title>
  </office:meta>
</office:document-meta>
</file>