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rz-dokumentationen_1"/><text:bookmark-start text:name="rz-dokumentationen"/>RZ-Dokumentationen<text:bookmark-end text:name="__RefHeading___rz-dokumentationen_1"/><text:bookmark-end text:name="rz-dokumentationen"/></text:h>
      <text:p text:style-name="Text_20_body">Auf diesen Seiten finden Sie Dokumentationen für die häufigsten Probleme bei der Konfiguration von div. Programmen und Services.</text:p>
      <text:h text:style-name="Heading_20_3" text:outline-level="3"><text:bookmark-start text:name="__RefHeading___support-kanaele_2"/><text:bookmark-start text:name="support-kanaele"/>Support-Kanäle<text:bookmark-end text:name="__RefHeading___support-kanaele_2"/><text:bookmark-end text:name="support-kanaele"/></text:h>
      <text:p text:style-name="Text_20_body"><text:span text:style-name="Strong_20_Emphasis">Bevorzugt schicken Sie uns bitte eine E-Mail an:</text:span> <text:a xlink:type="simple" xlink:href="mailto:support@rz.tu-clausthal.de" text:style-name="Internet_20_link" text:visited-style-name="Visited_20_Internet_20_Link">support@rz.tu-clausthal.de</text:a><text:line-break/>
Über diese Mail-Adresse wird ein Trouble-Ticket beim Rechenzentrum eröffnet, das von den RZ-Mitarbeitern bearbeitet wird.<text:line-break/></text:p>
      <text:p text:style-name="Text_20_body"><text:span text:style-name="Strong_20_Emphasis">Support-Hotline:</text:span> Durchwahl -2626<text:line-break/>
Die Hotline ist während der <text:a xlink:type="simple" xlink:href="https://www.rz.tu-clausthal.de/ueber-uns/kontakt/oeffnungszeiten" text:style-name="Internet_20_link" text:visited-style-name="Visited_20_Internet_20_Link">Geschäftszeiten des Rechenzentrums</text:a> besetzt bzw. erreichen Sie einen Anrufbeantworter. Wir rufen Sie gegebenenfalls zurück.</text:p>
      <text:p text:style-name="Text_20_body"><text:span text:style-name="Strong_20_Emphasis">Live-Chat mit dem Support des Rechenzentrums:</text:span> <text:a xlink:type="simple" xlink:href="https://rz.tu-clausthal.de" text:style-name="Internet_20_link" text:visited-style-name="Visited_20_Internet_20_Link">https://rz.tu-clausthal.de</text:a><text:line-break/>
Den Live-Chat finden Sie auf der Startseite der RZ-Webseite, rechts unten als kleine Sprechblase. Der Chat ist nicht zwingend besetzt.</text:p>
      <text:h text:style-name="Heading_20_3" text:outline-level="3"><text:bookmark-start text:name="__RefHeading___spezielle_anleitungen_zur_remote-arbeit_3"/><text:bookmark-start text:name="spezielle_anleitungen_zur_remote-arbeit"/>Spezielle Anleitungen zur Remote-Arbeit<text:bookmark-end text:name="__RefHeading___spezielle_anleitungen_zur_remote-arbeit_3"/><text:bookmark-end text:name="spezielle_anleitungen_zur_remote-arbeit"/></text:h>
      <text:h text:style-name="Heading_20_3" text:outline-level="3"><text:bookmark-start text:name="__RefHeading___weitere_informationen_zur_it-nutzung_in_zeiten_von_corona_4"/><text:bookmark-start text:name="weitere_informationen_zur_it-nutzung_in_zeiten_von_corona"/>Weitere Informationen zur IT-Nutzung in Zeiten von Corona<text:bookmark-end text:name="__RefHeading___weitere_informationen_zur_it-nutzung_in_zeiten_von_corona_4"/><text:bookmark-end text:name="weitere_informationen_zur_it-nutzung_in_zeiten_von_corona"/></text:h>
      <text:p text:style-name="Text_20_body">Bitte besuchen Sie für Informationen aus dem Rechenzentrum auch <text:a xlink:type="simple" xlink:href="https://www.rz.tu-clausthal.de/coronavirus" text:style-name="Internet_20_link" text:visited-style-name="Visited_20_Internet_20_Link">https://www.rz.tu-clausthal.de/coronavirus</text:a> bzw. <text:a xlink:type="simple" xlink:href="https://www.tu-clausthal.de/corona" text:style-name="Internet_20_link" text:visited-style-name="Visited_20_Internet_20_Link">https://www.tu-clausthal.de/corona</text:a> für die TU insgesamt.</text:p>
      <text:h text:style-name="Heading_20_3" text:outline-level="3"><text:bookmark-start text:name="__RefHeading___verwendete_tags_5"/><text:bookmark-start text:name="verwendete_tags"/>Verwendete Tags<text:bookmark-end text:name="__RefHeading___verwendete_tags_5"/><text:bookmark-end text:name="verwendete_tag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3::05:57</meta:creation-date>
    <dc:creator>Generated</dc:creator>
    <dc:date>2026-09-15T23::05:57</dc:date>
    <dc:language>en-US</dc:language>
    <meta:editing-cycles>1</meta:editing-cycles>
    <meta:editing-duration>PT0S</meta:editing-duration>
    <dc:title>start</dc:title>
  </office:meta>
</office:document-meta>
</file>