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lekommunikation:start"/><text:bookmark-start text:name="__RefHeading___telekommunikation_1"/><text:bookmark-start text:name="telekommunikation"/>Telekommunikation<text:bookmark-end text:name="__RefHeading___telekommunikation_1"/><text:bookmark-end text:name="telekommunikation"/></text:h>
      <text:p text:style-name="Text_20_body">Bei weiteren Fragen oder bestehenden Problemen wenden Sie sich bitte direkt per E-Mail an</text:p>
      <text:p text:style-name="Text_20_body"><text:span text:style-name="Strong_20_Emphasis"><text:span text:style-name="Source_20_Text">tk@tu-clausthal.de</text:span></text:span></text:p>
      <text:p text:style-name="Text_20_body">Auch Anregungen und Kommentare zu dieser Dokumentation nehmen wir gerne entgegen.</text:p>
      <text:h text:style-name="Heading_20_2" text:outline-level="2"><text:bookmark-start text:name="__RefHeading___inhalt_2"/><text:bookmark-start text:name="inhalt"/>Inhalt<text:bookmark-end text:name="__RefHeading___inhalt_2"/><text:bookmark-end text:name="inhal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1::01:26</meta:creation-date>
    <dc:creator>Generated</dc:creator>
    <dc:date>2026-09-17T11::01:26</dc:date>
    <dc:language>en-US</dc:language>
    <meta:editing-cycles>1</meta:editing-cycles>
    <meta:editing-duration>PT0S</meta:editing-duration>
    <dc:title>telekommunikation:start</dc:title>
  </office:meta>
</office:document-meta>
</file>