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b579911724d855044b12cb1d6751180.jpg"/>
  <manifest:file-entry manifest:media-type="image/jpeg" manifest:full-path="Pictures/5bfa628c74f6bfe0bfc2d67e6aaebd07.jpg"/>
  <manifest:file-entry manifest:media-type="image/jpeg" manifest:full-path="Pictures/5ae6129894e249e8b28a41834d4f28ba.jpg"/>
  <manifest:file-entry manifest:media-type="image/jpeg" manifest:full-path="Pictures/c80faf13d23dfd4cab0f5f73922fb95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lekommunikation:telefone:anrufliste"/><text:bookmark-start text:name="__RefHeading___anrufliste_1"/><text:bookmark-start text:name="anrufliste"/>Anrufliste<text:bookmark-end text:name="__RefHeading___anrufliste_1"/><text:bookmark-end text:name="anrufliste"/></text:h>
      <text:h text:style-name="Heading_20_2" text:outline-level="2"><text:bookmark-start text:name="__RefHeading___einleitung_2"/><text:bookmark-start text:name="einleitung"/>Einleitung<text:bookmark-end text:name="__RefHeading___einleitung_2"/><text:bookmark-end text:name="einleitung"/></text:h>
      <text:p text:style-name="Text_20_body">Auf unseren Telefonapparaten der Typen 40xx und 80xx steht nun eine erweiterte Anrufliste zur Verfügung. Diese Liste beinhaltet die bis zu 100 letzten Gespräche. Diese Anrufliste auf dem Apparat ist durch das Apparatekennwort geschütz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as Standard-Apparatekennwort für die Liste lautet <text:span text:style-name="Source_20_Text">0000</text:span> und sollte am Telefon mit der <text:span text:style-name="Strong_20_Emphasis">Funktion *29</text:span> auf ein neues geändert werden! Bitte ändern Sie Ihr <text:span text:style-name="Strong_20_Emphasis">persönliches Apparatekennwort</text:span> umgehend um Missbrauch zu vermeiden!
</text:p>
          </table:table-cell>
        </table:table-row>
      </table:table>
      <text:p text:style-name="Text_20_body">In der Liste werden vier Zustände unterschieden:</text:p>
      <text:list text:style-name="Numbering_20_1" text:continue-numbering="false">
        <text:list-item>
          <text:p text:style-name="Numbering_20_1_Content_First"> Ankommend erfolgreich</text:p>
        </text:list-item>
        <text:list-item>
          <text:p text:style-name="Numbering_20_1_Content"> Ankommend erfolglos (nicht angenommen)</text:p>
        </text:list-item>
        <text:list-item>
          <text:p text:style-name="Numbering_20_1_Content"> Abgehend erfolgreich</text:p>
        </text:list-item>
        <text:list-item>
          <text:p text:style-name="Numbering_20_1_Content_Last"> Abgehend erfolglos</text:p>
        </text:list-item>
      </text:list>
      <text:p text:style-name="Text_20_body">Diese Zustände sind durch die vorangestellten Symbole auf dem Display erkenntlich:</text:p>
      <text:list text:style-name="List_20_1" text:continue-numbering="false">
        <text:list-item>
          <text:p text:style-name="List_20_1_Content_First"> Pfeil nach oben = abgehend, </text:p>
        </text:list-item>
        <text:list-item>
          <text:p text:style-name="List_20_1_Content"> Pfeil nach unten = ankommend, </text:p>
        </text:list-item>
        <text:list-item>
          <text:p text:style-name="List_20_1_Content"> o = erfolgreich, </text:p>
        </text:list-item>
        <text:list-item>
          <text:p text:style-name="List_20_1_Content_Last"> x = erfolglos.</text:p>
        </text:list-item>
      </text:list>
      <text:h text:style-name="Heading_20_2" text:outline-level="2"><text:bookmark-start text:name="__RefHeading___bedienung_3"/><text:bookmark-start text:name="bedienung"/>Bedienung<text:bookmark-end text:name="__RefHeading___bedienung_3"/><text:bookmark-end text:name="bedienung"/></text:h>
      <text:p text:style-name="Text_20_body"><draw:frame draw:style-name="media" draw:name="0" text:anchor-type="as-char" draw:z-index="0" svg:width="2.6458333333333cm" style:rel-width="100%" svg:height="1.984375cm" style:rel-height="scale"><draw:image xlink:href="Pictures/6b579911724d855044b12cb1d6751180.jpg" xlink:type="simple" xlink:show="embed" xlink:actuate="onLoad"/></draw:frame> Drücken Sie die rote Nachrichtentaste auf Ihrem Telefon. Folgendes Menü erscheint. </text:p>
      <text:p text:style-name="Text_20_body"><draw:frame draw:style-name="media" draw:name="1" text:anchor-type="as-char" draw:z-index="1" svg:width="2.6458333333333cm" style:rel-width="100%" svg:height="1.984375cm" style:rel-height="scale"><draw:image xlink:href="Pictures/5bfa628c74f6bfe0bfc2d67e6aaebd07.jpg" xlink:type="simple" xlink:show="embed" xlink:actuate="onLoad"/></draw:frame> Drücken Sie nun die Taste neben dem Menüpunkt „Anrufliste“. Jetzt werden Sie zur Eingabe des Apparatekennwortes aufgefordert.</text:p>
      <text:p text:style-name="Text_20_body"><draw:frame draw:style-name="media" draw:name="2" text:anchor-type="as-char" draw:z-index="2" svg:width="2.6458333333333cm" style:rel-width="100%" svg:height="1.984375cm" style:rel-height="scale"><draw:image xlink:href="Pictures/5ae6129894e249e8b28a41834d4f28ba.jpg" xlink:type="simple" xlink:show="embed" xlink:actuate="onLoad"/></draw:frame> Jetzt erscheint die Anrufliste Ihres Apparates. Es wird Ihnen die Gesamtanzahl der Anrufe oben angezeigt.
Durch das Betätigen der Cusortasten können Sie durch die Liste nach oben und unten scrollen. Die Taste oben rechts löscht die gesamte Liste („Mülleimer-Symbol“).
Des Weiteren gelangen Sie durch Drücken der Taste neben der Rufnummer zu den weiteren Funktionen wie Rückruf, Löschen und alles Löschen. (Siehe nächstes Bild).</text:p>
      <text:p text:style-name="Text_20_body"><draw:frame draw:style-name="media" draw:name="3" text:anchor-type="as-char" draw:z-index="3" svg:width="2.6458333333333cm" style:rel-width="100%" svg:height="1.984375cm" style:rel-height="scale"><draw:image xlink:href="Pictures/c80faf13d23dfd4cab0f5f73922fb952.jpg" xlink:type="simple" xlink:show="embed" xlink:actuate="onLoad"/></draw:frame> Bei den Standard-Apparaten der Serie 4029 und 8029 wird aus Gründen der Displaygröße nicht die Dauer des Gespräches angezeigt!</text:p>
      <text:h text:style-name="Heading_20_2" text:outline-level="2"><text:bookmark-start text:name="__RefHeading___sicherheitshinweis_4"/><text:bookmark-start text:name="sicherheitshinweis"/>Sicherheitshinweis<text:bookmark-end text:name="__RefHeading___sicherheitshinweis_4"/><text:bookmark-end text:name="sicherheitshinweis"/></text:h>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Hier sei nochmals ausdrücklich erwähnt, dass Sie ein <text:span text:style-name="Strong_20_Emphasis">Apparatekennwort</text:span> setzen sollten. Kennwörter wie die eigene Rufnummer sind nicht tauglich!!!</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5::32:18</meta:creation-date>
    <dc:creator>Generated</dc:creator>
    <dc:date>2026-09-15T05::32:18</dc:date>
    <dc:language>en-US</dc:language>
    <meta:editing-cycles>1</meta:editing-cycles>
    <meta:editing-duration>PT0S</meta:editing-duration>
    <dc:title>telekommunikation:telefone:anrufliste</dc:title>
  </office:meta>
</office:document-meta>
</file>