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4233a53805cafa19538c4e34801e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lekommunikation:telefonkonferenzen:dfn_telefonkonferenz"/><text:bookmark-start text:name="__RefHeading___telefon-konferenz_ueber_das_dfn-system_1"/><text:bookmark-start text:name="telefon-konferenz_ueber_das_dfn-system"/>Telefon-Konferenz über das DFN-System<text:bookmark-end text:name="__RefHeading___telefon-konferenz_ueber_das_dfn-system_1"/><text:bookmark-end text:name="telefon-konferenz_ueber_das_dfn-system"/></text:h>
      <text:p text:style-name="Text_20_body">Die Telefonanlage der TU Clausthal bietet einfache Möglichkeiten, <text:a xlink:type="simple" xlink:href="https://doku.tu-clausthal.de/doku.php?id=telekommunikation:telefonkonferenzen:dreierkonferenz" text:style-name="Internet_20_link" text:visited-style-name="Visited_20_Internet_20_Link">Dreier-Konferenzen</text:a> und <text:a xlink:type="simple" xlink:href="https://doku.tu-clausthal.de/doku.php?id=telekommunikation:telefonkonferenzen:meetmekonferenz" text:style-name="Internet_20_link" text:visited-style-name="Visited_20_Internet_20_Link">Telefon-Meetings</text:a> zu initiieren. Für komplexere Anforderungen, z.B. wenn externe Teilnehmer sich selbstständig einwählen sollen, oder für Kombinationen mit Web- und Videokonferenzen bietet der <text:a xlink:type="simple" xlink:href="https://www.conf.dfn.de/" text:style-name="Internet_20_link" text:visited-style-name="Visited_20_Internet_20_Link">Dienst DFNconf</text:a> des DFN-Vereins eine komfortable Lösung.</text:p>
      <text:p text:style-name="Text_20_body"><draw:a xlink:type="simple" xlink:href="mailto:tk@tu-clausthal.de"><draw:frame draw:style-name="media" draw:name="Support TK Legend" text:anchor-type="as-char" draw:z-index="0" svg:width="4.524375cm" style:rel-width="100%"><draw:text-box><text:p text:style-name="legendcenter"><draw:frame draw:style-name="media" draw:name="Support TK" text:anchor-type="as-char" draw:z-index="0" svg:width="4.524375cm" style:rel-width="100%" svg:height="3.0691666666667cm" style:rel-height="scale"><draw:image xlink:href="Pictures/7f4233a53805cafa19538c4e34801ee5.png" xlink:type="simple" xlink:show="embed" xlink:actuate="onLoad"/></draw:frame>Support TK</text:p></draw:text-box></draw:frame></draw:a></text:p>
      <text:h text:style-name="Heading_20_3" text:outline-level="3"><text:bookmark-start text:name="__RefHeading___schritt_1anlegen_der_konferenz_2"/><text:bookmark-start text:name="schritt_1anlegen_der_konferenz"/>Schritt 1: Anlegen der Konferenz<text:bookmark-end text:name="__RefHeading___schritt_1anlegen_der_konferenz_2"/><text:bookmark-end text:name="schritt_1anlegen_der_konferenz"/></text:h>
      <text:list text:style-name="List_20_1" text:continue-numbering="false">
        <text:list-item>
          <text:p text:style-name="List_20_1_Content_First"> DFNconf ist ein vollwertiger Videokonferenzdienst mit Telefoneinwahl. Sie können davon aber auch nur die Telefoneinwahl nutzen und erhalten so eine Telefonkonferenz.</text:p>
        </text:list-item>
        <text:list-item>
          <text:p text:style-name="List_20_1_Content"> Legen Sie bei DFNconf einen neuen Meetingraum an. Siehe <text:a xlink:type="simple" xlink:href="https://doku.tu-clausthal.de/doku.php?id=multimedia:videokonferenzen_mit_dfnconf#erstellung_einer_videokonferenz_als_veranstalter" text:style-name="Internet_20_link" text:visited-style-name="Visited_20_Internet_20_Link">Anleitung</text:a> zum Anlegen einer Videokonferenz. Wählen Sie dabei das Profil „Telefonkonferenz“.</text:p>
        </text:list-item>
        <text:list-item>
          <text:p text:style-name="List_20_1_Content"> Sie erhalten eine Textvorlage für die Einladung von Teilnehmern. Geben Sie daraus die Telefonnummer und ggf. die PIN weiter.</text:p>
        </text:list-item>
        <text:list-item>
          <text:p text:style-name="List_20_1_Content_Last"> Sie können diese Nummer später beliebig oft und lange für weitere Telefonkonferenzen verwenden.</text:p>
        </text:list-item>
      </text:list>
      <text:h text:style-name="Heading_20_3" text:outline-level="3"><text:bookmark-start text:name="__RefHeading___schritt_2einwahl_in_das_dfn-konferenzsystem_3"/><text:bookmark-start text:name="schritt_2einwahl_in_das_dfn-konferenzsystem"/>Schritt 2: Einwahl in das DFN-Konferenzsystem<text:bookmark-end text:name="__RefHeading___schritt_2einwahl_in_das_dfn-konferenzsystem_3"/><text:bookmark-end text:name="schritt_2einwahl_in_das_dfn-konferenzsystem"/></text:h>
      <text:list text:style-name="List_20_1" text:continue-numbering="false">
        <text:list-item>
          <text:p text:style-name="List_20_1_Content_First"> Die Einwahlnummer sieht wie folgt aus:<text:line-break/><text:span text:style-name="Strong_20_Emphasis"><text:span text:style-name="Source_20_Text">+49-30-200-Konferenznummer</text:span></text:span></text:p>
        </text:list-item>
        <text:list-item>
          <text:p text:style-name="List_20_1_Content_Last"> Die Teilnehmer wählen sich zur vereinbarten Zeit selbstständig mit der Einwahlnummer in die Konferenz ei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2::58:15</meta:creation-date>
    <dc:creator>Generated</dc:creator>
    <dc:date>2026-08-29T02::58:15</dc:date>
    <dc:language>en-US</dc:language>
    <meta:editing-cycles>1</meta:editing-cycles>
    <meta:editing-duration>PT0S</meta:editing-duration>
    <dc:title>telekommunikation:telefonkonferenzen:dfn_telefonkonferenz</dc:title>
  </office:meta>
</office:document-meta>
</file>